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b35316c4788850ebbe245a7d605f233.jpg"/>
  <manifest:file-entry manifest:media-type="image/jpeg" manifest:full-path="Pictures/fc571b6e49d34c26c2035a87bb4f6431.jpg"/>
  <manifest:file-entry manifest:media-type="image/png" manifest:full-path="Pictures/d3d1e0afd4d8668d33e45ece13bad7cc.png"/>
  <manifest:file-entry manifest:media-type="image/jpeg" manifest:full-path="Pictures/2060c494575b0abffbf6cf926a44219a.jpg"/>
  <manifest:file-entry manifest:media-type="image/jpeg" manifest:full-path="Pictures/1b5b1ea859466918a6fbebac384eca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web:technique:machine"/><text:bookmark-start text:name="__RefHeading___sur_quel_ordinateur_peut-on_utiliser_logeas_1"/><text:bookmark-start text:name="sur_quel_ordinateur_peut-on_utiliser_logeas"/>Sur quel ordinateur peut-on utiliser LoGeAs ?<text:bookmark-end text:name="__RefHeading___sur_quel_ordinateur_peut-on_utiliser_logeas_1"/><text:bookmark-end text:name="sur_quel_ordinateur_peut-on_utiliser_logeas"/></text:h>
      <text:h text:style-name="Heading_20_2" text:outline-level="2"><text:bookmark-start text:name="__RefHeading___systeme_d_exploitation_2"/><text:bookmark-start text:name="systeme_d_exploitation"/>Système d'exploitation<text:bookmark-end text:name="__RefHeading___systeme_d_exploitation_2"/><text:bookmark-end text:name="systeme_d_exploitation"/></text:h>
      <table:table table:style-name="Table">
        <table:table-column/>
        <table:table-column/>
        <table:table-column/>
        <table:table-row>
          <table:table-cell office:value-type="string" table:style-name="tablecell">
            <text:p text:style-name="tablealignleft"><draw:frame draw:style-name="media" draw:name="Windows 8 et 8.1 Legend" text:anchor-type="as-char" draw:z-index="0" svg:width="2.6458333333333cm" style:rel-width="100%"><draw:text-box><text:p text:style-name="legendcenter"><draw:frame draw:style-name="media" draw:name="Windows 8 et 8.1" text:anchor-type="as-char" draw:z-index="0" svg:width="2.6458333333333cm" style:rel-width="100%" svg:height="2.7370689655172cm" style:rel-height="scale"><draw:image xlink:href="Pictures/eb35316c4788850ebbe245a7d605f233.jpg" xlink:type="simple" xlink:show="embed" xlink:actuate="onLoad"/></draw:frame>Windows 8 et 8.1</text:p></draw:text-box></draw:frame></text:p>
          </table:table-cell>
          <table:table-cell office:value-type="string" table:style-name="tablecell">
            <text:p text:style-name="tablealignleft"> <text:line-break/>Windows 8 et 8.1</text:p>
          </table:table-cell>
          <table:table-cell office:value-type="string" table:style-name="tablecell">
            <text:p text:style-name="tablealignleft">Depuis la V8, LoGeAs n'est plus testé sur ces plateformes. <text:line-break/>Cependant, nous veillons autant que possible à rester compatible.<text:line-break/> <text:a xlink:type="simple" xlink:href="https://wiki-logeas.fr/logeas/doku.php?id=version:web:technique:machine:windows7" text:style-name="Internet_20_link" text:visited-style-name="Visited_20_Internet_20_Link">Vous trouverez toutes les informations sur son installation à cette page</text:a></text:p>
          </table:table-cell>
        </table:table-row>
        <table:table-row>
          <table:table-cell office:value-type="string" table:style-name="tablecell">
            <text:p text:style-name="tablealignleft"><draw:frame draw:style-name="media" draw:name="Windows 10 Legend" text:anchor-type="as-char" draw:z-index="0" svg:width="2.6458333333333cm" style:rel-width="100%"><draw:text-box><text:p text:style-name="legendcenter"><draw:frame draw:style-name="media" draw:name="Windows 10" text:anchor-type="as-char" draw:z-index="1" svg:width="2.6458333333333cm" style:rel-width="100%" svg:height="2.900739666964cm" style:rel-height="scale"><draw:image xlink:href="Pictures/fc571b6e49d34c26c2035a87bb4f6431.jpg" xlink:type="simple" xlink:show="embed" xlink:actuate="onLoad"/></draw:frame>Windows 10</text:p></draw:text-box></draw:frame></text:p>
          </table:table-cell>
          <table:table-cell office:value-type="string" table:style-name="tablecell">
            <text:p text:style-name="tablealignleft">Windows 10</text:p>
          </table:table-cell>
          <table:table-cell office:value-type="string" table:style-name="tablecell">
            <text:p text:style-name="tablealignleft">Les tests sont faits sur cette plate-forme. <text:line-break/> <text:span text:style-name="Strong_20_Emphasis">Attention : il existe une version de Windows 10 (Windows 10 S) qui ne permet pas l'installation de logiciels autres que ceux développés pas Windows, aussi vous ne pourrez pas installer LoGeAs sur cette version.</text:span> </text:p>
          </table:table-cell>
        </table:table-row>
        <table:table-row>
          <table:table-cell office:value-type="string" table:style-name="tablecell">
            <text:p text:style-name="tablealignleft"><draw:frame draw:style-name="media" draw:name="Windows 11 Legend" text:anchor-type="as-char" draw:z-index="0" svg:width="5.2916666666667cm" style:rel-width="100%"><draw:text-box><text:p text:style-name="legendcenter"><draw:frame draw:style-name="media" draw:name="Windows 11" text:anchor-type="as-char" draw:z-index="2" svg:width="5.2916666666667cm" style:rel-width="100%" svg:height="3.5277777777778cm" style:rel-height="scale"><draw:image xlink:href="Pictures/d3d1e0afd4d8668d33e45ece13bad7cc.png" xlink:type="simple" xlink:show="embed" xlink:actuate="onLoad"/></draw:frame>Windows 11</text:p></draw:text-box></draw:frame></text:p>
          </table:table-cell>
          <table:table-cell office:value-type="string" table:style-name="tablecell">
            <text:p text:style-name="tablealignleft">Windows 11</text:p>
          </table:table-cell>
          <table:table-cell office:value-type="string" table:style-name="tablecell">
            <text:p text:style-name="tablealignleft">LoGeAs est développé et testé sur cette plate-forme. <text:line-break/> <text:span text:style-name="Strong_20_Emphasis">Attention : il existe une version de Windows 11 (Windows 11 S) qui ne permet pas l'installation de logiciels autres que ceux développés pas Windows, aussi vous ne pourrez pas installer LoGeAs sur cette version.</text:span><text:line-break/><text:a xlink:type="simple" xlink:href="https://support.microsoft.com/fr-fr/windows/faq-sur-windows-10-et-windows-11-en-mode-s-851057d6-1ee9-b9e5-c30b-93baebeebc85" text:style-name="Internet_20_link" text:visited-style-name="Visited_20_Internet_20_Link">https://support.microsoft.com/fr-fr/windows/faq-sur-windows-10-et-windows-11-en-mode-s-851057d6-1ee9-b9e5-c30b-93baebeebc85</text:a> </text:p>
          </table:table-cell>
        </table:table-row>
        <table:table-row>
          <table:table-cell office:value-type="string" table:style-name="tablecell">
            <text:p text:style-name="tablealignleft"><draw:frame draw:style-name="media" draw:name="OS X Legend" text:anchor-type="as-char" draw:z-index="0" svg:width="2.6458333333333cm" style:rel-width="100%"><draw:text-box><text:p text:style-name="legendcenter"><draw:frame draw:style-name="media" draw:name="OS X" text:anchor-type="as-char" draw:z-index="3" svg:width="2.6458333333333cm" style:rel-width="100%" svg:height="2.6458333333333cm" style:rel-height="scale"><draw:image xlink:href="Pictures/2060c494575b0abffbf6cf926a44219a.jpg" xlink:type="simple" xlink:show="embed" xlink:actuate="onLoad"/></draw:frame>OS X</text:p></draw:text-box></draw:frame></text:p>
          </table:table-cell>
          <table:table-cell office:value-type="string" table:style-name="tablecell">
            <text:p text:style-name="tablealignleft">Apple OS X</text:p>
          </table:table-cell>
          <table:table-cell office:value-type="string" table:style-name="tablecell">
            <text:p text:style-name="tablealignleft">LoGeAs ne fonctionne pas nativement sur ce type de système. Nous ne l'avons pas testé, mais plusieurs utilisateurs nous ont dit l'utiliser grâce à un émulateur. <text:line-break/> <text:a xlink:type="simple" xlink:href="https://wiki-logeas.fr/logeas/doku.php?id=version:web:premierpas:installationmac" text:style-name="Internet_20_link" text:visited-style-name="Visited_20_Internet_20_Link">Guide d'installation via l'émulateur CrossOver </text:a> <text:line-break/> <text:a xlink:type="simple" xlink:href="https://www.playonmac.com/fr/" text:style-name="Internet_20_link" text:visited-style-name="Visited_20_Internet_20_Link">PlayOnMac</text:a> <text:line-break/> <text:a xlink:type="simple" xlink:href="https://www.parallels.com/fr/pd/general/?gclid=CjwKCAjwzeqVBhAoEiwAOrEmzZAJsielYoG_Q09t32-hL-gC_sl1dueM7Al7salQHCjUUBDub3mqtRoCxLMQAvD_BwE" text:style-name="Internet_20_link" text:visited-style-name="Visited_20_Internet_20_Link">Parallels Desktop</text:a> </text:p>
          </table:table-cell>
        </table:table-row>
        <table:table-row>
          <table:table-cell office:value-type="string" table:style-name="tablecell">
            <text:p text:style-name="tablealignleft"><draw:frame draw:style-name="media" draw:name="4" text:anchor-type="as-char" draw:z-index="4" svg:width="2.6458333333333cm" style:rel-width="100%" svg:height="1.1641666666667cm" style:rel-height="scale"><draw:image xlink:href="Pictures/1b5b1ea859466918a6fbebac384ecac6.jpg" xlink:type="simple" xlink:show="embed" xlink:actuate="onLoad"/></draw:frame></text:p>
          </table:table-cell>
          <table:table-cell office:value-type="string" table:style-name="tablecell">
            <text:p text:style-name="tablealignleft">Linux</text:p>
          </table:table-cell>
          <table:table-cell office:value-type="string" table:style-name="tablecell">
            <text:p text:style-name="tablealignleft">LoGeAs ne fonctionne pas nativement sur ce type de système. Nous ne l'avons pas testé, mais plusieurs utilisateurs nous ont dit l'utiliser grâce à un émulateur. <text:line-break/> <text:a xlink:type="simple" xlink:href="http://fr.wikipedia.org/wiki/Wine" text:style-name="Internet_20_link" text:visited-style-name="Visited_20_Internet_20_Link">Wine</text:a> <text:line-break/> <text:a xlink:type="simple" xlink:href="https://www.playonlinux.com/fr/" text:style-name="Internet_20_link" text:visited-style-name="Visited_20_Internet_20_Link">PlayOnLinux</text:a> <text:line-break/> <text:a xlink:type="simple" xlink:href="https://wiki.winehq.org/Debian" text:style-name="Internet_20_link" text:visited-style-name="Visited_20_Internet_20_Link">https://wiki.winehq.org/Debian</text:a></text:p>
          </table:table-cell>
        </table:table-row>
      </table:table>
      <text:p text:style-name="Text_20_body"><text:line-break/></text:p>
      <text:h text:style-name="Heading_20_2" text:outline-level="2"><text:bookmark-start text:name="__RefHeading___internet_3"/><text:bookmark-start text:name="internet"/>Internet<text:bookmark-end text:name="__RefHeading___internet_3"/><text:bookmark-end text:name="internet"/></text:h>
      <text:h text:style-name="Heading_20_3" text:outline-level="3"><text:bookmark-start text:name="__RefHeading___debit_4"/><text:bookmark-start text:name="debit"/>Débit<text:bookmark-end text:name="__RefHeading___debit_4"/><text:bookmark-end text:name="debit"/></text:h>
      <text:p text:style-name="Text_20_body">Pour un fonctionnement optimal, LoGeAs nécessite un débit de connexion de 2 Mbit/s, avec un ping inférieur à 40 ms.<text:line-break/>
Attention une connexion instable ne permet pas une utilisation de Logeas. Les chiffres indiqué sont des limites basses.</text:p>
      <text:h text:style-name="Heading_20_3" text:outline-level="3"><text:bookmark-start text:name="__RefHeading___ports_reseaux_5"/><text:bookmark-start text:name="ports_reseaux"/>Ports Réseaux<text:bookmark-end text:name="__RefHeading___ports_reseaux_5"/><text:bookmark-end text:name="ports_reseaux"/></text:h>
      <text:p text:style-name="Text_20_body">Dans le cas où vous travaillez sur un réseau restrictif, il est possible que les paramétrages bloquent la communication avec les serveurs LoGeAs.
Veillez à ce que le <text:span text:style-name="Strong_20_Emphasis">port 8086</text:span> soit ouvert, si LoGeAs ne fonctionne toujours pas, vous pouvez ouvrir les <text:span text:style-name="Strong_20_Emphasis">ports 8080 et 9000</text:span>.</text:p>
      <text:h text:style-name="Heading_20_2" text:outline-level="2"><text:bookmark-start text:name="__RefHeading___machine_6"/><text:bookmark-start text:name="machine"/>Machine<text:bookmark-end text:name="__RefHeading___machine_6"/><text:bookmark-end text:name="machine"/></text:h>
      <text:p text:style-name="Text_20_body">LoGeAs occupe moins de 200 Mo sur le disque dur et ne requiert pas une machine puissante.<text:line-break/>
Nous vous invitons néanmoins à respecter les préconisations courantes permettant de faire fonctionner correctement le système.</text:p>
      <text:h text:style-name="Heading_20_3" text:outline-level="3"><text:bookmark-start text:name="__RefHeading___marque_7"/><text:bookmark-start text:name="marque"/>Marque<text:bookmark-end text:name="__RefHeading___marque_7"/><text:bookmark-end text:name="marque"/></text:h>
      <text:p text:style-name="Text_20_body">Pas d'apriori sur les marques ou les “sans marques”.<text:line-break/>
Un modèle d'une marque peut être excellent une année et le modèle suivant se révéler moins bon, voire médiocre.<text:line-break/>
Conclusion : se renseigner par les revues informatiques, les forums sur internet, le bouche à oreilles,… si besoin vous pouvez vous rapprocher de l'assistance pour avoir un avis sur votre devis.</text:p>
      <text:h text:style-name="Heading_20_3" text:outline-level="3"><text:bookmark-start text:name="__RefHeading___boitier_8"/><text:bookmark-start text:name="boitier"/>Boîtier<text:bookmark-end text:name="__RefHeading___boitier_8"/><text:bookmark-end text:name="boitier"/></text:h>
      <text:p text:style-name="Text_20_body">Le format de l'ordinateur n'influe pas sur sa puissance, une carte mère plus grande permet seulement de rajouter des extensions, ce qui est rarement le cas dans une configuration “associative” ou de petite entreprise.</text:p>
      <text:p text:style-name="Text_20_body">Un portable permet de se déplacer facilement, mais attention à la taille de l'écran, et aussi aux aspects vols.</text:p>
      <text:h text:style-name="Heading_20_3" text:outline-level="3"><text:bookmark-start text:name="__RefHeading___processeur_9"/><text:bookmark-start text:name="processeur"/>Processeur<text:bookmark-end text:name="__RefHeading___processeur_9"/><text:bookmark-end text:name="processeur"/></text:h>
      <text:p text:style-name="Text_20_body">Tous les processeurs de type x86 ou amd64.</text:p>
      <text:h text:style-name="Heading_20_3" text:outline-level="3"><text:bookmark-start text:name="__RefHeading___disque_dur_10"/><text:bookmark-start text:name="disque_dur"/>Disque dur<text:bookmark-end text:name="__RefHeading___disque_dur_10"/><text:bookmark-end text:name="disque_dur"/></text:h>
      <text:p text:style-name="Text_20_body">Aujourd'hui, tous les systèmes proposent des disque d'une capacité suffisante.</text:p>
      <text:h text:style-name="Heading_20_3" text:outline-level="3"><text:bookmark-start text:name="__RefHeading___resolution_11"/><text:bookmark-start text:name="resolution"/>Résolution<text:bookmark-end text:name="__RefHeading___resolution_11"/><text:bookmark-end text:name="resolution"/></text:h>
      <text:p text:style-name="Text_20_body">Pour LoGeAs l'écran minimum doit permettre l'affichage en 1280×1024, nous vous recommandons de prévoir plus pour un meilleur confort.</text:p>
      <text:h text:style-name="Heading_20_3" text:outline-level="3"><text:bookmark-start text:name="__RefHeading___memoire_12"/><text:bookmark-start text:name="memoire"/>Mémoire<text:bookmark-end text:name="__RefHeading___memoire_12"/><text:bookmark-end text:name="memoire"/></text:h>
      <text:p text:style-name="Text_20_body">4 Go minium (8Go sous windows 2010 et sup)</text:p>
      <text:h text:style-name="Heading_20_3" text:outline-level="3"><text:bookmark-start text:name="__RefHeading___sauvegarde_13"/><text:bookmark-start text:name="sauvegarde"/>Sauvegarde<text:bookmark-end text:name="__RefHeading___sauvegarde_13"/><text:bookmark-end text:name="sauvegarde"/></text:h>
      <text:p text:style-name="Text_20_body">Prévoyez toujours une sauvegarde. Une bonne sauvegarde doit être extérieure à votre PC et de préférence extérieure à vos locaux</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22:06</meta:creation-date>
    <dc:creator>Generated</dc:creator>
    <dc:date>2026-09-17T06::22:06</dc:date>
    <dc:language>en-US</dc:language>
    <meta:editing-cycles>1</meta:editing-cycles>
    <meta:editing-duration>PT0S</meta:editing-duration>
    <dc:title>version:web:technique:machine</dc:title>
  </office:meta>
</office:document-meta>
</file>