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6cac9eff5d43865bcef39e18fedd01.jpg"/>
  <manifest:file-entry manifest:media-type="image/jpeg" manifest:full-path="Pictures/a1f38a9132a9fcd0689e660eb9388717.jpg"/>
  <manifest:file-entry manifest:media-type="image/jpeg" manifest:full-path="Pictures/a00ef85433f80d2de48210fe177ba44c.jpg"/>
  <manifest:file-entry manifest:media-type="image/jpeg" manifest:full-path="Pictures/e1ef0b7be4f12b9e45b87a938e7cdb4b.jpg"/>
  <manifest:file-entry manifest:media-type="image/jpeg" manifest:full-path="Pictures/6250de59f2b1d64f4d229fcf824029f3.jpg"/>
  <manifest:file-entry manifest:media-type="image/jpeg" manifest:full-path="Pictures/337ae7c776f26aac7e5e03a6b47c995a.jpg"/>
  <manifest:file-entry manifest:media-type="image/jpeg" manifest:full-path="Pictures/b1d0d176a6ad1872959d6e2900eb4a99.jpg"/>
  <manifest:file-entry manifest:media-type="image/jpeg" manifest:full-path="Pictures/53203ed0bbecad36eedacf144369e9ae.jpg"/>
  <manifest:file-entry manifest:media-type="image/jpeg" manifest:full-path="Pictures/53fe7b9f5a82b3d6b60826b46f8de212.jpg"/>
  <manifest:file-entry manifest:media-type="image/jpeg" manifest:full-path="Pictures/9c51db07f3dc832aa6fb49ba4c4b80e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176cac9eff5d43865bcef39e18fedd01.jpg" xlink:type="simple" xlink:show="embed" xlink:actuate="onLoad"/></draw:frame> <text:span text:style-name="Strong_20_Emphasis"><text:bookmark text:name="version:web:premierpas:installationmac"/>Sujets connexes</text:span></text:p>
          </table:table-cell>
          <table:table-cell office:value-type="string" table:style-name="tablecell">
            <text:p text:style-name="tablealignleft"><text:a xlink:type="simple" xlink:href="https://wiki-logeas.fr/logeas/doku.php?id=version:web:premierpas:installation" text:style-name="Internet_20_link" text:visited-style-name="Visited_20_Internet_20_Link">Installation du logiciel</text:a><text:line-break/><text:a xlink:type="simple" xlink:href="https://wiki-logeas.fr/logeas/doku.php?id=version:web:premierpas:installation:avast" text:style-name="Internet_20_link" text:visited-style-name="Visited_20_Internet_20_Link">Installer LoGeAs sur un poste "protégé" par AVAST</text:a><text:line-break/><text:a xlink:type="simple" xlink:href="https://wiki-logeas.fr/logeas/doku.php?id=version:web:technique:machine" text:style-name="Internet_20_link" text:visited-style-name="Visited_20_Internet_20_Link">Sur quel ordinateur peut-on utiliser LoGeAs ?</text:a> </text:p>
          </table:table-cell>
        </table:table-row>
      </table:table>
      <text:h text:style-name="Heading_20_1" text:outline-level="1"><text:bookmark-start text:name="__RefHeading___installer_logeas_web_sur_mac_1"/><text:bookmark-start text:name="installer_logeas_web_sur_mac"/>Installer LoGeAs Web sur Mac<text:bookmark-end text:name="__RefHeading___installer_logeas_web_sur_mac_1"/><text:bookmark-end text:name="installer_logeas_web_sur_mac"/></text:h>
      <text:p text:style-name="Text_20_body">Officiellement et nativement, LoGeAs ne peut fonctionner sur des systèmes d'exploitations macOS. Toutefois, nous avons reçu des retour de plusieurs utilisateurs ayant réussi à exécuter LoGeAs en passant par un émulateur, connu sous le nom de WineBottler. Vous trouverez en suivant des indications sur le processus d'installation. <text:span text:style-name="Strong_20_Emphasis">Nous n'apportons pas d'assistance sur ces procédures.</text:span>
TELECHARGER EN AMONT L'INSTALLATEUR DU LOGICIEL LOGEAS <text:a xlink:type="simple" xlink:href="https://logiciel.logeas.fr/" text:style-name="Internet_20_link" text:visited-style-name="Visited_20_Internet_20_Link">https://logiciel.logeas.fr/</text:a>. IL SERA DISPONIBLE PAR LA SUITE  DANS VOS TELECHARGEMENTS</text:p>
      <text:h text:style-name="Heading_20_2" text:outline-level="2"><text:bookmark-start text:name="__RefHeading___telecharger_l_emulateur_2"/><text:bookmark-start text:name="telecharger_l_emulateur"/>Télécharger l'émulateur<text:bookmark-end text:name="__RefHeading___telecharger_l_emulateur_2"/><text:bookmark-end text:name="telecharger_l_emulateur"/></text:h>
      <text:p text:style-name="Text_20_body">Rendez-vous sur le site <text:a xlink:type="simple" xlink:href="https://www.codeweavers.com/" text:style-name="Internet_20_link" text:visited-style-name="Visited_20_Internet_20_Link">https://www.codeweavers.com/</text:a> et sélectionnez <text:span text:style-name="Strong_20_Emphasis">CrossOver</text:span>
<draw:frame draw:style-name="mediacenter" draw:name="1" text:anchor-type="paragraph" draw:z-index="1" svg:width="18.520833333333cm" style:rel-width="100%" svg:height="12.624580428608cm" style:rel-height="scale"><draw:image xlink:href="Pictures/a1f38a9132a9fcd0689e660eb9388717.jpg" xlink:type="simple" xlink:show="embed" xlink:actuate="onLoad"/></draw:frame><text:line-break/>
Vous pouvez faire un essai ou bien acheter le support (38,00€ )
Si vous souhaitez faire un essai, il faut renseigner votre nom et une adresse mail afin de pouvoir lancer le téléchargement.
<draw:frame draw:style-name="mediacenter" draw:name="2" text:anchor-type="paragraph" draw:z-index="2" svg:width="18.520833333333cm" style:rel-width="100%" svg:height="7.569610252809cm" style:rel-height="scale"><draw:image xlink:href="Pictures/a00ef85433f80d2de48210fe177ba44c.jpg" xlink:type="simple" xlink:show="embed" xlink:actuate="onLoad"/></draw:frame>
<draw:frame draw:style-name="mediacenter" draw:name="3" text:anchor-type="paragraph" draw:z-index="3" svg:width="18.520833333333cm" style:rel-width="100%" svg:height="6.9352322206096cm" style:rel-height="scale"><draw:image xlink:href="Pictures/e1ef0b7be4f12b9e45b87a938e7cdb4b.jpg" xlink:type="simple" xlink:show="embed" xlink:actuate="onLoad"/></draw:frame>
<draw:frame draw:style-name="mediacenter" draw:name="4" text:anchor-type="paragraph" draw:z-index="4" svg:width="18.520833333333cm" style:rel-width="100%" svg:height="8.4286427145709cm" style:rel-height="scale"><draw:image xlink:href="Pictures/6250de59f2b1d64f4d229fcf824029f3.jpg" xlink:type="simple" xlink:show="embed" xlink:actuate="onLoad"/></draw:frame>
Une fois le téléchargement terminé, vous pouvez ouvrir le fichier.
Ensuite, il faut suivre les différentes étapes listées ci-dessous :
Ici, il faut écrire « logeas »
<draw:frame draw:style-name="mediacenter" draw:name="5" text:anchor-type="paragraph" draw:z-index="5" svg:width="18.520833333333cm" style:rel-width="100%" svg:height="5.112652232747cm" style:rel-height="scale"><draw:image xlink:href="Pictures/337ae7c776f26aac7e5e03a6b47c995a.jpg" xlink:type="simple" xlink:show="embed" xlink:actuate="onLoad"/></draw:frame>
<draw:frame draw:style-name="mediacenter" draw:name="6" text:anchor-type="paragraph" draw:z-index="6" svg:width="18.520833333333cm" style:rel-width="100%" svg:height="5.90625cm" style:rel-height="scale"><draw:image xlink:href="Pictures/b1d0d176a6ad1872959d6e2900eb4a99.jpg" xlink:type="simple" xlink:show="embed" xlink:actuate="onLoad"/></draw:frame>
Chercher dans vos téléchargements l'installateur LoGeAs.
<draw:frame draw:style-name="mediacenter" draw:name="7" text:anchor-type="paragraph" draw:z-index="7" svg:width="18.520833333333cm" style:rel-width="100%" svg:height="4.9635833333333cm" style:rel-height="scale"><draw:image xlink:href="Pictures/53203ed0bbecad36eedacf144369e9ae.jpg" xlink:type="simple" xlink:show="embed" xlink:actuate="onLoad"/></draw:frame>
<draw:frame draw:style-name="mediacenter" draw:name="8" text:anchor-type="paragraph" draw:z-index="8" svg:width="18.520833333333cm" style:rel-width="100%" svg:height="11.156831781915cm" style:rel-height="scale"><draw:image xlink:href="Pictures/53fe7b9f5a82b3d6b60826b46f8de212.jpg" xlink:type="simple" xlink:show="embed" xlink:actuate="onLoad"/></draw:frame>
Une fois l’installation terminée, vous arriverez sur la fenêtre de connexion de LoGeAs.
A vous de jouer pour l’identification.
<draw:frame draw:style-name="media" draw:name="9" text:anchor-type="as-char" draw:z-index="9" svg:width="18.520833333333cm" style:rel-width="100%" svg:height="11.053171425255cm" style:rel-height="scale"><draw:image xlink:href="Pictures/9c51db07f3dc832aa6fb49ba4c4b80e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06:53</meta:creation-date>
    <dc:creator>Generated</dc:creator>
    <dc:date>2026-09-16T11::06:53</dc:date>
    <dc:language>en-US</dc:language>
    <meta:editing-cycles>1</meta:editing-cycles>
    <meta:editing-duration>PT0S</meta:editing-duration>
    <dc:title>version:web:premierpas:installationmac</dc:title>
  </office:meta>
</office:document-meta>
</file>