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76cac9eff5d43865bcef39e18fedd01.jpg"/>
  <manifest:file-entry manifest:media-type="image/jpeg" manifest:full-path="Pictures/2095f7f5ad1ac62aa6189d31323c2d4a.jpg"/>
  <manifest:file-entry manifest:media-type="image/jpeg" manifest:full-path="Pictures/802f722221f5b84d31693f5a97931c20.jpg"/>
  <manifest:file-entry manifest:media-type="image/png" manifest:full-path="Pictures/521f5295bbba0bb4e621469c2a1bed2b.png"/>
  <manifest:file-entry manifest:media-type="image/png" manifest:full-path="Pictures/b6c838f4664d0afcd7161e399dca5d42.png"/>
  <manifest:file-entry manifest:media-type="image/jpeg" manifest:full-path="Pictures/19c7b78aafd5ed1cf4fb3e5b5475e92b.jpg"/>
  <manifest:file-entry manifest:media-type="image/png" manifest:full-path="Pictures/83644e3e9af5e39bccdf127c110332fa.png"/>
  <manifest:file-entry manifest:media-type="image/png" manifest:full-path="Pictures/90b20ca857fcc10cdff8863871f4a801.png"/>
  <manifest:file-entry manifest:media-type="image/png" manifest:full-path="Pictures/d8800bce25d19f34419c1f3d47a4769d.png"/>
  <manifest:file-entry manifest:media-type="image/png" manifest:full-path="Pictures/39cd9f212d7533e7960f6ece71f4ee3d.png"/>
  <manifest:file-entry manifest:media-type="image/png" manifest:full-path="Pictures/95b3a08c6eacf54ff919a0ea7b604648.png"/>
  <manifest:file-entry manifest:media-type="image/png" manifest:full-path="Pictures/6849b7782c494938956fbc6cf774da9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1.0583333333333cm" svg:height="1.0583333333333cm"><draw:image xlink:href="Pictures/176cac9eff5d43865bcef39e18fedd01.jpg" xlink:type="simple" xlink:show="embed" xlink:actuate="onLoad"/></draw:frame> <text:span text:style-name="Strong_20_Emphasis"><text:bookmark text:name="version:web:premierpas:installation"/>Sujets connexes</text:span></text:p>
          </table:table-cell>
          <table:table-cell office:value-type="string" table:style-name="tablecell">
            <text:p text:style-name="tablealignleft"><text:a xlink:type="simple" xlink:href="https://wiki-logeas.fr/logeas/doku.php?id=version:web:premierpas:installationmac" text:style-name="Internet_20_link" text:visited-style-name="Visited_20_Internet_20_Link">Installer LoGeAs Web sur Mac</text:a><text:line-break/><text:a xlink:type="simple" xlink:href="https://wiki-logeas.fr/logeas/doku.php?id=version:web:premierpas:installation:avast" text:style-name="Internet_20_link" text:visited-style-name="Visited_20_Internet_20_Link">Installer LoGeAs sur un poste "protégé" par AVAST</text:a><text:line-break/><text:a xlink:type="simple" xlink:href="https://wiki-logeas.fr/logeas/doku.php?id=version:web:technique:machine" text:style-name="Internet_20_link" text:visited-style-name="Visited_20_Internet_20_Link">Sur quel ordinateur peut-on utiliser LoGeAs ?</text:a><text:line-break/><text:a xlink:type="simple" xlink:href="https://wiki-logeas.fr/logeas/doku.php?id=version:web:premierpas:installationlinux" text:style-name="Internet_20_link" text:visited-style-name="Visited_20_Internet_20_Link">Comment installer LoGeAs Web sur Linux Mint / Ubuntu / Debian ?</text:a> </text:p>
          </table:table-cell>
        </table:table-row>
        <table:table-row>
          <table:table-cell office:value-type="string" table:style-name="tablecell">
            <text:p text:style-name="tablealignleft">Suivi du document</text:p>
          </table:table-cell>
          <table:table-cell office:value-type="string" table:style-name="tablecell">
            <text:p text:style-name="tablealignleft"> Septembre 2025 : Alexia LABARTHE : Ajout téléchargement depuis l'interface<text:line-break/>Juillet-Août 2025 : Nicolas MARCHAND : Evolution de la procédure<text:line-break/>jj/mm/aaa : Nicolas MARCHAND : Création du document</text:p>
          </table:table-cell>
        </table:table-row>
      </table:table>
      <text:h text:style-name="Heading_20_1" text:outline-level="1"><text:bookmark-start text:name="__RefHeading___installation_du_logiciel_1"/><text:bookmark-start text:name="installation_du_logiciel"/>Installation du logiciel<text:bookmark-end text:name="__RefHeading___installation_du_logiciel_1"/><text:bookmark-end text:name="installation_du_logiciel"/></text:h>
      <text:p text:style-name="Text_20_body"><text:span text:style-name="Strong_20_Emphasis">ATTENTION : Le navigateur Edge bloque le téléchargement du fichier d'installation. Merci d'utiliser Firefox ou GoogleChrome</text:span></text:p>
      <text:h text:style-name="Heading_20_2" text:outline-level="2"><text:bookmark-start text:name="__RefHeading___telechargement_du_fichier_2"/><text:bookmark-start text:name="telechargement_du_fichier"/>Téléchargement du fichier<text:bookmark-end text:name="__RefHeading___telechargement_du_fichier_2"/><text:bookmark-end text:name="telechargement_du_fichier"/></text:h>
      <text:h text:style-name="Heading_20_3" text:outline-level="3"><text:bookmark-start text:name="__RefHeading___depuis_le_lien_3"/><text:bookmark-start text:name="depuis_le_lien"/>Depuis le lien<text:bookmark-end text:name="__RefHeading___depuis_le_lien_3"/><text:bookmark-end text:name="depuis_le_lien"/></text:h>
      <text:p text:style-name="Text_20_body">Pour installer le logiciel, cliquez sur le lien suivant <text:a xlink:type="simple" xlink:href="https://installation-logiciel.logeas.fr//" text:style-name="Internet_20_link" text:visited-style-name="Visited_20_Internet_20_Link">https://logiciel.logeas.fr/</text:a><text:line-break/></text:p>
      <text:list text:style-name="List_20_1" text:continue-numbering="false">
        <text:list-item>
          <text:p text:style-name="LastListParagraph_List_20_1_Content_First"> Si le téléchargement de l'installateur ne se lance pas automatiquement, cliquez sur <text:span text:style-name="Strong_20_Emphasis">enregistrer le fichier</text:span></text:p>
        </text:list-item>
      </text:list>
      <text:p text:style-name="Text_20_body"><draw:frame draw:style-name="media" draw:name="1" text:anchor-type="as-char" draw:z-index="1" svg:width="15.875cm" svg:height="7.1389100609756cm"><draw:image xlink:href="Pictures/2095f7f5ad1ac62aa6189d31323c2d4a.jpg" xlink:type="simple" xlink:show="embed" xlink:actuate="onLoad"/></draw:frame></text:p>
      <text:list text:style-name="List_20_1" text:continue-numbering="false">
        <text:list-item>
          <text:p text:style-name="LastListParagraph_List_20_1_Content_First"> Ouvrir le téléchargement</text:p>
        </text:list-item>
      </text:list>
      <text:p text:style-name="Text_20_body"><draw:frame draw:style-name="media" draw:name="2" text:anchor-type="as-char" draw:z-index="2" svg:width="15.875cm" svg:height="2.5473256423702cm"><draw:image xlink:href="Pictures/802f722221f5b84d31693f5a97931c20.jpg" xlink:type="simple" xlink:show="embed" xlink:actuate="onLoad"/></draw:frame><text:line-break/>
En fonction de votre navigateur internet, les téléchargements s'affichent différemment. Soit en haut à droite, soit en bas à gauche.</text:p>
      <text:h text:style-name="Heading_20_3" text:outline-level="3"><text:bookmark-start text:name="__RefHeading___depuis_l_interface_logeas-web.fr_4"/><text:bookmark-start text:name="depuis_l_interface_logeas-web.fr"/>Depuis l'interface logeas-web.fr<text:bookmark-end text:name="__RefHeading___depuis_l_interface_logeas-web.fr_4"/><text:bookmark-end text:name="depuis_l_interface_logeas-web.fr"/></text:h>
      <text:list text:style-name="List_20_1" text:continue-numbering="false">
        <text:list-item>
          <text:p text:style-name="LastListParagraph_List_20_1_Content_First"> Aller sur notre interface en ligne <text:a xlink:type="simple" xlink:href="http://logeas-web.fr" text:style-name="Internet_20_link" text:visited-style-name="Visited_20_Internet_20_Link">LoGeAs-Web.fr</text:a></text:p>
        </text:list-item>
      </text:list>
      <text:p text:style-name="Text_20_body"><draw:frame draw:style-name="media" draw:name="3" text:anchor-type="as-char" draw:z-index="3" svg:width="15.875cm" svg:height="2.252460964019cm"><draw:image xlink:href="Pictures/521f5295bbba0bb4e621469c2a1bed2b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<text:span text:style-name="Strong_20_Emphasis">ACCES UTILISATEUR</text:span> puis sur <text:span text:style-name="Strong_20_Emphasis">Client lourd</text:span></text:p>
        </text:list-item>
      </text:list>
      <text:p text:style-name="Text_20_body"><draw:frame draw:style-name="media" draw:name="4" text:anchor-type="as-char" draw:z-index="4" svg:width="10.583333333333cm" svg:height="13.35294834308cm"><draw:image xlink:href="Pictures/b6c838f4664d0afcd7161e399dca5d42.png" xlink:type="simple" xlink:show="embed" xlink:actuate="onLoad"/></draw:frame></text:p>
      <text:p text:style-name="Text_20_body">En fonction de votre navigateur internet, les téléchargements s'affichent différemment. Soit en haut à droite, soit en bas à gauche. </text:p>
      <text:h text:style-name="Heading_20_2" text:outline-level="2"><text:bookmark-start text:name="__RefHeading___lancement_de_l_executable_5"/><text:bookmark-start text:name="lancement_de_l_executable"/>Lancement de l'exécutable<text:bookmark-end text:name="__RefHeading___lancement_de_l_executable_5"/><text:bookmark-end text:name="lancement_de_l_executable"/></text:h>
      <text:p text:style-name="Text_20_body">Suivant votre version de Windows, il se peut que vous aillez une fenêtre d'avertissement de ce style :<text:line-break/>
<draw:frame draw:style-name="media" draw:name="5" text:anchor-type="as-char" draw:z-index="5" svg:width="5.2916666666667cm" style:rel-width="100%" svg:height="5.0858796296296cm" style:rel-height="scale"><draw:image xlink:href="Pictures/19c7b78aafd5ed1cf4fb3e5b5475e92b.jpg" xlink:type="simple" xlink:show="embed" xlink:actuate="onLoad"/></draw:frame><text:line-break/>
Dans ce cas, cliquez sur “Informations complémentaires” et faire “Exécuter quand même” <text:span text:style-name="Strong_20_Emphasis"> il n'y a pas de risque</text:span></text:p>
      <text:h text:style-name="Heading_20_2" text:outline-level="2"><text:bookmark-start text:name="__RefHeading___installation_a_proprement_dite_6"/><text:bookmark-start text:name="installation_a_proprement_dite"/>Installation à proprement dite<text:bookmark-end text:name="__RefHeading___installation_a_proprement_dite_6"/><text:bookmark-end text:name="installation_a_proprement_dite"/></text:h>
      <text:list text:style-name="List_20_1" text:continue-numbering="false">
        <text:list-item>
          <text:p text:style-name="List_20_1_Content_First"> Afin que l'installation puisse se faire, il faut “Autoriser l'application à apporter des modifications à votre ordinateur”</text:p>
        </text:list-item>
        <text:list-item>
          <text:p text:style-name="List_20_1_Content"> Vous arrivez sur un écran où il faudra “Accepter les termes du contrat” et cliquer sur “Suivant”.<text:line-break/><draw:frame draw:style-name="media" draw:name="6" text:anchor-type="as-char" draw:z-index="6" svg:width="15.875cm" svg:height="12.383817427386cm"><draw:image xlink:href="Pictures/83644e3e9af5e39bccdf127c110332fa.png" xlink:type="simple" xlink:show="embed" xlink:actuate="onLoad"/></draw:frame></text:p>
        </text:list-item>
        <text:list-item>
          <text:p text:style-name="List_20_1_Content"> Le logiciel vous demande alors où vous souhaitez faire l'installation dans votre ordinateur ; sauf volonté contraire laissez le chemin proposé et cliquez sur “suivant”. (pour modifier le répertoire, utilisez le bouton “ Parcourir ”).<text:line-break/><draw:frame draw:style-name="media" draw:name="7" text:anchor-type="as-char" draw:z-index="7" svg:width="15.875cm" svg:height="12.366712707182cm"><draw:image xlink:href="Pictures/90b20ca857fcc10cdff8863871f4a801.png" xlink:type="simple" xlink:show="embed" xlink:actuate="onLoad"/></draw:frame></text:p>
        </text:list-item>
        <text:list-item>
          <text:p text:style-name="List_20_1_Content"> Cliquez de nouveau sur “Suivant”<text:line-break/><draw:frame draw:style-name="media" draw:name="8" text:anchor-type="as-char" draw:z-index="8" svg:width="15.875cm" svg:height="12.356994459834cm"><draw:image xlink:href="Pictures/d8800bce25d19f34419c1f3d47a4769d.png" xlink:type="simple" xlink:show="embed" xlink:actuate="onLoad"/></draw:frame></text:p>
        </text:list-item>
        <text:list-item>
          <text:p text:style-name="List_20_1_Content"> Cliquez sur “Installer”<text:line-break/><draw:frame draw:style-name="media" draw:name="9" text:anchor-type="as-char" draw:z-index="9" svg:width="15.875cm" svg:height="12.388639502762cm"><draw:image xlink:href="Pictures/39cd9f212d7533e7960f6ece71f4ee3d.png" xlink:type="simple" xlink:show="embed" xlink:actuate="onLoad"/></draw:frame></text:p>
        </text:list-item>
        <text:list-item>
          <text:p text:style-name="List_20_1_Content_Last"> LoGeAs est maintenant installé sur votre poste. Pour l'ouvrir aussitôt, il faut cliquer sur “Fermer”, puis il se lancera normalement automatiquement ; sinon utilisez l'icône LoGeAs qui a été créée sur votre bureau.<text:line-break/><draw:frame draw:style-name="media" draw:name="10" text:anchor-type="as-char" draw:z-index="10" svg:width="15.875cm" svg:height="12.322859116022cm"><draw:image xlink:href="Pictures/95b3a08c6eacf54ff919a0ea7b604648.png" xlink:type="simple" xlink:show="embed" xlink:actuate="onLoad"/></draw:frame></text:p>
        </text:list-item>
      </text:list>
      <text:p text:style-name="Text_20_body"> <text:line-break/> <text:line-break/><text:span text:style-name="underline">Notes:</text:span></text:p>
      <text:list text:style-name="List_20_1" text:continue-numbering="false">
        <text:list-item>
          <text:p text:style-name="List_20_1_Content_First"> A tout moment, vous pouvez revenir sur vos choix avec le bouton “ Précédent ”.</text:p>
        </text:list-item>
        <text:list-item>
          <text:p text:style-name="List_20_1_Content_Last"> Le programme s'installe dans le répertoire que vous avez indiqué à la deuxième étape. Les données sont stockées dans le répertoire “C:Logeas Informatique\LoGeAs V9\” (norme depuis Windows Vista). Le logiciel utilise aussi le répertoire “C:\Users\<text:span text:style-name="Emphasis">Nicolas</text:span>\AppData\Roaming\Logeas Informatique\LoGeAs\Temp” pour des données temporaires (où <text:span text:style-name="Emphasis">Nicolas</text:span>  est l'utilisateur courant).</text:p>
        </text:list-item>
      </text:list>
      <text:h text:style-name="Heading_20_2" text:outline-level="2"><text:bookmark-start text:name="__RefHeading___premier_lancement_7"/><text:bookmark-start text:name="premier_lancement"/>Premier lancement<text:bookmark-end text:name="__RefHeading___premier_lancement_7"/><text:bookmark-end text:name="premier_lancement"/></text:h>
      <text:p text:style-name="Text_20_body">LoGeAs vous demande votre adresse mail et votre mot de passe, il s'agit de celui qui vous permet de vous connecter sur monespace.logeas.fr
Sur la fenêtre de connexion, se trouve</text:p>
      <text:list text:style-name="List_20_1" text:continue-numbering="false">
        <text:list-item>
          <text:p text:style-name="List_20_1_Content_First"> Le numéro de la version</text:p>
        </text:list-item>
        <text:list-item>
          <text:p text:style-name="List_20_1_Content"> Le numéro de téléphone de l'assistance et l'adresse mail.</text:p>
        </text:list-item>
        <text:list-item>
          <text:p text:style-name="List_20_1_Content_Last"> Le bouton “Prise en main à distance” si besoin lors d'une assistance téléphonique.<text:line-break/></text:p>
        </text:list-item>
      </text:list>
      <text:p text:style-name="Text_20_body"><draw:frame draw:style-name="media" draw:name="11" text:anchor-type="as-char" draw:z-index="11" svg:width="15.875cm" svg:height="18.300773694391cm"><draw:image xlink:href="Pictures/6849b7782c494938956fbc6cf774da98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22::47:33</meta:creation-date>
    <dc:creator>Generated</dc:creator>
    <dc:date>2026-09-15T22::47:33</dc:date>
    <dc:language>en-US</dc:language>
    <meta:editing-cycles>1</meta:editing-cycles>
    <meta:editing-duration>PT0S</meta:editing-duration>
    <dc:title>version:web:premierpas:installation</dc:title>
  </office:meta>
</office:document-meta>
</file>