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5435cc3c21b205ce1f1cea44437baf.jpg"/>
  <manifest:file-entry manifest:media-type="image/jpeg" manifest:full-path="Pictures/3dd155887c1095f81a48582b8329b7b2.jpg"/>
  <manifest:file-entry manifest:media-type="image/jpeg" manifest:full-path="Pictures/4182ebd80d6431c6240b671a93ce4a0b.jpg"/>
  <manifest:file-entry manifest:media-type="image/jpeg" manifest:full-path="Pictures/4e4355db7b1d065379679ea0872f3ad9.jpg"/>
  <manifest:file-entry manifest:media-type="image/jpeg" manifest:full-path="Pictures/af6fd1bd4ab875ff62750f1a03b52035.jpg"/>
  <manifest:file-entry manifest:media-type="image/jpeg" manifest:full-path="Pictures/05b61982a9c0fcd177796bfc9d2201fb.jpg"/>
  <manifest:file-entry manifest:media-type="image/jpeg" manifest:full-path="Pictures/71b7ded9e8079ebc300b17b244abf9cc.jpg"/>
  <manifest:file-entry manifest:media-type="image/jpeg" manifest:full-path="Pictures/a124b5e02107018dedac273fed14b9c9.jpg"/>
  <manifest:file-entry manifest:media-type="image/jpeg" manifest:full-path="Pictures/a132ba185f19563a7484e6612f2be995.jpg"/>
  <manifest:file-entry manifest:media-type="image/jpeg" manifest:full-path="Pictures/8aa74587a75f9dcef198b380b98c3f19.jpg"/>
  <manifest:file-entry manifest:media-type="image/jpeg" manifest:full-path="Pictures/65543f6c54e0271f33c71e0906a038c3.jpg"/>
  <manifest:file-entry manifest:media-type="image/jpeg" manifest:full-path="Pictures/5b86911eca28b945026afb4f7a1f8ce3.jpg"/>
  <manifest:file-entry manifest:media-type="image/jpeg" manifest:full-path="Pictures/b46ba3dcf4c68ba19f5e29ff84a6651a.jpg"/>
  <manifest:file-entry manifest:media-type="image/jpeg" manifest:full-path="Pictures/4d118b0249025a4d896a9bd89bd08716.jpg"/>
  <manifest:file-entry manifest:media-type="image/jpeg" manifest:full-path="Pictures/b55ae3614602057966336ddd9653b293.jpg"/>
  <manifest:file-entry manifest:media-type="image/jpeg" manifest:full-path="Pictures/a7c9088a6e50dbab818a3cfab83edfe8.jpg"/>
  <manifest:file-entry manifest:media-type="image/jpeg" manifest:full-path="Pictures/d741e6551597c99aa1728b4375b133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web:menu:index"/><text:bookmark-start text:name="__RefHeading___les_menus_de_logeas_1"/><text:bookmark-start text:name="les_menus_de_logeas"/>Les menus de LoGeAs<text:bookmark-end text:name="__RefHeading___les_menus_de_logeas_1"/><text:bookmark-end text:name="les_menus_de_logeas"/></text:h>
      <text:p text:style-name="Text_20_body">Vous trouverez dans le tableau qui suit l’ensemble des menus de LoGeAs avec un renvoi sur le paragraphe de cette version:v8umentation où vous pouvez trouver plus d’informations. NB : Certains menus ne sont accessibles que sous condition.</text:p>
      <text:h text:style-name="Heading_20_2" text:outline-level="2"><text:bookmark-start text:name="__RefHeading___menu_base_2"/><text:bookmark-start text:name="menu_base"/>Menu "Base"<text:bookmark-end text:name="__RefHeading___menu_base_2"/><text:bookmark-end text:name="menu_bas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  <table:table-cell office:value-type="string" table:style-name="tableheader">
            <text:p text:style-name="Table_20_Heading">Droits nécessai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-logeas.fr/logeas/doku.php?id=version:web:menu:base:ouvrir" text:style-name="Internet_20_link" text:visited-style-name="Visited_20_Internet_20_Link">Ouvrir\Une base</text:a></text:p>
          </table:table-cell>
          <table:table-cell office:value-type="string" table:style-name="tablecell">
            <text:p text:style-name="tablealignleft">Permet d’ouvrir une nouvelle base. La base courante est automatiquement fermé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ermer  </text:p>
          </table:table-cell>
          <table:table-cell office:value-type="string" table:style-name="tablecell">
            <text:p text:style-name="tablealignleft">Ferme la base courant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anger de contexte (exercice et/ou secteur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voyer un message à l''assistanc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transversal:sauvegarde" text:style-name="Internet_20_link" text:visited-style-name="Visited_20_Internet_20_Link">Faire une sauvegarde</text:a>  </text:p>
          </table:table-cell>
          <table:table-cell office:value-type="string" table:style-name="tablecell">
            <text:p text:style-name="tablealignleft">Permet d'envoyer une sauvegarde “a l'assistance”, “à l'archivage”, “à moi-même”, “à une autre personne”</text:p>
          </table:table-cell>
          <table:table-cell office:value-type="string" table:style-name="tablecell">
            <text:p text:style-name="tablealignleft">“Admin : Sauvegarde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érifier une sauvegarde  </text:p>
          </table:table-cell>
          <table:table-cell office:value-type="string" table:style-name="tablecell">
            <text:p text:style-name="tablealignleft">Permet de tester la validité d'un fichier de sauvegarde</text:p>
          </table:table-cell>
          <table:table-cell office:value-type="string" table:style-name="tablecell">
            <text:p text:style-name="tablealignleft">“Admin : Sauvegarde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ôture des écritures</text:p>
          </table:table-cell>
          <table:table-cell office:value-type="string" table:style-name="tablecell">
            <text:p text:style-name="tablealignleft">Verrouille la base courante lorsque l’ensemble des écritures comptables sont passées sur une période mensuelle ou annuelle <text:a xlink:type="simple" xlink:href="https://wiki-logeas.fr/logeas/doku.php?id=clientlourd:compta:faq:pourquoicloture" text:style-name="Internet_20_link" text:visited-style-name="Visited_20_Internet_20_Link">pour des raisons légales</text:a>. Attention, cette opération n’est pas réversible ! <text:a xlink:type="simple" xlink:href="https://wiki-logeas.fr/logeas/doku.php?id=clientlourd:compta:transversal:cloture" text:style-name="Internet_20_link" text:visited-style-name="Visited_20_Internet_20_Link">Voir aussi</text:a></text:p>
          </table:table-cell>
          <table:table-cell office:value-type="string" table:style-name="tablecell">
            <text:p text:style-name="tablealignleft">“Admin : GestionPlan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transversal:archivefiscal" text:style-name="Internet_20_link" text:visited-style-name="Visited_20_Internet_20_Link">Faire une archive fiscal</text:a></text:p>
          </table:table-cell>
          <table:table-cell office:value-type="string" table:style-name="tablecell"/>
          <table:table-cell office:value-type="string" table:style-name="tablecell">
            <text:p text:style-name="tablealignleft">“Admin : GestionPlan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uvel exercice</text:p>
          </table:table-cell>
          <table:table-cell office:value-type="string" table:style-name="tablecell">
            <text:p text:style-name="tablealignleft">Lance l'assistant de création d'un nouvel exercice - <text:a xlink:type="simple" xlink:href="https://wiki-logeas.fr/logeas/doku.php?id=clientlourd:compta:nouvelexercice" text:style-name="Internet_20_link" text:visited-style-name="Visited_20_Internet_20_Link">voir plus d'informations</text:a></text:p>
          </table:table-cell>
          <table:table-cell office:value-type="string" table:style-name="tablecell">
            <text:p text:style-name="tablealignleft">“Admin : GestionPlan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itter  </text:p>
          </table:table-cell>
          <table:table-cell office:value-type="string" table:style-name="tablecell" table:number-columns-spanned="2">
            <text:p text:style-name="tablealignleft">Ferme le logiciel</text:p>
          </table:table-cell>
          <table:covered-table-cell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menu_plan_3"/><text:bookmark-start text:name="menu_plan"/>Menu "Plan"<text:bookmark-end text:name="__RefHeading___menu_plan_3"/><text:bookmark-end text:name="menu_pla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  <table:table-cell office:value-type="string" table:style-name="tableheader">
            <text:p text:style-name="Table_20_Heading"><text:span text:style-name="Strong_20_Emphasis">Droits nécessaires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planofficiel" text:style-name="Internet_20_link" text:visited-style-name="Visited_20_Internet_20_Link">Edition du plan simplifié</text:a></text:p>
          </table:table-cell>
          <table:table-cell office:value-type="string" table:style-name="tablecell">
            <text:p text:style-name="tablealignleft">Permet la gestion du plan simplifié</text:p>
          </table:table-cell>
          <table:table-cell office:value-type="string" table:style-name="tablecell">
            <text:p text:style-name="tablealignleft">“Admin : GestionPlan”, “Compta : Lecture, Edition, Ajout &amp; Suppressio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planinterne" text:style-name="Internet_20_link" text:visited-style-name="Visited_20_Internet_20_Link">Edition du plan interne</text:a></text:p>
          </table:table-cell>
          <table:table-cell office:value-type="string" table:style-name="tablecell">
            <text:p text:style-name="tablealignleft">Permet la gestion du plan interne s'il existe</text:p>
          </table:table-cell>
          <table:table-cell office:value-type="string" table:style-name="tablecell">
            <text:p text:style-name="tablealignleft">“Admin : GestionPlan”, “Compta : Lecture, Edition, Ajout &amp; Suppressio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editionplananalytiquelieu" text:style-name="Internet_20_link" text:visited-style-name="Visited_20_Internet_20_Link">Edition du plan analytique des lieux</text:a>  </text:p>
          </table:table-cell>
          <table:table-cell office:value-type="string" table:style-name="tablecell">
            <text:p text:style-name="tablealignleft">Permet la gestion du plan analytique relatif à l’analytique « lieux »</text:p>
          </table:table-cell>
          <table:table-cell office:value-type="string" table:style-name="tablecell">
            <text:p text:style-name="tablealignleft">“Compta : Lecture, Edition, Ajout &amp; Suppressio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editionplananalytiqueanimation" text:style-name="Internet_20_link" text:visited-style-name="Visited_20_Internet_20_Link">Edition du plan analytique des animations</text:a></text:p>
          </table:table-cell>
          <table:table-cell office:value-type="string" table:style-name="tablecell">
            <text:p text:style-name="tablealignleft">Permet la gestion du plan analytique relatif à l’analytique « animation»</text:p>
          </table:table-cell>
          <table:table-cell office:value-type="string" table:style-name="tablecell">
            <text:p text:style-name="tablealignleft">“Compta : Lecture, Edition, Ajout &amp; Suppressio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editionplanactivitelucrative" text:style-name="Internet_20_link" text:visited-style-name="Visited_20_Internet_20_Link">Edition du plan analytique des activités lucratives</text:a></text:p>
          </table:table-cell>
          <table:table-cell office:value-type="string" table:style-name="tablecell">
            <text:p text:style-name="tablealignleft">Permet la gestion du plan analytique relatif à l’analytique « activités lucratives»</text:p>
          </table:table-cell>
          <table:table-cell office:value-type="string" table:style-name="tablecell">
            <text:p text:style-name="tablealignleft">“Compta : Lecture, Edition, Ajout &amp; Suppression”</text:p>
          </table:table-cell>
        </table:table-row>
      </table:table>
      <text:h text:style-name="Heading_20_2" text:outline-level="2"><text:bookmark-start text:name="__RefHeading___menu_ecrans_4"/><text:bookmark-start text:name="menu_ecrans"/>Menu "Ecrans"<text:bookmark-end text:name="__RefHeading___menu_ecrans_4"/><text:bookmark-end text:name="menu_ecrans"/></text:h>
      <text:p text:style-name="Text_20_body">Permet l’accès direct aux différents écrans de LoGeAs sans passer par la bande de boutons de gauch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  <table:table-cell office:value-type="string" table:style-name="tableheader">
            <text:p text:style-name="Table_20_Heading"><text:span text:style-name="Strong_20_Emphasis">Droits nécessaires</text:span> </text:p>
          </table:table-cell>
        </table:table-row>
        <table:table-row>
          <table:table-cell office:value-type="string" table:style-name="tablecell" table:number-columns-spanned="3">
            <text:p text:style-name="tablealignleft">Acceuil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draw:frame draw:style-name="media" draw:name="famille.jpg Legend" text:anchor-type="as-char" draw:z-index="0" svg:width="1.27cm"><draw:text-box><text:p text:style-name="legendcenter"><draw:frame draw:style-name="media" draw:name="famille.jpg" text:anchor-type="as-char" draw:z-index="0" svg:width="1.27cm" svg:height="1.2220754716981cm"><draw:image xlink:href="Pictures/795435cc3c21b205ce1f1cea44437baf.jpg" xlink:type="simple" xlink:show="embed" xlink:actuate="onLoad"/></draw:frame>famille.jpg</text:p></draw:text-box></draw:frame><text:a xlink:type="simple" xlink:href="https://wiki-logeas.fr/logeas/doku.php?id=clientlourd:fichier:famille" text:style-name="Internet_20_link" text:visited-style-name="Visited_20_Internet_20_Link">Famille</text:a></text:p>
          </table:table-cell>
          <table:table-cell office:value-type="string" table:style-name="tablecell">
            <text:p text:style-name="tablealignleft">Accès à l'écran de gestion des familles</text:p>
          </table:table-cell>
          <table:table-cell office:value-type="string" table:style-name="tablecell">
            <text:p text:style-name="tablealignleft">“Fichier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personne.jpg Legend" text:anchor-type="as-char" draw:z-index="0" svg:width="1.27cm"><draw:text-box><text:p text:style-name="legendcenter"><draw:frame draw:style-name="media" draw:name="personne.jpg" text:anchor-type="as-char" draw:z-index="1" svg:width="1.27cm" svg:height="1.0501923076923cm"><draw:image xlink:href="Pictures/3dd155887c1095f81a48582b8329b7b2.jpg" xlink:type="simple" xlink:show="embed" xlink:actuate="onLoad"/></draw:frame>personne.jpg</text:p></draw:text-box></draw:frame><text:a xlink:type="simple" xlink:href="https://wiki-logeas.fr/logeas/doku.php?id=clientlourd:fichier:personne" text:style-name="Internet_20_link" text:visited-style-name="Visited_20_Internet_20_Link">Personne</text:a></text:p>
          </table:table-cell>
          <table:table-cell office:value-type="string" table:style-name="tablecell">
            <text:p text:style-name="tablealignleft">Accès à l'écran de gestion des personnes</text:p>
          </table:table-cell>
          <table:table-cell office:value-type="string" table:style-name="tablecell">
            <text:p text:style-name="tablealignleft">“Fichier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groupe.jpg Legend" text:anchor-type="as-char" draw:z-index="0" svg:width="1.27cm"><draw:text-box><text:p text:style-name="legendcenter"><draw:frame draw:style-name="media" draw:name="groupe.jpg" text:anchor-type="as-char" draw:z-index="2" svg:width="1.27cm" svg:height="1.0640540540541cm"><draw:image xlink:href="Pictures/4182ebd80d6431c6240b671a93ce4a0b.jpg" xlink:type="simple" xlink:show="embed" xlink:actuate="onLoad"/></draw:frame>groupe.jpg</text:p></draw:text-box></draw:frame><text:a xlink:type="simple" xlink:href="https://wiki-logeas.fr/logeas/doku.php?id=clientlourd:fichier:groupe" text:style-name="Internet_20_link" text:visited-style-name="Visited_20_Internet_20_Link">Groupe</text:a></text:p>
          </table:table-cell>
          <table:table-cell office:value-type="string" table:style-name="tablecell">
            <text:p text:style-name="tablealignleft">Accès à l'écran de gestion des groupes</text:p>
          </table:table-cell>
          <table:table-cell office:value-type="string" table:style-name="tablecell">
            <text:p text:style-name="tablealignleft">“Fichier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mailing.jpg Legend" text:anchor-type="as-char" draw:z-index="0" svg:width="1.27cm"><draw:text-box><text:p text:style-name="legendcenter"><draw:frame draw:style-name="media" draw:name="mailing.jpg" text:anchor-type="as-char" draw:z-index="3" svg:width="1.27cm" svg:height="1.27cm"><draw:image xlink:href="Pictures/4e4355db7b1d065379679ea0872f3ad9.jpg" xlink:type="simple" xlink:show="embed" xlink:actuate="onLoad"/></draw:frame>mailing.jpg</text:p></draw:text-box></draw:frame><text:a xlink:type="simple" xlink:href="https://wiki-logeas.fr/logeas/doku.php?id=clientlourd:fichier:mailing" text:style-name="Internet_20_link" text:visited-style-name="Visited_20_Internet_20_Link">Mailing</text:a></text:p>
          </table:table-cell>
          <table:table-cell office:value-type="string" table:style-name="tablecell">
            <text:p text:style-name="tablealignleft">Accès à l'écran de création de mailing</text:p>
          </table:table-cell>
          <table:table-cell office:value-type="string" table:style-name="tablecell">
            <text:p text:style-name="tablealignleft">“Fichier : Lecture &amp; Mailing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nominative.jpg Legend" text:anchor-type="as-char" draw:z-index="0" svg:width="1.27cm"><draw:text-box><text:p text:style-name="legendcenter"><draw:frame draw:style-name="media" draw:name="nominative.jpg" text:anchor-type="as-char" draw:z-index="4" svg:width="1.27cm" svg:height="1.4816666666667cm"><draw:image xlink:href="Pictures/af6fd1bd4ab875ff62750f1a03b52035.jpg" xlink:type="simple" xlink:show="embed" xlink:actuate="onLoad"/></draw:frame>nominative.jpg</text:p></draw:text-box></draw:frame><text:a xlink:type="simple" xlink:href="https://wiki-logeas.fr/logeas/doku.php?id=clientlourd:compta:nominative" text:style-name="Internet_20_link" text:visited-style-name="Visited_20_Internet_20_Link">Nominative</text:a></text:p>
          </table:table-cell>
          <table:table-cell office:value-type="string" table:style-name="tablecell">
            <text:p text:style-name="tablealignleft">Accès à l'écran de saisie de don/cotisation depuis les personnes</text:p>
          </table:table-cell>
          <table:table-cell office:value-type="string" table:style-name="tablecell">
            <text:p text:style-name="tablealignleft">“Compta : Ajout” et “Fichier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recette.jpg Legend" text:anchor-type="as-char" draw:z-index="0" svg:width="1.27cm"><draw:text-box><text:p text:style-name="legendcenter"><draw:frame draw:style-name="media" draw:name="recette.jpg" text:anchor-type="as-char" draw:z-index="5" svg:width="1.27cm" svg:height="1.1967307692308cm"><draw:image xlink:href="Pictures/05b61982a9c0fcd177796bfc9d2201fb.jpg" xlink:type="simple" xlink:show="embed" xlink:actuate="onLoad"/></draw:frame>recette.jpg</text:p></draw:text-box></draw:frame><text:a xlink:type="simple" xlink:href="https://wiki-logeas.fr/logeas/doku.php?id=clientlourd:compta:recette" text:style-name="Internet_20_link" text:visited-style-name="Visited_20_Internet_20_Link">Recette</text:a></text:p>
          </table:table-cell>
          <table:table-cell office:value-type="string" table:style-name="tablecell">
            <text:p text:style-name="tablealignleft">Accès à l'écran de saisie des recette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depense.jpg Legend" text:anchor-type="as-char" draw:z-index="0" svg:width="1.27cm"><draw:text-box><text:p text:style-name="legendcenter"><draw:frame draw:style-name="media" draw:name="depense.jpg" text:anchor-type="as-char" draw:z-index="6" svg:width="1.27cm" svg:height="1.2446cm"><draw:image xlink:href="Pictures/71b7ded9e8079ebc300b17b244abf9cc.jpg" xlink:type="simple" xlink:show="embed" xlink:actuate="onLoad"/></draw:frame>depense.jpg</text:p></draw:text-box></draw:frame><text:a xlink:type="simple" xlink:href="https://wiki-logeas.fr/logeas/doku.php?id=clientlourd:compta:depense" text:style-name="Internet_20_link" text:visited-style-name="Visited_20_Internet_20_Link">Dépense</text:a></text:p>
          </table:table-cell>
          <table:table-cell office:value-type="string" table:style-name="tablecell">
            <text:p text:style-name="tablealignleft">Accès à l'écran de saisie des dépense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virement.jpg Legend" text:anchor-type="as-char" draw:z-index="0" svg:width="1.27cm"><draw:text-box><text:p text:style-name="legendcenter"><draw:frame draw:style-name="media" draw:name="virement.jpg" text:anchor-type="as-char" draw:z-index="7" svg:width="1.27cm" svg:height="1.0917543859649cm"><draw:image xlink:href="Pictures/a124b5e02107018dedac273fed14b9c9.jpg" xlink:type="simple" xlink:show="embed" xlink:actuate="onLoad"/></draw:frame>virement.jpg</text:p></draw:text-box></draw:frame><text:a xlink:type="simple" xlink:href="https://wiki-logeas.fr/logeas/doku.php?id=clientlourd:compta:virement" text:style-name="Internet_20_link" text:visited-style-name="Visited_20_Internet_20_Link">Virement</text:a></text:p>
          </table:table-cell>
          <table:table-cell office:value-type="string" table:style-name="tablecell">
            <text:p text:style-name="tablealignleft">Accès à l'écran de saisie des virements entre compte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multilignes.jpg Legend" text:anchor-type="as-char" draw:z-index="0" svg:width="1.27cm"><draw:text-box><text:p text:style-name="legendcenter"><draw:frame draw:style-name="media" draw:name="multilignes.jpg" text:anchor-type="as-char" draw:z-index="8" svg:width="1.27cm" svg:height="1.143cm"><draw:image xlink:href="Pictures/a132ba185f19563a7484e6612f2be995.jpg" xlink:type="simple" xlink:show="embed" xlink:actuate="onLoad"/></draw:frame>multilignes.jpg</text:p></draw:text-box></draw:frame><text:a xlink:type="simple" xlink:href="https://wiki-logeas.fr/logeas/doku.php?id=clientlourd:compta:saisiemultilignes" text:style-name="Internet_20_link" text:visited-style-name="Visited_20_Internet_20_Link">Multi-lignes</text:a></text:p>
          </table:table-cell>
          <table:table-cell office:value-type="string" table:style-name="tablecell">
            <text:p text:style-name="tablealignleft">Accès à l'écran de saisie des multi-ligne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ecriture.jpg Legend" text:anchor-type="as-char" draw:z-index="0" svg:width="1.27cm"><draw:text-box><text:p text:style-name="legendcenter"><draw:frame draw:style-name="media" draw:name="ecriture.jpg" text:anchor-type="as-char" draw:z-index="9" svg:width="1.27cm" svg:height="1.4591489361702cm"><draw:image xlink:href="Pictures/8aa74587a75f9dcef198b380b98c3f19.jpg" xlink:type="simple" xlink:show="embed" xlink:actuate="onLoad"/></draw:frame>ecriture.jpg</text:p></draw:text-box></draw:frame><text:a xlink:type="simple" xlink:href="https://wiki-logeas.fr/logeas/doku.php?id=clientlourd:compta:generationecriture" text:style-name="Internet_20_link" text:visited-style-name="Visited_20_Internet_20_Link">Ecriture</text:a></text:p>
          </table:table-cell>
          <table:table-cell office:value-type="string" table:style-name="tablecell">
            <text:p text:style-name="tablealignleft">Accès à l'écran de génération des écritures et du compte de résultat “électronique”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genere.jpg Legend" text:anchor-type="as-char" draw:z-index="0" svg:width="1.27cm"><draw:text-box><text:p text:style-name="legendcenter"><draw:frame draw:style-name="media" draw:name="genere.jpg" text:anchor-type="as-char" draw:z-index="10" svg:width="1.27cm" svg:height="1.1006666666667cm"><draw:image xlink:href="Pictures/65543f6c54e0271f33c71e0906a038c3.jpg" xlink:type="simple" xlink:show="embed" xlink:actuate="onLoad"/></draw:frame>genere.jpg</text:p></draw:text-box></draw:frame><text:a xlink:type="simple" xlink:href="https://wiki-logeas.fr/logeas/doku.php?id=clientlourd:compta:generationecriture" text:style-name="Internet_20_link" text:visited-style-name="Visited_20_Internet_20_Link">Générer les écritures</text:a></text:p>
          </table:table-cell>
          <table:table-cell office:value-type="string" table:style-name="tablecell">
            <text:p text:style-name="tablealignleft">Lance directement la génération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pointage.jpg Legend" text:anchor-type="as-char" draw:z-index="0" svg:width="1.27cm"><draw:text-box><text:p text:style-name="legendcenter"><draw:frame draw:style-name="media" draw:name="pointage.jpg" text:anchor-type="as-char" draw:z-index="11" svg:width="1.27cm" svg:height="1.3137931034483cm"><draw:image xlink:href="Pictures/5b86911eca28b945026afb4f7a1f8ce3.jpg" xlink:type="simple" xlink:show="embed" xlink:actuate="onLoad"/></draw:frame>pointage.jpg</text:p></draw:text-box></draw:frame><text:a xlink:type="simple" xlink:href="https://wiki-logeas.fr/logeas/doku.php?id=clientlourd:compta:pointage" text:style-name="Internet_20_link" text:visited-style-name="Visited_20_Internet_20_Link">Pointage</text:a></text:p>
          </table:table-cell>
          <table:table-cell office:value-type="string" table:style-name="tablecell">
            <text:p text:style-name="tablealignleft">Accès à l'écran de rapprochement bancaire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previsionnel.jpg Legend" text:anchor-type="as-char" draw:z-index="0" svg:width="1.27cm"><draw:text-box><text:p text:style-name="legendcenter"><draw:frame draw:style-name="media" draw:name="previsionnel.jpg" text:anchor-type="as-char" draw:z-index="12" svg:width="1.27cm" svg:height="1.2065cm"><draw:image xlink:href="Pictures/b46ba3dcf4c68ba19f5e29ff84a6651a.jpg" xlink:type="simple" xlink:show="embed" xlink:actuate="onLoad"/></draw:frame>previsionnel.jpg</text:p></draw:text-box></draw:frame><text:a xlink:type="simple" xlink:href="https://wiki-logeas.fr/logeas/doku.php?id=clientlourd:compta:previsionnel" text:style-name="Internet_20_link" text:visited-style-name="Visited_20_Internet_20_Link">Prévisionnel</text:a></text:p>
          </table:table-cell>
          <table:table-cell office:value-type="string" table:style-name="tablecell">
            <text:p text:style-name="tablealignleft">Accès à l'écran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tache.jpg Legend" text:anchor-type="as-char" draw:z-index="0" svg:width="1.27cm"><draw:text-box><text:p text:style-name="legendcenter"><draw:frame draw:style-name="media" draw:name="tache.jpg" text:anchor-type="as-char" draw:z-index="13" svg:width="1.27cm" svg:height="1.2276666666667cm"><draw:image xlink:href="Pictures/4d118b0249025a4d896a9bd89bd08716.jpg" xlink:type="simple" xlink:show="embed" xlink:actuate="onLoad"/></draw:frame>tache.jpg</text:p></draw:text-box></draw:frame><text:a xlink:type="simple" xlink:href="https://wiki-logeas.fr/logeas/doku.php?id=clientlourd:autres:tache" text:style-name="Internet_20_link" text:visited-style-name="Visited_20_Internet_20_Link">Tâches</text:a></text:p>
          </table:table-cell>
          <table:table-cell office:value-type="string" table:style-name="tablecell" table:number-columns-spanned="2">
            <text:p text:style-name="tablealignleft">Accès à l'écran</text:p>
          </table:table-cell>
          <table:covered-table-cell/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0054166666667cm" svg:height="1.0583333333333cm"><draw:image xlink:href="Pictures/b55ae3614602057966336ddd9653b293.jpg" xlink:type="simple" xlink:show="embed" xlink:actuate="onLoad"/></draw:frame> <text:a xlink:type="simple" xlink:href="https://wiki-logeas.fr/logeas/doku.php?id=clientlourd:autres:tableau" text:style-name="Internet_20_link" text:visited-style-name="Visited_20_Internet_20_Link">Tableau</text:a></text:p>
          </table:table-cell>
          <table:table-cell office:value-type="string" table:style-name="tablecell">
            <text:p text:style-name="tablealignleft">Accés à des feuilles de calcul type “Excel”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draw:frame draw:style-name="media" draw:name="Pointeuse.jpg Legend" text:anchor-type="as-char" draw:z-index="0" svg:width="1.27cm"><draw:text-box><text:p text:style-name="legendcenter"><draw:frame draw:style-name="media" draw:name="Pointeuse.jpg" text:anchor-type="as-char" draw:z-index="15" svg:width="1.27cm" svg:height="1.4072972972973cm"><draw:image xlink:href="Pictures/a7c9088a6e50dbab818a3cfab83edfe8.jpg" xlink:type="simple" xlink:show="embed" xlink:actuate="onLoad"/></draw:frame>Pointeuse.jpg</text:p></draw:text-box></draw:frame><text:a xlink:type="simple" xlink:href="https://wiki-logeas.fr/logeas/doku.php?id=clientlourd:autres:pointeuse" text:style-name="Internet_20_link" text:visited-style-name="Visited_20_Internet_20_Link">Pointeuse</text:a></text:p>
          </table:table-cell>
          <table:table-cell office:value-type="string" table:style-name="tablecell" table:number-columns-spanned="2">
            <text:p text:style-name="tablealignleft">Accès à l'écran</text:p>
          </table:table-cell>
          <table:covered-table-cell/>
        </table:table-row>
        <table:table-row>
          <table:table-cell office:value-type="string" table:style-name="tablecell">
            <text:p text:style-name="tablealignleft"><draw:frame draw:style-name="media" draw:name="rgpd.jpg Legend" text:anchor-type="as-char" draw:z-index="0" svg:width="1.27cm"><draw:text-box><text:p text:style-name="legendcenter"><draw:frame draw:style-name="media" draw:name="rgpd.jpg" text:anchor-type="as-char" draw:z-index="16" svg:width="1.27cm" svg:height="1.27cm"><draw:image xlink:href="Pictures/d741e6551597c99aa1728b4375b133fc.jpg" xlink:type="simple" xlink:show="embed" xlink:actuate="onLoad"/></draw:frame>rgpd.jpg</text:p></draw:text-box></draw:frame><text:a xlink:type="simple" xlink:href="https://wiki-logeas.fr/logeas/doku.php?id=clientlourd:fichier:rgpd" text:style-name="Internet_20_link" text:visited-style-name="Visited_20_Internet_20_Link">RGPD</text:a></text:p>
          </table:table-cell>
          <table:table-cell office:value-type="string" table:style-name="tablecell" table:number-columns-spanned="2">
            <text:p text:style-name="tablealignleft">Accès à l'écran</text:p>
          </table:table-cell>
          <table:covered-table-cell/>
        </table:table-row>
      </table:table>
      <text:h text:style-name="Heading_20_2" text:outline-level="2"><text:bookmark-start text:name="__RefHeading___menu_edition_5"/><text:bookmark-start text:name="menu_edition"/>Menu "Edition"<text:bookmark-end text:name="__RefHeading___menu_edition_5"/><text:bookmark-end text:name="menu_edi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enus contextuels (c'est-à-dire dont le contenu change en fonction de l’écran utilisé) qui permettent d’effectuer par menu les actions accessibles par boutons ou sous-menu dans l’écran actuel</text:p>
          </table:table-cell>
        </table:table-row>
      </table:table>
      <text:h text:style-name="Heading_20_2" text:outline-level="2"><text:bookmark-start text:name="__RefHeading___menu_actions_6"/><text:bookmark-start text:name="menu_actions"/>Menu "Actions"<text:bookmark-end text:name="__RefHeading___menu_actions_6"/><text:bookmark-end text:name="menu_ac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enus contextuels (c'est-à-dire dont le contenu change en fonction de l’écran utilisé) qui permettent d’effectuer par menu les actions accessibles par boutons ou sous-menu dans l’écran actuel</text:p>
          </table:table-cell>
        </table:table-row>
      </table:table>
      <text:h text:style-name="Heading_20_3" text:outline-level="3"><text:bookmark-start text:name="__RefHeading___dans_les_ecrans_famille_et_personne_7"/><text:bookmark-start text:name="dans_les_ecrans_famille_et_personne"/>Dans les écrans "Famille" et "Personne"<text:bookmark-end text:name="__RefHeading___dans_les_ecrans_famille_et_personne_7"/><text:bookmark-end text:name="dans_les_ecrans_famille_et_personn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fichier:droits" text:style-name="Internet_20_link" text:visited-style-name="Visited_20_Internet_20_Link">RGPD : Règlement Général sur la Protection des Données personnelles</text:a></text:p>
          </table:table-cell>
          <table:table-cell office:value-type="string" table:style-name="tablecell">
            <text:p text:style-name="tablealignleft">Droit à l'information, consultation, portabilité et oubli</text:p>
          </table:table-cell>
        </table:table-row>
      </table:table>
      <text:h text:style-name="Heading_20_2" text:outline-level="2"><text:bookmark-start text:name="__RefHeading___menu_utilitaires_8"/><text:bookmark-start text:name="menu_utilitaires"/>Menu "Utilitaires"<text:bookmark-end text:name="__RefHeading___menu_utilitaires_8"/><text:bookmark-end text:name="menu_utilitai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  <table:table-cell office:value-type="string" table:style-name="tableheader">
            <text:p text:style-name="Table_20_Heading"><text:span text:style-name="Strong_20_Emphasis">Droits nécessaires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transversal:immobilisation" text:style-name="Internet_20_link" text:visited-style-name="Visited_20_Internet_20_Link">Gestion des immobilisations</text:a>  </text:p>
          </table:table-cell>
          <table:table-cell office:value-type="string" table:style-name="tablecell">
            <text:p text:style-name="tablealignleft">Écran de gestion des immobilisation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gestionemprunts" text:style-name="Internet_20_link" text:visited-style-name="Visited_20_Internet_20_Link">Gestion des emprunts</text:a>  </text:p>
          </table:table-cell>
          <table:table-cell office:value-type="string" table:style-name="tablecell">
            <text:p text:style-name="tablealignleft">Écran de gestion des emprunts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transversal:mutualisation" text:style-name="Internet_20_link" text:visited-style-name="Visited_20_Internet_20_Link">Gestion des mutualisations</text:a></text:p>
          </table:table-cell>
          <table:table-cell office:value-type="string" table:style-name="tablecell">
            <text:p text:style-name="tablealignleft">Écran de gestion des ensembles/mutualisation</text:p>
          </table:table-cell>
          <table:table-cell office:value-type="string" table:style-name="tablecell">
            <text:p text:style-name="tablealignleft">“Compta : Lecture”</text:p>
          </table:table-cell>
        </table:table-row>
        <table:table-row>
          <table:table-cell office:value-type="string" table:style-name="tablecell">
            <text:p text:style-name="tablealignleft">Edition de l'inventaire des biens</text:p>
          </table:table-cell>
          <table:table-cell office:value-type="string" table:style-name="tablecell" table:number-columns-spanned="2">
            <text:p text:style-name="tablealignleft">Spécifique au base de type EPUdF</text:p>
          </table:table-cell>
          <table:covered-table-cell/>
        </table:table-row>
        <table:table-row>
          <table:table-cell office:value-type="string" table:style-name="tablecell">
            <text:p text:style-name="tablealignleft">Suivi de l'aliénation des biens attribués ou affectés</text:p>
          </table:table-cell>
          <table:table-cell office:value-type="string" table:style-name="tablecell" table:number-columns-spanned="2">
            <text:p text:style-name="tablealignleft">Spécifique au base de type EPUdF</text:p>
          </table:table-cell>
          <table:covered-table-cell/>
        </table:table-row>
        <table:table-row>
          <table:table-cell office:value-type="string" table:style-name="tablecell">
            <text:p text:style-name="tablealignleft">Publier sur Logeas-union</text:p>
          </table:table-cell>
          <table:table-cell office:value-type="string" table:style-name="tablecell" table:number-columns-spanned="2">
            <text:p text:style-name="tablealignleft">Spécifique au base de type EPUdF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saisiedepensetiers" text:style-name="Internet_20_link" text:visited-style-name="Visited_20_Internet_20_Link">Saisies comptables\Dépenses avec tiers</text:a></text:p>
          </table:table-cell>
          <table:table-cell office:value-type="string" table:style-name="tablecell">
            <text:p text:style-name="tablealignleft">Utilitaire de saisie rapide et/ou répétitives de facture reçues et qui sont enregistré via un compte de tiers (TVA ou non)</text:p>
          </table:table-cell>
          <table:table-cell office:value-type="string" table:style-name="tablecell">
            <text:p text:style-name="tablealignleft">“Compta : Lecture, Edition &amp; Ajout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enregistrementpaiement" text:style-name="Internet_20_link" text:visited-style-name="Visited_20_Internet_20_Link">Saisies comptables\Enregistrements de paiement de facture client</text:a></text:p>
          </table:table-cell>
          <table:table-cell office:value-type="string" table:style-name="tablecell">
            <text:p text:style-name="tablealignleft">Utilitaire de saisie rapide et/ou répétitives du paiement de facture émises</text:p>
          </table:table-cell>
          <table:table-cell office:value-type="string" table:style-name="tablecell">
            <text:p text:style-name="tablealignleft">“Compta : Lecture, Edition &amp; Ajout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utres:ecritureaffectationresultat" text:style-name="Internet_20_link" text:visited-style-name="Visited_20_Internet_20_Link">Saisies comptables\Ecritures d'affectation de résultat</text:a></text:p>
          </table:table-cell>
          <table:table-cell office:value-type="string" table:style-name="tablecell">
            <text:p text:style-name="tablealignleft">Assistant d'aide à l'écriture des écritures d'affectation de résultat (en cours de réecriture)</text:p>
          </table:table-cell>
          <table:table-cell office:value-type="string" table:style-name="tablecell">
            <text:p text:style-name="tablealignleft">“Compta : Lecture, Edition &amp; Ajout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balancehistoriqueinitial" text:style-name="Internet_20_link" text:visited-style-name="Visited_20_Internet_20_Link">Saisies comptables\Edition de la balance XXX (historique initial)</text:a></text:p>
          </table:table-cell>
          <table:table-cell office:value-type="string" table:style-name="tablecell">
            <text:p text:style-name="tablealignleft">Enregistrement et modification de balance de l'exercice antérieur au premier exercice contenu par la base web</text:p>
          </table:table-cell>
          <table:table-cell office:value-type="string" table:style-name="tablecell">
            <text:p text:style-name="tablealignleft">“Compta : Lecture, Edition, Ajout &amp; Suppression”</text:p>
          </table:table-cell>
        </table:table-row>
        <table:table-row>
          <table:table-cell office:value-type="string" table:style-name="tablecell">
            <text:p text:style-name="tablealignleft">Importation d'un fichier de virement de don EPUdF National</text:p>
          </table:table-cell>
          <table:table-cell office:value-type="string" table:style-name="tablecell">
            <text:p text:style-name="tablealignleft">Spécifique au base de type EPUdF</text:p>
          </table:table-cell>
          <table:table-cell office:value-type="string" table:style-name="tablecell">
            <text:p text:style-name="tablealignleft">“Compta : Lecture, Edition &amp; Ajout”</text:p>
          </table:table-cell>
        </table:table-row>
      </table:table>
      <text:h text:style-name="Heading_20_2" text:outline-level="2"><text:bookmark-start text:name="__RefHeading___menu_administration_9"/><text:bookmark-start text:name="menu_administration"/>Menu "Administration"<text:bookmark-end text:name="__RefHeading___menu_administration_9"/><text:bookmark-end text:name="menu_administr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Sous-menu</text:span> </text:p>
          </table:table-cell>
          <table:table-cell office:value-type="string" table:style-name="tableheader">
            <text:p text:style-name="Table_20_Heading"><text:span text:style-name="Strong_20_Emphasis">Action</text:span> </text:p>
          </table:table-cell>
          <table:table-cell office:value-type="string" table:style-name="tableheader">
            <text:p text:style-name="Table_20_Heading"><text:span text:style-name="Strong_20_Emphasis">Droits minimums nécessaires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optionbase" text:style-name="Internet_20_link" text:visited-style-name="Visited_20_Internet_20_Link">Options de la base courante</text:a></text:p>
          </table:table-cell>
          <table:table-cell office:value-type="string" table:style-name="tablecell" table:number-columns-spanned="2">
            <text:p text:style-name="tablealignleft">Permet de modifier les paramètres génériques de la base (ancien menu : « Gestion des paramètres de base par défaut »)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pisteaudit" text:style-name="Internet_20_link" text:visited-style-name="Visited_20_Internet_20_Link">Piste d'audit</text:a>  </text:p>
          </table:table-cell>
          <table:table-cell office:value-type="string" table:style-name="tablecell">
            <text:p text:style-name="tablealignleft">Permet d'accéder à la liste des opération “pistée” sur la base</text:p>
          </table:table-cell>
          <table:table-cell office:value-type="string" table:style-name="tablecell">
            <text:p text:style-name="tablealignleft">“Admin : PisteAudit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recufiscalavance" text:style-name="Internet_20_link" text:visited-style-name="Visited_20_Internet_20_Link">Gestion avancé des reçus fiscaux</text:a></text:p>
          </table:table-cell>
          <table:table-cell office:value-type="string" table:style-name="tablecell">
            <text:p text:style-name="tablealignleft">Edition des reçus fiscaux, envoi par mail …</text:p>
          </table:table-cell>
          <table:table-cell office:value-type="string" table:style-name="tablecell">
            <text:p text:style-name="tablealignleft">“Admin : GestionPla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compta:transversal:cerfa" text:style-name="Internet_20_link" text:visited-style-name="Visited_20_Internet_20_Link">Générer les reçus fiscaux</text:a></text:p>
          </table:table-cell>
          <table:table-cell office:value-type="string" table:style-name="tablecell">
            <text:p text:style-name="tablealignleft">utilisation avancée correspondant à un usage <text:span text:style-name="Strong_20_Emphasis">très</text:span> spécifique. Contactez l'assistance.</text:p>
          </table:table-cell>
          <table:table-cell office:value-type="string" table:style-name="tablecell">
            <text:p text:style-name="tablealignleft">“Admin : GestionPlan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table:gestionchampersonnefamille" text:style-name="Internet_20_link" text:visited-style-name="Visited_20_Internet_20_Link">Tables/Gestion des tables Personne et Famille</text:a></text:p>
          </table:table-cell>
          <table:table-cell office:value-type="string" table:style-name="tablecell">
            <text:p text:style-name="tablealignleft">Appel du gestionnaire de champ pour les tables « Personne » et « Famille »</text:p>
          </table:table-cell>
          <table:table-cell office:value-type="string" table:style-name="tablecell">
            <text:p text:style-name="tablealignleft">“Admin : GestionChampPerso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table:reinitialisationcopiechamp" text:style-name="Internet_20_link" text:visited-style-name="Visited_20_Internet_20_Link">Table\Réinitialisation d’un champ d'une table</text:a></text:p>
          </table:table-cell>
          <table:table-cell office:value-type="string" table:style-name="tablecell">
            <text:p text:style-name="tablealignleft">Permet de modifier les valeurs d’un champ d’une table en les copiant depuis un autre champ ou en lui affectant une valeur constante (Attention à utiliser avec précaution !!) (en cours de réecriture)</text:p>
          </table:table-cell>
          <table:table-cell office:value-type="string" table:style-name="tablecell">
            <text:p text:style-name="tablealignleft">“Admin : GestionChampPerso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version:web:menu:administration:table:importerfamillepersonne" text:style-name="Internet_20_link" text:visited-style-name="Visited_20_Internet_20_Link">Import-Export\Importer\Fichier Famille Personne</text:a></text:p>
          </table:table-cell>
          <table:table-cell office:value-type="string" table:style-name="tablecell">
            <text:p text:style-name="tablealignleft">Permet d'intégrer de nouvelles familles et personnes dans la base courante (en cours de réecriture)</text:p>
          </table:table-cell>
          <table:table-cell office:value-type="string" table:style-name="tablecell">
            <text:p text:style-name="tablealignleft">“Admin : ImportData” et “Fichier: Lecture, Edition &amp; Ajout</text:p>
          </table:table-cell>
        </table:table-row>
        <table:table-row>
          <table:table-cell office:value-type="string" table:style-name="tablecell">
            <text:p text:style-name="tablealignleft">Import-Export\Importer\Créer une comptabilité à partir d'un fichier FEC</text:p>
          </table:table-cell>
          <table:table-cell office:value-type="string" table:style-name="tablecell">
            <text:p text:style-name="tablealignleft">Import comptable au format Fichier Ecriture Comptable (en cours de réecriture)</text:p>
          </table:table-cell>
          <table:table-cell office:value-type="string" table:style-name="tablecell">
            <text:p text:style-name="tablealignleft">“Admin : ImportData” et “Compta : Lecture, Edition &amp; Ajout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table:exportertable" text:style-name="Internet_20_link" text:visited-style-name="Visited_20_Internet_20_Link">Import-Export\Exporter\Une table</text:a></text:p>
          </table:table-cell>
          <table:table-cell office:value-type="string" table:style-name="tablecell">
            <text:p text:style-name="tablealignleft">Permet d’exporter des tables de la base courante au format CSV, qui ne sont pas facilement accessibles depuis les grilles.</text:p>
          </table:table-cell>
          <table:table-cell office:value-type="string" table:style-name="tablecell">
            <text:p text:style-name="tablealignleft">“Admin : ExportData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fec" text:style-name="Internet_20_link" text:visited-style-name="Visited_20_Internet_20_Link">Import-Export\Exporter\Export comptable au format FEC</text:a></text:p>
          </table:table-cell>
          <table:table-cell office:value-type="string" table:style-name="tablecell">
            <text:p text:style-name="tablealignleft">Export comptable au format Fichier Ecriture Comptable</text:p>
          </table:table-cell>
          <table:table-cell office:value-type="string" table:style-name="tablecell">
            <text:p text:style-name="tablealignleft">“Admin : ExportData” et et “Compta : Lecture”</text:p>
          </table:table-cell>
        </table:table-row>
        <table:table-row>
          <table:table-cell office:value-type="string" table:style-name="tablecell">
            <text:p text:style-name="tablealignleft">Import-Export\Exporter\Exporter au format expert-comptable (Logiciel coala)</text:p>
          </table:table-cell>
          <table:table-cell office:value-type="string" table:style-name="tablecell"/>
          <table:table-cell office:value-type="string" table:style-name="tablecell">
            <text:p text:style-name="tablealignleft">“Admin : ExportData” et et “Compta : Lecture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-logeas.fr/logeas/doku.php?id=certif:signature" text:style-name="Internet_20_link" text:visited-style-name="Visited_20_Internet_20_Link">Exporter l'archive d'un fichier signé par LoGeAs-Signature</text:a></text:p>
          </table:table-cell>
          <table:table-cell office:value-type="string" table:style-name="tablecell" table:number-columns-spanned="2">
            <text:p text:style-name="tablealignleft">Permet d'extraire facilement la partie “utile” d'un fichier signé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gestiondroit" text:style-name="Internet_20_link" text:visited-style-name="Visited_20_Internet_20_Link">Gestion détaillée des droits utilisateurs</text:a></text:p>
          </table:table-cell>
          <table:table-cell office:value-type="string" table:style-name="tablecell"/>
          <table:table-cell office:value-type="string" table:style-name="tablecell">
            <text:p text:style-name="tablealignleft">“Admin : GestionUtilisateur”</text:p>
          </table:table-cell>
        </table:table-row>
        <table:table-row>
          <table:table-cell office:value-type="string" table:style-name="tablecell">
            <text:p text:style-name="tablealignleft">Information sur vos droits sur la bas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voyer un email à l’assistance  </text:p>
          </table:table-cell>
          <table:table-cell office:value-type="string" table:style-name="tablecell" table:number-columns-spanned="2">
            <text:p text:style-name="tablealignleft">Permet depuis LoGeAs de préparer un courriel pour l’assistance. Le logiciel y ajoute automatiquement un fichier indiquant des informations non confidentielles sur votre système (type, nombre de disque, espace ..)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wiki-logeas.fr/logeas/doku.php?id=clientlourd:administration:majmanuel" text:style-name="Internet_20_link" text:visited-style-name="Visited_20_Internet_20_Link">Mise à jour depuis un fichier de mise à jour</text:a></text:p>
          </table:table-cell>
          <table:table-cell office:value-type="string" table:style-name="tablecell" table:number-columns-spanned="2">
            <text:p text:style-name="tablealignleft">Permet d'installer une mise à jour préalablement télécharger sur le site de logeas</text:p>
          </table:table-cell>
          <table:covered-table-cell/>
        </table:table-row>
      </table:table>
      <text:h text:style-name="Heading_20_2" text:outline-level="2"><text:bookmark-start text:name="__RefHeading___menu_aide_10"/><text:bookmark-start text:name="menu_aide"/>Menu "Aide"<text:bookmark-end text:name="__RefHeading___menu_aide_10"/><text:bookmark-end text:name="menu_aide"/></text:h>
      <text:p text:style-name="Text_20_body">Suivant les menus en cours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34:40</meta:creation-date>
    <dc:creator>Generated</dc:creator>
    <dc:date>2026-09-16T08::34:40</dc:date>
    <dc:language>en-US</dc:language>
    <meta:editing-cycles>1</meta:editing-cycles>
    <meta:editing-duration>PT0S</meta:editing-duration>
    <dc:title>version:web:menu:index</dc:title>
  </office:meta>
</office:document-meta>
</file>