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abfe1114258440860258a0b7eae3743.jpg"/>
  <manifest:file-entry manifest:media-type="image/jpeg" manifest:full-path="Pictures/a007b78358501be471768f773a7d737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-logeas.fr/logeas/doku.php?id=clientlourd:fichier:traitementrgpd" text:style-name="Internet_20_link" text:visited-style-name="Visited_20_Internet_20_Link">Retour au sommaire de l'écran RGPD Traitements</text:a></text:p>
      <text:h text:style-name="Heading_20_1" text:outline-level="1"><text:bookmark text:name="version:web:menu:ecran:rgpd:traitement:general"/><text:bookmark-start text:name="__RefHeading___ecran_rgpd_traitementsonglet_informations_generales_1"/><text:bookmark-start text:name="ecran_rgpd_traitementsonglet_informations_generales"/>Écran RGPD Traitements : Onglet Informations générales<text:bookmark-end text:name="__RefHeading___ecran_rgpd_traitementsonglet_informations_generales_1"/><text:bookmark-end text:name="ecran_rgpd_traitementsonglet_informations_generales"/></text:h>
      <text:p text:style-name="Text_20_body">Cette page a pour but de vous présenter le premier sous-onglet de l'onglet des traitements RGPD.</text:p>
      <text:h text:style-name="Heading_20_2" text:outline-level="2"><text:bookmark-start text:name="__RefHeading___presentation_des_informations_a_saisir_2"/><text:bookmark-start text:name="presentation_des_informations_a_saisir"/>Présentation des informations à saisir<text:bookmark-end text:name="__RefHeading___presentation_des_informations_a_saisir_2"/><text:bookmark-end text:name="presentation_des_informations_a_saisir"/></text:h>
      <text:p text:style-name="Text_20_body">Cet onglet permet de saisir les renseignements généraux d'un traitement de données.<text:line-break/>
<text:line-break/>
<draw:frame draw:style-name="mediacenter" draw:name=" Informations générales d'un traitement Legend" text:anchor-type="paragraph" draw:z-index="0" svg:width="21.166666666667cm" style:rel-width="100%"><draw:text-box><text:p text:style-name="legendcenter"><draw:frame draw:style-name="mediacenter" draw:name=" Informations générales d'un traitement" text:anchor-type="paragraph" draw:z-index="0" svg:width="21.166666666667cm" style:rel-width="100%" svg:height="10.72417617237cm" style:rel-height="scale"><draw:image xlink:href="Pictures/cabfe1114258440860258a0b7eae3743.jpg" xlink:type="simple" xlink:show="embed" xlink:actuate="onLoad"/></draw:frame> Informations générales d'un traitement</text:p></draw:text-box></draw:frame>
<text:line-break/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Numéro 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 Type de saisie  </text:p>
          </table:table-cell>
          <table:table-cell office:value-type="string" table:style-name="tableheader">
            <text:p text:style-name="Table_20_Heading">  Exemple 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1</text:span>  </text:p>
          </table:table-cell>
          <table:table-cell office:value-type="string" table:style-name="tablecell">
            <text:p text:style-name="tablealignleft"> Sous-onglet sélectionné : Informations générales.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<text:span text:style-name="Strong_20_Emphasis">2</text:span>  </text:p>
          </table:table-cell>
          <table:table-cell office:value-type="string" table:style-name="tablecell">
            <text:p text:style-name="tablealignleft"> Nom explicite du traitement. </text:p>
          </table:table-cell>
          <table:table-cell office:value-type="string" table:style-name="tablecell">
            <text:p text:style-name="tablealigncenter">  Saisie libre  </text:p>
          </table:table-cell>
          <table:table-cell office:value-type="string" table:style-name="tablecell">
            <text:p text:style-name="tablealigncenter">  Formation des personnels. 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3</text:span>  </text:p>
          </table:table-cell>
          <table:table-cell office:value-type="string" table:style-name="tablecell">
            <text:p text:style-name="tablealignleft"> Description complète du traitement de données et de ses fonctionnalités. </text:p>
          </table:table-cell>
          <table:table-cell office:value-type="string" table:style-name="tablecell">
            <text:p text:style-name="tablealigncenter">  Saisie libre  </text:p>
          </table:table-cell>
          <table:table-cell office:value-type="string" table:style-name="tablecell">
            <text:p text:style-name="tablealigncenter">  Suivi des demandes de formation et des périodes de formation effectuées, organisation des sessions et évaluation des connaissances. 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4</text:span>  </text:p>
          </table:table-cell>
          <table:table-cell office:value-type="string" table:style-name="tablecell">
            <text:p text:style-name="tablealignleft"> Nom du responsable conjoint du traitement<text:line-break/>(dans le cas où la responsabilité de ce traitement de donnée est partagée avec un autre organisme).</text:p>
          </table:table-cell>
          <table:table-cell office:value-type="string" table:style-name="tablecell">
            <text:p text:style-name="tablealigncenter">  Saisie libre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<text:span text:style-name="Strong_20_Emphasis">5</text:span>  </text:p>
          </table:table-cell>
          <table:table-cell office:value-type="string" table:style-name="tablecell">
            <text:p text:style-name="tablealignleft"> Nom du logiciel ou de l'application utilisée lors de ce traitement de données.</text:p>
          </table:table-cell>
          <table:table-cell office:value-type="string" table:style-name="tablecell">
            <text:p text:style-name="tablealigncenter">  Saisie libre  </text:p>
          </table:table-cell>
          <table:table-cell office:value-type="string" table:style-name="tablecell">
            <text:p text:style-name="tablealigncenter">  LoGeAs 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6</text:span>  </text:p>
          </table:table-cell>
          <table:table-cell office:value-type="string" table:style-name="tablecell">
            <text:p text:style-name="tablealignleft"> Catégorie des personnes concernées par les données collectées ou utilisées. </text:p>
          </table:table-cell>
          <table:table-cell office:value-type="string" table:style-name="tablecell">
            <text:p text:style-name="tablealigncenter">  Saisie libre  </text:p>
          </table:table-cell>
          <table:table-cell office:value-type="string" table:style-name="tablecell">
            <text:p text:style-name="tablealigncenter">  salariés, usagers,<text:line-break/>clients, prospects,<text:line-break/>bénéficiaires 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7</text:span>  </text:p>
          </table:table-cell>
          <table:table-cell office:value-type="string" table:style-name="tablecell">
            <text:p text:style-name="tablealignleft"> Date de création du traitement ou fiche de registre. </text:p>
          </table:table-cell>
          <table:table-cell office:value-type="string" table:style-name="tablecell">
            <text:p text:style-name="tablealigncenter">  <text:span text:style-name="Strong_20_Emphasis">Automatique</text:span><text:note text:id="ftn0" text:note-class="footnote"><text:note-citation text:label="1)">1)</text:note-citation><text:note-body><text:p text:style-name="Text_20_body">Lors de la création d'un traitement (ou fiche de registre), la date du jour est enregistrée et n'est jamais modifiée.</text:p></text:note-body></text:note><text:line-break/>Non modifiable  </text:p>
          </table:table-cell>
          <table:table-cell office:value-type="string" table:style-name="tablecell">
            <text:p text:style-name="tablealigncenter">  06/07/2019  </text:p>
          </table:table-cell>
        </table:table-row>
        <table:table-row>
          <table:table-cell office:value-type="string" table:style-name="tablecell">
            <text:p text:style-name="tablealigncenter">  <text:span text:style-name="Strong_20_Emphasis">8</text:span>  </text:p>
          </table:table-cell>
          <table:table-cell office:value-type="string" table:style-name="tablecell">
            <text:p text:style-name="tablealignleft"> Date de la dernière mise à jour du traitement ou fiche de registre. </text:p>
          </table:table-cell>
          <table:table-cell office:value-type="string" table:style-name="tablecell">
            <text:p text:style-name="tablealigncenter">  <text:span text:style-name="Strong_20_Emphasis">Automatique</text:span><text:note text:id="ftn1" text:note-class="footnote"><text:note-citation text:label="2)">2)</text:note-citation><text:note-body><text:p text:style-name="Text_20_body">Lors de la modification d'un traitement (ou fiche de registre), la date du jour est enregistrée. Le processus est réitéré à chaque modification. </text:p></text:note-body></text:note><text:line-break/>Non modifiable  </text:p>
          </table:table-cell>
          <table:table-cell office:value-type="string" table:style-name="tablecell">
            <text:p text:style-name="tablealigncenter">  09/07/2019  </text:p>
          </table:table-cell>
        </table:table-row>
      </table:table>
      <text:h text:style-name="Heading_20_2" text:outline-level="2"><text:bookmark-start text:name="__RefHeading___necessite_des_informations_a_saisir_sur_l_onglet_3"/><text:bookmark-start text:name="necessite_des_informations_a_saisir_sur_l_onglet"/>Nécessité des informations à saisir sur l'onglet<text:bookmark-end text:name="__RefHeading___necessite_des_informations_a_saisir_sur_l_onglet_3"/><text:bookmark-end text:name="necessite_des_informations_a_saisir_sur_l_onglet"/></text:h>
      <text:p text:style-name="Text_20_body">L'importance des informations du traitement est illustrée ci dessous :
<text:line-break/>
<draw:frame draw:style-name="mediacenter" draw:name="1" text:anchor-type="paragraph" draw:z-index="1" svg:width="23.8125cm" style:rel-width="100%" svg:height="7.8006465517241cm" style:rel-height="scale"><draw:image xlink:href="Pictures/a007b78358501be471768f773a7d737b.jpg" xlink:type="simple" xlink:show="embed" xlink:actuate="onLoad"/></draw:frame></text:p>
      <text:p text:style-name="Horizontal_20_Line"/>
      <text:p text:style-name="Text_20_body"><text:a xlink:type="simple" xlink:href="https://wiki-logeas.fr/logeas/doku.php?id=version:web:menu:ecran:rgpd:traitement:destinataires" text:style-name="Internet_20_link" text:visited-style-name="Visited_20_Internet_20_Link"> Onglet suivant : Destinataires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7::47:38</meta:creation-date>
    <dc:creator>Generated</dc:creator>
    <dc:date>2026-09-16T17::47:38</dc:date>
    <dc:language>en-US</dc:language>
    <meta:editing-cycles>1</meta:editing-cycles>
    <meta:editing-duration>PT0S</meta:editing-duration>
    <dc:title>version:web:menu:ecran:rgpd:traitement:general</dc:title>
  </office:meta>
</office:document-meta>
</file>