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b3faf664185e6a81a9271c472f0488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logeas.fr/logeas/doku.php?id=clientlourd:fichier:traitementrgpd" text:style-name="Internet_20_link" text:visited-style-name="Visited_20_Internet_20_Link">Retour au sommaire de l'écran RGPD Traitements </text:a></text:p>
      <text:p text:style-name="Horizontal_20_Line"/>
      <text:p text:style-name="Text_20_body"><text:a xlink:type="simple" xlink:href="https://wiki-logeas.fr/logeas/doku.php?id=version:web:menu:ecran:rgpd:traitement:conservation" text:style-name="Internet_20_link" text:visited-style-name="Visited_20_Internet_20_Link"> Onglet précédent : Durée de Conservation  </text:a></text:p>
      <text:h text:style-name="Heading_20_1" text:outline-level="1"><text:bookmark text:name="version:web:menu:ecran:rgpd:traitement:commentaires"/><text:bookmark-start text:name="__RefHeading___ecran_rgpd_traitementsonglet_commentaires_1"/><text:bookmark-start text:name="ecran_rgpd_traitementsonglet_commentaires"/>Écran RGPD Traitements : Onglet Commentaires<text:bookmark-end text:name="__RefHeading___ecran_rgpd_traitementsonglet_commentaires_1"/><text:bookmark-end text:name="ecran_rgpd_traitementsonglet_commentaires"/></text:h>
      <text:p text:style-name="Text_20_body">Cette page a pour but de vous présenter le sixième et dernier sous-onglet de l'onglet des traitements RGPD : les commentaires.</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Cet onglet permet de saisir des commentaires en rapport avec le traitement sélectionné ou saisi. Ces commentaires ne seront pas imprimés sur la fiche d'activité, ils permettent d'apporter des détails ou de donner des  informations permettant d'aider à la saisie du traitement. </text:p>
      <text:p text:style-name="Text_20_body"><text:line-break/>
<draw:frame draw:style-name="mediacenter" draw:name="Présentation sous-onglet commentaires Legend" text:anchor-type="paragraph" draw:z-index="0" svg:width="21.166666666667cm" style:rel-width="100%"><draw:text-box><text:p text:style-name="legendcenter"><draw:frame draw:style-name="mediacenter" draw:name="Présentation sous-onglet commentaires" text:anchor-type="paragraph" draw:z-index="0" svg:width="21.166666666667cm" style:rel-width="100%" svg:height="6.4790947449175cm" style:rel-height="scale"><draw:image xlink:href="Pictures/9b3faf664185e6a81a9271c472f0488a.jpg" xlink:type="simple" xlink:show="embed" xlink:actuate="onLoad"/></draw:frame>Présentation sous-onglet commentaires</text:p></draw:text-box></draw:frame>
<text:line-break/></text:p>
      <table:table table:style-name="Table">
        <table:table-column/>
        <table:table-column/>
        <table:table-row>
          <table:table-cell office:value-type="string" table:style-name="tableheader">
            <text:p text:style-name="Table_20_Heading">  Numéro  </text:p>
          </table:table-cell>
          <table:table-cell office:value-type="string" table:style-name="tableheader">
            <text:p text:style-name="Table_20_Heading"> Description </text:p>
          </table:table-cell>
        </table:table-row>
        <table:table-row>
          <table:table-cell office:value-type="string" table:style-name="tablecell">
            <text:p text:style-name="tablealigncenter">  <text:span text:style-name="Strong_20_Emphasis">1</text:span>  </text:p>
          </table:table-cell>
          <table:table-cell office:value-type="string" table:style-name="tablecell">
            <text:p text:style-name="tablealignleft"> Sous-onglet sélectionné. </text:p>
          </table:table-cell>
        </table:table-row>
        <table:table-row>
          <table:table-cell office:value-type="string" table:style-name="tablecell">
            <text:p text:style-name="tablealigncenter">  <text:span text:style-name="Strong_20_Emphasis">2</text:span>  </text:p>
          </table:table-cell>
          <table:table-cell office:value-type="string" table:style-name="tablecell">
            <text:p text:style-name="tablealignleft"> Champ de saisie des commentaires.</text:p>
          </table:table-cell>
        </table:table-row>
      </table:table>
      <text:h text:style-name="Heading_20_2" text:outline-level="2"><text:bookmark-start text:name="__RefHeading___saisir_un_commentaire_3"/><text:bookmark-start text:name="saisir_un_commentaire"/>Saisir un commentaire<text:bookmark-end text:name="__RefHeading___saisir_un_commentaire_3"/><text:bookmark-end text:name="saisir_un_commentaire"/></text:h>
      <text:p text:style-name="Text_20_body">Le champ de saisie est une zone de texte libre, vous pouvez donc faire une liste des choses à faire pour saisir ce traitement, laisser un commentaire interne, communiquer avec un autre utilisateur,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32:56</meta:creation-date>
    <dc:creator>Generated</dc:creator>
    <dc:date>2026-09-16T11::32:56</dc:date>
    <dc:language>en-US</dc:language>
    <meta:editing-cycles>1</meta:editing-cycles>
    <meta:editing-duration>PT0S</meta:editing-duration>
    <dc:title>version:web:menu:ecran:rgpd:traitement:commentaires</dc:title>
  </office:meta>
</office:document-meta>
</file>