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3228cd1b0f2eb67b3a450714a86c3aa.jpg"/>
  <manifest:file-entry manifest:media-type="image/jpeg" manifest:full-path="Pictures/1db9422a0b731d077cd3eecf740b4f1c.jpg"/>
  <manifest:file-entry manifest:media-type="image/jpeg" manifest:full-path="Pictures/4366b18aeac9138406bb2d9338c1021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entry&amp;#62;2;Enveloppe (paramétrage de l&amp;#39;état);-" text:style-name="Internet_20_link" text:visited-style-name="Visited_20_Internet_20_Link">entry&gt;2;Enveloppe (paramétrage de l'état);-</text:a>
<text:a xlink:type="simple" xlink:href="entry&amp;#62;2;Étiquette (paramétrage de l&amp;#39;état);-" text:style-name="Internet_20_link" text:visited-style-name="Visited_20_Internet_20_Link">entry&gt;2;Étiquette (paramétrage de l'état);-</text:a></text:p>
      <text:h text:style-name="Heading_20_1" text:outline-level="1"><text:bookmark text:name="version:web:menu:ecran:etat:etatenveloppe"/><text:bookmark-start text:name="__RefHeading___comment_creer_un_modele_specifique_d_enveloppe_1"/><text:bookmark-start text:name="comment_creer_un_modele_specifique_d_enveloppe"/>Comment créer un modèle spécifique d'enveloppe ?<text:bookmark-end text:name="__RefHeading___comment_creer_un_modele_specifique_d_enveloppe_1"/><text:bookmark-end text:name="comment_creer_un_modele_specifique_d_enveloppe"/></text:h>
      <text:list text:style-name="List_20_1" text:continue-numbering="false">
        <text:list-item>
          <text:p text:style-name="List_20_1_Content_First"> <text:a xlink:type="simple" xlink:href="https://wiki-logeas.fr/logeas/doku.php?id=clientlourd:autres:etat" text:style-name="Internet_20_link" text:visited-style-name="Visited_20_Internet_20_Link">Utilisation des états dans LoGeAs</text:a></text:p>
        </text:list-item>
        <text:list-item>
          <text:p text:style-name="List_20_1_Content"> <text:a xlink:type="simple" xlink:href="https://wiki-logeas.fr/logeas/doku.php?id=version:web:fonction:editeuretat:prefiltrage" text:style-name="Internet_20_link" text:visited-style-name="Visited_20_Internet_20_Link">Mieux utilisez l'outil de pré-filtrage des états (lorsqu'il est disponible)</text:a></text:p>
        </text:list-item>
        <text:list-item>
          <text:p text:style-name="List_20_1_Content"> <text:a xlink:type="simple" xlink:href="#version:web:menu:ecran:etat:etatenveloppe" text:style-name="Local_20_link" text:visited-style-name="Visited_20_Local_20_Link">Paramétrage des états enveloppe et étiquette</text:a>|</text:p>
        </text:list-item>
        <text:list-item>
          <text:p text:style-name="List_20_1_Content"> <text:a xlink:type="simple" xlink:href="https://wiki-logeas.fr/logeas/doku.php?id=version:web:fonction:editeuretat" text:style-name="Internet_20_link" text:visited-style-name="Visited_20_Internet_20_Link">Créer modifier ... les états</text:a></text:p>
        </text:list-item>
        <text:list-item>
          <text:p text:style-name="List_20_1_Content_Last"> <text:a xlink:type="simple" xlink:href="https://wiki-logeas.fr/logeas/doku.php?id=version:web:fonction:editeuretat:dataset" text:style-name="Internet_20_link" text:visited-style-name="Visited_20_Internet_20_Link">les filtrages dans les états de LoGeAs (utilisateurs avancés)</text:a></text:p>
        </text:list-item>
      </text:list>
      <text:h text:style-name="Heading_20_2" text:outline-level="2"><text:bookmark-start text:name="__RefHeading___explication_2"/><text:bookmark-start text:name="explication"/>Explication<text:bookmark-end text:name="__RefHeading___explication_2"/><text:bookmark-end text:name="explication"/></text:h>
      <text:p text:style-name="Text_20_body"><text:span text:style-name="Strong_20_Emphasis">La création d'enveloppes à envoyer aux paroissiens me pose des problèmes, les explications sur la mise en œuvre ne me semblent pas claires. J'ai un logo qui comporte déjà notre adresse, et sur l'enveloppe proposée, j'ai le logo avec l'adresse et encore en dessous l'adresse de la paroisse en texte.</text:span></text:p>
      <table:table table:style-name="Table">
        <table:table-column/>
        <table:table-column/>
        <table:table-row>
          <table:table-cell office:value-type="string" table:style-name="tablecell">
            <text:p text:style-name="tablealignleft"> <draw:frame draw:style-name="media" draw:name="filtre1.jpg Legend" text:anchor-type="as-char" draw:z-index="0" svg:width="8.969375cm" style:rel-width="100%"><draw:text-box><text:p text:style-name="legendcenter"><draw:frame draw:style-name="media" draw:name="filtre1.jpg" text:anchor-type="as-char" draw:z-index="0" svg:width="8.969375cm" style:rel-width="100%" svg:height="2.9104166666667cm" style:rel-height="scale"><draw:image xlink:href="Pictures/d3228cd1b0f2eb67b3a450714a86c3aa.jpg" xlink:type="simple" xlink:show="embed" xlink:actuate="onLoad"/></draw:frame>filtre1.jpg</text:p></draw:text-box></draw:frame> </text:p>
          </table:table-cell>
          <table:table-cell office:value-type="string" table:style-name="tablecell">
            <text:p text:style-name="tablealignleft"> Quand vous faites “visualiser/imprimer” sur un état d'enveloppe, un premier écran s'ouvre, qui vous permet de créer des filtrages spécifiques. Nous le passons, et cliquons sur « OK ». </text:p>
          </table:table-cell>
        </table:table-row>
        <table:table-row>
          <table:table-cell office:value-type="string" table:style-name="tablecell">
            <text:p text:style-name="tablealignleft"> <draw:frame draw:style-name="media" draw:name="filtre2.jpg Legend" text:anchor-type="as-char" draw:z-index="0" svg:width="10.265833333333cm"><draw:text-box><text:p text:style-name="legendcenter"><draw:frame draw:style-name="media" draw:name="filtre2.jpg" text:anchor-type="as-char" draw:z-index="1" svg:width="10.265833333333cm" svg:height="2.9104166666667cm"><draw:image xlink:href="Pictures/1db9422a0b731d077cd3eecf740b4f1c.jpg" xlink:type="simple" xlink:show="embed" xlink:actuate="onLoad"/></draw:frame>filtre2.jpg</text:p></draw:text-box></draw:frame> </text:p>
          </table:table-cell>
          <table:table-cell office:value-type="string" table:style-name="tablecell">
            <text:p text:style-name="tablealignleft"> Un deuxième écran s'ouvre, il vous permet par le bouton «Personnaliser» d'accéder à un écran de création d'un nouveau type d'enveloppe. </text:p>
          </table:table-cell>
        </table:table-row>
        <table:table-row>
          <table:table-cell office:value-type="string" table:style-name="tablecell">
            <text:p text:style-name="tablealignleft"> <draw:frame draw:style-name="media" draw:name="filtre3.jpg Legend" text:anchor-type="as-char" draw:z-index="0" svg:width="13.229166666667cm"><draw:text-box><text:p text:style-name="legendcenter"><draw:frame draw:style-name="media" draw:name="filtre3.jpg" text:anchor-type="as-char" draw:z-index="2" svg:width="13.229166666667cm" svg:height="10.795cm"><draw:image xlink:href="Pictures/4366b18aeac9138406bb2d9338c10217.jpg" xlink:type="simple" xlink:show="embed" xlink:actuate="onLoad"/></draw:frame>filtre3.jpg</text:p></draw:text-box></draw:frame> </text:p>
          </table:table-cell>
          <table:table-cell office:value-type="string" table:style-name="tablecell">
            <text:p text:style-name="tablealignleft"> Cet écran vous permet de positionner l'emplacement des différentes zones. Et de choisir pour le logo et l'adresse de les afficher ou non. Une fois votre paramétrage fait, saisir un nouveau nom dans la zone « Nom du modèle d'enveloppe » et le format d'enveloppe, « enregistrer ». Quand vous lancerez les enveloppes vous aurait alors accès à un nouveau type d'enveloppe correspondant à vos besoins.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21::07:54</meta:creation-date>
    <dc:creator>Generated</dc:creator>
    <dc:date>2026-09-15T21::07:54</dc:date>
    <dc:language>en-US</dc:language>
    <meta:editing-cycles>1</meta:editing-cycles>
    <meta:editing-duration>PT0S</meta:editing-duration>
    <dc:title>version:web:menu:ecran:etat:etatenveloppe</dc:title>
  </office:meta>
</office:document-meta>
</file>