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36753674c441fadfea80baaa2d291ce.jpg"/>
  <manifest:file-entry manifest:media-type="image/jpeg" manifest:full-path="Pictures/93c72eb232730330c0ae4221c32bc13f.jpg"/>
  <manifest:file-entry manifest:media-type="image/jpeg" manifest:full-path="Pictures/17ff78d5407c3c93e98955a415304833.jpg"/>
  <manifest:file-entry manifest:media-type="image/jpeg" manifest:full-path="Pictures/fb8817f78c61e0b68e4f6aee9d6de9d3.jpg"/>
  <manifest:file-entry manifest:media-type="image/jpeg" manifest:full-path="Pictures/1413eae2a77e06b5278d2016cb6fc6f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ersion:web:menu:administration:table:importerfamillepersonne"/><text:bookmark-start text:name="__RefHeading___administration_tables_import_fichier_famille_personne_1"/><text:bookmark-start text:name="administration_tables_import_fichier_famille_personne"/>"Administration\Tables\Import fichier famille personne<text:bookmark-end text:name="__RefHeading___administration_tables_import_fichier_famille_personne_1"/><text:bookmark-end text:name="administration_tables_import_fichier_famille_personne"/></text:h>
      <text:h text:style-name="Heading_20_3" text:outline-level="3"><text:bookmark-start text:name="__RefHeading___les_fichiers_a_importer_2"/><text:bookmark-start text:name="les_fichiers_a_importer"/>Les fichiers à importer<text:bookmark-end text:name="__RefHeading___les_fichiers_a_importer_2"/><text:bookmark-end text:name="les_fichiers_a_importer"/></text:h>
      <text:p text:style-name="Text_20_body">Les fichiers à importer doivent être au format <text:a xlink:type="simple" xlink:href="https://wiki-logeas.fr/logeas/doku.php?id=version:web:glossaire:csv" text:style-name="Internet_20_link" text:visited-style-name="Visited_20_Internet_20_Link">CSV</text:a>
Pour savoir le nom des colonnes le plus simple est de faire un export des grilles familles et personnes par un click droit sur celle-ci.
<text:span text:style-name="Strong_20_Emphasis">Dans la cadre de la mise en place de LoGeAs l'assistance peut réaliser cette opération délicate à votre place - <text:a xlink:type="simple" xlink:href="https://www.logeas.fr/index.php/contact-2/" text:style-name="Internet_20_link" text:visited-style-name="Visited_20_Internet_20_Link">contactez-nous</text:a></text:span></text:p>
      <text:h text:style-name="Heading_20_3" text:outline-level="3"><text:bookmark-start text:name="__RefHeading___les_etapes_3"/><text:bookmark-start text:name="les_etapes"/>Les étapes<text:bookmark-end text:name="__RefHeading___les_etapes_3"/><text:bookmark-end text:name="les_etapes"/></text:h>
      <text:list text:style-name="Numbering_20_1" text:continue-numbering="false">
        <text:list-item>
          <text:p text:style-name="LastListParagraph_Numbering_20_1_Content_First"> Étapes 1 et 2 : information. Passez simplement à l'écran suivant par le bouton “Suivant” après avoir lu l'écran. </text:p>
        </text:list-item>
      </text:list>
      <text:p text:style-name="Text_20_body"><draw:frame draw:style-name="media" draw:name="0" text:anchor-type="as-char" draw:z-index="0" svg:width="20.558125cm" style:rel-width="100%" svg:height="12.832291666667cm" style:rel-height="scale"><draw:image xlink:href="Pictures/936753674c441fadfea80baaa2d291ce.jpg" xlink:type="simple" xlink:show="embed" xlink:actuate="onLoad"/></draw:frame><text:line-break/></text:p>
      <text:list text:style-name="Numbering_20_1" text:continue-numbering="false">
        <text:list-item>
          <text:p text:style-name="Numbering_20_1_Content_First"> Étape 3 : sélection des fichiers à importer. A l'aide des icônes en fin de ligne, sélectionnez les fichiers à importer puis cliquez sur suivant. <draw:frame draw:style-name="media" draw:name="1" text:anchor-type="as-char" draw:z-index="1" svg:width="22.568958333333cm" style:rel-width="100%" svg:height="12.832291666667cm" style:rel-height="scale"><draw:image xlink:href="Pictures/93c72eb232730330c0ae4221c32bc13f.jpg" xlink:type="simple" xlink:show="embed" xlink:actuate="onLoad"/></draw:frame><text:line-break/></text:p>
        </text:list-item>
        <text:list-item>
          <text:p text:style-name="Numbering_20_1_Content"> Étapes 4 et 6 : paramétrage des champs de la table. Cet écran vous permet de “mapper”, c'est-à-dire de déterminer dans quel champ de la table doivent être affectées les colonnes. Note En cas de difficulté, contactez l'assistance. Vous pouvez aussi choisir le format des champs “personnalisés” à créer dans cet écran. <draw:frame draw:style-name="media" draw:name="2" text:anchor-type="as-char" draw:z-index="2" svg:width="29.289375cm" style:rel-width="100%" svg:height="18.864791666667cm" style:rel-height="scale"><draw:image xlink:href="Pictures/17ff78d5407c3c93e98955a415304833.jpg" xlink:type="simple" xlink:show="embed" xlink:actuate="onLoad"/></draw:frame><text:line-break/></text:p>
        </text:list-item>
        <text:list-item>
          <text:p text:style-name="Numbering_20_1_Content_Last"> Étapes 5 et 7 : pré-chargement de la table. Cet écran vous permet de vérifier si tout vous semble correct. </text:p>
        </text:list-item>
      </text:list>
      <text:p text:style-name="Text_20_body"><draw:frame draw:style-name="media" draw:name="3" text:anchor-type="as-char" draw:z-index="3" svg:width="29.289375cm" style:rel-width="100%" svg:height="18.864791666667cm" style:rel-height="scale"><draw:image xlink:href="Pictures/fb8817f78c61e0b68e4f6aee9d6de9d3.jpg" xlink:type="simple" xlink:show="embed" xlink:actuate="onLoad"/></draw:frame><text:line-break/></text:p>
      <text:list text:style-name="Numbering_20_1" text:continue-numbering="false">
        <text:list-item>
          <text:p text:style-name="LastListParagraph_Numbering_20_1_Content_First"> Etape 8 : test de cohérence. Le logiciel essaye de vous protéger contre l'incohérence avec le fichier existant, en particulier aucune interaction avec la base existante n'est autorisée. Attention au numéro des tables Personne et Famille</text:p>
        </text:list-item>
      </text:list>
      <text:p text:style-name="Text_20_body"><draw:frame draw:style-name="media" draw:name="4" text:anchor-type="as-char" draw:z-index="4" svg:width="22.780625cm" style:rel-width="100%" svg:height="15.5575cm" style:rel-height="scale"><draw:image xlink:href="Pictures/1413eae2a77e06b5278d2016cb6fc6f1.jpg" xlink:type="simple" xlink:show="embed" xlink:actuate="onLoad"/></draw:frame><text:line-break/></text:p>
      <text:list text:style-name="Numbering_20_1" text:continue-numbering="false">
        <text:list-item>
          <text:p text:style-name="LastListParagraph_Numbering_20_1_Content_First"> Etape 9 : import.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8::55:54</meta:creation-date>
    <dc:creator>Generated</dc:creator>
    <dc:date>2026-09-15T18::55:54</dc:date>
    <dc:language>en-US</dc:language>
    <meta:editing-cycles>1</meta:editing-cycles>
    <meta:editing-duration>PT0S</meta:editing-duration>
    <dc:title>version:web:menu:administration:table:importerfamillepersonne</dc:title>
  </office:meta>
</office:document-meta>
</file>