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f5"/><text:bookmark-start text:name="__RefHeading___f5_-_reglement_general_de_la_protection_des_donnees_rgpd_generalites_1"/><text:bookmark-start text:name="f5_-_reglement_general_de_la_protection_des_donnees_rgpd_generalites"/>F5 - Règlement Général de la Protection des Données (RGPD) – Généralités<text:bookmark-end text:name="__RefHeading___f5_-_reglement_general_de_la_protection_des_donnees_rgpd_generalites_1"/><text:bookmark-end text:name="f5_-_reglement_general_de_la_protection_des_donnees_rgpd_generalites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1 heure<text:line-break/>
<text:span text:style-name="underline">Public :</text:span> tout public intéressé par le sujet<text:line-break/>
<text:span text:style-name="underline">Contenu :</text:span> <text:line-break/></text:p>
      <text:p text:style-name="Preformatted_20_Text">module en cours d'élaboration</text:p>
      <text:h text:style-name="Heading_20_2" text:outline-level="2"><text:bookmark-start text:name="__RefHeading___date_3"/><text:bookmark-start text:name="date"/>Date<text:bookmark-end text:name="__RefHeading___date_3"/><text:bookmark-end text:name="date"/></text:h>
      <text:h text:style-name="Heading_20_2" text:outline-level="2"><text:bookmark-start text:name="__RefHeading___documents_et_liens_4"/><text:bookmark-start text:name="documents_et_liens"/>Documents et liens<text:bookmark-end text:name="__RefHeading___documents_et_liens_4"/><text:bookmark-end text:name="documents_et_lie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23:22</meta:creation-date>
    <dc:creator>Generated</dc:creator>
    <dc:date>2026-09-16T11::23:22</dc:date>
    <dc:language>en-US</dc:language>
    <meta:editing-cycles>1</meta:editing-cycles>
    <meta:editing-duration>PT0S</meta:editing-duration>
    <dc:title>version:web:formation:f5</dc:title>
  </office:meta>
</office:document-meta>
</file>