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version:web:fonction:editeuretat:dataset:droit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administration:gestiondroit" text:style-name="Internet_20_link" text:visited-style-name="Visited_20_Internet_20_Link">Gestion des droits dans le client lourd de LoGeAs Web</text:a><text:line-break/><text:a xlink:type="simple" xlink:href="https://wiki-logeas.fr/logeas/doku.php?id=version:web:fonction:editeuretat:dataset" text:style-name="Internet_20_link" text:visited-style-name="Visited_20_Internet_20_Link">Le DataSet (ensemble de données) dans LoGeAs</text:a>  </text:p>
          </table:table-cell>
        </table:table-row>
      </table:table>
      <text:h text:style-name="Heading_20_1" text:outline-level="1"><text:bookmark-start text:name="__RefHeading___droit_d_acces_necessaire_pour_acceder_a_une_table_dans_un_etat_1"/><text:bookmark-start text:name="droit_d_acces_necessaire_pour_acceder_a_une_table_dans_un_etat"/>Droit d’accès nécessaire pour accéder à une table dans un état<text:bookmark-end text:name="__RefHeading___droit_d_acces_necessaire_pour_acceder_a_une_table_dans_un_etat_1"/><text:bookmark-end text:name="droit_d_acces_necessaire_pour_acceder_a_une_table_dans_un_etat"/></text:h>
      <text:h text:style-name="Heading_20_2" text:outline-level="2"><text:bookmark-start text:name="__RefHeading___tables_necessitant_au_moins_un_droit_de_lecture_sur_le_fichier_2"/><text:bookmark-start text:name="tables_necessitant_au_moins_un_droit_de_lecture_sur_le_fichier"/>Tables nécessitant au moins un droit de lecture sur le fichier<text:bookmark-end text:name="__RefHeading___tables_necessitant_au_moins_un_droit_de_lecture_sur_le_fichier_2"/><text:bookmark-end text:name="tables_necessitant_au_moins_un_droit_de_lecture_sur_le_fichier"/></text:h>
      <text:p text:style-name="Text_20_body">Acte; Afaire, <text:span text:style-name="Strong_20_Emphasis">Famille<text:span text:style-name="sup">1</text:span>  </text:span>; <text:span text:style-name="Strong_20_Emphasis">Groupe</text:span> <text:span text:style-name="Strong_20_Emphasis"><text:span text:style-name="sup">1</text:span>  </text:span>; GroupePeriode; GroupePresence; Inscription; Lien; <text:span text:style-name="Strong_20_Emphasis">Personne<text:span text:style-name="sup">1</text:span>  </text:span>;</text:p>
      <text:p text:style-name="Text_20_body"><text:span text:style-name="Strong_20_Emphasis"><text:span text:style-name="sup">(1) </text:span>  Tables fitlrées en fonction du secteur sur lequel l'utilisateur est connecté</text:span></text:p>
      <text:h text:style-name="Heading_20_2" text:outline-level="2"><text:bookmark-start text:name="__RefHeading___tables_necessitant_au_moins_un_droit_de_lecture_sur_la_comptabilite_3"/><text:bookmark-start text:name="tables_necessitant_au_moins_un_droit_de_lecture_sur_la_comptabilite"/>Tables nécessitant au moins un droit de lecture sur la comptabilité<text:bookmark-end text:name="__RefHeading___tables_necessitant_au_moins_un_droit_de_lecture_sur_la_comptabilite_3"/><text:bookmark-end text:name="tables_necessitant_au_moins_un_droit_de_lecture_sur_la_comptabilite"/></text:h>
      <text:h text:style-name="Heading_20_2" text:outline-level="2"><text:bookmark-start text:name="__RefHeading___tables_necessitant_au_moins_un_droit_de_lecture_sur_la_comptabilite_4"/><text:bookmark-start text:name="tables_necessitant_au_moins_un_droit_de_lecture_sur_la_comptabilite1"/>Tables nécessitant au moins un droit de lecture sur la comptabilité<text:bookmark-end text:name="__RefHeading___tables_necessitant_au_moins_un_droit_de_lecture_sur_la_comptabilite_4"/><text:bookmark-end text:name="tables_necessitant_au_moins_un_droit_de_lecture_sur_la_comptabilite1"/></text:h>
      <text:h text:style-name="Heading_20_3" text:outline-level="3"><text:bookmark-start text:name="__RefHeading___les_tables_issues_de_la_base_de_donnee_5"/><text:bookmark-start text:name="les_tables_issues_de_la_base_de_donnee"/>Les tables issues de la base de donnée<text:bookmark-end text:name="__RefHeading___les_tables_issues_de_la_base_de_donnee_5"/><text:bookmark-end text:name="les_tables_issues_de_la_base_de_donnee"/></text:h>
      <text:p text:style-name="Text_20_body"><text:span text:style-name="Strong_20_Emphasis">Saisie<text:span text:style-name="sup">&lt;font 11.6667px/inherit;;inherit;;inherit&gt;1&lt;/font&gt;</text:span>  </text:span>; <text:span text:style-name="Strong_20_Emphasis">Ecriture<text:span text:style-name="sup">&lt;font 11.6667px/inherit;;inherit;;inherit&gt;1&lt;/font&gt;</text:span>  </text:span>; Alienationbien; Composante; Emprunt; <text:span text:style-name="Strong_20_Emphasis">HistoriqueDon<text:span text:style-name="sup">&lt;font 11.6667px/inherit;;inherit;;inherit&gt;1&lt;/font&gt;</text:span>  </text:span>; <text:span text:style-name="Strong_20_Emphasis">HistoriqueDonSynthese<text:span text:style-name="sup">1</text:span>  </text:span>; Immobilisation; Inventairebien; LienCompteInterne; LienPlanLigneEmprunt; LigneImmobilisation; Listemotsclefs; <text:span text:style-name="Strong_20_Emphasis">Multiligne<text:span text:style-name="sup">1</text:span>  </text:span>; <text:span text:style-name="Strong_20_Emphasis">ParametreGeneration<text:span text:style-name="sup">1</text:span>  </text:span>; <text:span text:style-name="Strong_20_Emphasis">PlanAnalytique1<text:span text:style-name="sup">1</text:span>  </text:span>; <text:span text:style-name="Strong_20_Emphasis">PlanAnalytique1Historique<text:span text:style-name="sup">1</text:span>  </text:span>; <text:span text:style-name="Strong_20_Emphasis">PlanAnalytique1User<text:span text:style-name="sup">1</text:span>  </text:span>; <text:span text:style-name="Strong_20_Emphasis">PlanAnalytique2<text:span text:style-name="sup">1</text:span>  </text:span>; <text:span text:style-name="Strong_20_Emphasis">PlanAnalytique2Historique<text:span text:style-name="sup">1</text:span>  </text:span>; <text:span text:style-name="Strong_20_Emphasis">PlanAnalytique2User<text:span text:style-name="sup">1</text:span>  </text:span>; <text:span text:style-name="Strong_20_Emphasis">PlanAnalytique3<text:span text:style-name="sup">1</text:span>  </text:span>; <text:span text:style-name="Strong_20_Emphasis">PlanAnalytique3Historique<text:span text:style-name="sup">1</text:span>  </text:span>; <text:span text:style-name="Strong_20_Emphasis">PlanAnalytique3User<text:span text:style-name="sup">1</text:span>  </text:span>; <text:span text:style-name="Strong_20_Emphasis">PlanComptableInterne<text:span text:style-name="sup">1</text:span>  </text:span>; <text:span text:style-name="Strong_20_Emphasis">PlanComptableInterneHistorique<text:span text:style-name="sup">1</text:span>  </text:span>; <text:span text:style-name="Strong_20_Emphasis">PlanComptableInterneUser<text:span text:style-name="sup">1</text:span>  </text:span>; <text:span text:style-name="Strong_20_Emphasis">PlanComptableOfficiel<text:span text:style-name="sup">1</text:span>  </text:span>; <text:span text:style-name="Strong_20_Emphasis">PlanComptableOfficielHistorique<text:span text:style-name="sup">1</text:span>  </text:span>; <text:span text:style-name="Strong_20_Emphasis">PlanComptableOfficielUser<text:span text:style-name="sup">1</text:span>  </text:span>; <text:span text:style-name="Strong_20_Emphasis">Previsionnel<text:span text:style-name="sup">1</text:span>  </text:span>; <text:span text:style-name="Strong_20_Emphasis">Saisie<text:span text:style-name="sup">&lt;font 11.6667px/inherit;;inherit;;inherit&gt;1&lt;/font&gt;</text:span>  </text:span>; TVA;</text:p>
      <text:p text:style-name="Text_20_body"><text:span text:style-name="Strong_20_Emphasis"><text:span text:style-name="sup">(1) </text:span>  Tables fitlrées en fonction du secteur sur lequel l'utilisateur est connecté</text:span></text:p>
      <text:h text:style-name="Heading_20_3" text:outline-level="3"><text:bookmark-start text:name="__RefHeading___les_tables_calculees_6"/><text:bookmark-start text:name="les_tables_calculees"/>Les Tables calculées<text:bookmark-end text:name="__RefHeading___les_tables_calculees_6"/><text:bookmark-end text:name="les_tables_calculees"/></text:h>
      <text:p text:style-name="Text_20_body">BalancePO; BalancePI (dans FrxBalance)<text:line-break/>
EmpruntReduit (dans FrxEmprunt)<text:line-break/>
Famille (dans FrxfamilleSurPersonne)<text:line-break/>
BalanceMutualisationPCI; BalanceMutualisationPCG (dans FrxMutualisation)<text:line-break/>
VueHistoriqueDonFinal; Cerfa_Synthese; Historique_Cerfa_VentilationMensuel; Cerfa_VentilationMensuelTot (dans frxOffrandeTable)<text:line-break/>
Structures des tables; (dans FrxStructureTable)<text:line-break/>
Liste des mois; (dans FrxUtilDataset)</text:p>
      <text:h text:style-name="Heading_20_2" text:outline-level="2"><text:bookmark-start text:name="__RefHeading___tables_necessitant_au_moins_un_droit_de_mailing_sur_la_fichier_7"/><text:bookmark-start text:name="tables_necessitant_au_moins_un_droit_de_mailing_sur_la_fichier"/>Tables nécessitant au moins un droit de mailing sur la fichier<text:bookmark-end text:name="__RefHeading___tables_necessitant_au_moins_un_droit_de_mailing_sur_la_fichier_7"/><text:bookmark-end text:name="tables_necessitant_au_moins_un_droit_de_mailing_sur_la_fichier"/></text:h>
      <text:p text:style-name="Text_20_body">Mailing; Mailingcontact;</text:p>
      <text:h text:style-name="Heading_20_2" text:outline-level="2"><text:bookmark-start text:name="__RefHeading___tables_necessitant_au_moins_un_droit_de_piste_audit_en_administration_8"/><text:bookmark-start text:name="tables_necessitant_au_moins_un_droit_de_piste_audit_en_administration"/>Tables nécessitant au moins un droit de "piste audit" en administration<text:bookmark-end text:name="__RefHeading___tables_necessitant_au_moins_un_droit_de_piste_audit_en_administration_8"/><text:bookmark-end text:name="tables_necessitant_au_moins_un_droit_de_piste_audit_en_administration"/></text:h>
      <text:p text:style-name="Text_20_body">sqlite_sequence; AuthGroup; Config; Constante; DroitsSecteur; Exercices; FichierTexte; ParametrageWeb; Pisteaudit; RGPDCategorieDonnee; RGPDDonnee; RGPDTraitement; RGPDTraitementDonnee; Secteur; TableDeleted; TableFormat; UtilisateurBase;</text:p>
      <text:h text:style-name="Heading_20_2" text:outline-level="2"><text:bookmark-start text:name="__RefHeading___tables_necessitant_au_moins_un_droit_de_mailing_sur_la_fichier_9"/><text:bookmark-start text:name="tables_necessitant_au_moins_un_droit_de_mailing_sur_la_fichier1"/>Tables nécessitant au moins un droit de mailing sur la fichier<text:bookmark-end text:name="__RefHeading___tables_necessitant_au_moins_un_droit_de_mailing_sur_la_fichier_9"/><text:bookmark-end text:name="tables_necessitant_au_moins_un_droit_de_mailing_sur_la_fichier1"/></text:h>
      <text:p text:style-name="Text_20_body">Mailing; Mailingcontact;</text:p>
      <text:h text:style-name="Heading_20_2" text:outline-level="2"><text:bookmark-start text:name="__RefHeading___tables_necessitant_au_moins_un_droit_de_piste_audit_en_administration_10"/><text:bookmark-start text:name="tables_necessitant_au_moins_un_droit_de_piste_audit_en_administration1"/>Tables nécessitant au moins un droit de "piste audit" en administration<text:bookmark-end text:name="__RefHeading___tables_necessitant_au_moins_un_droit_de_piste_audit_en_administration_10"/><text:bookmark-end text:name="tables_necessitant_au_moins_un_droit_de_piste_audit_en_administration1"/></text:h>
      <text:p text:style-name="Text_20_body">sqlite_sequence; AuthGroup; Config; Constante; DroitsSecteur; Exercices; FichierTexte; ParametrageWeb; Pisteaudit; RGPDCategorieDonnee; RGPDDonnee; RGPDTraitement; RGPDTraitementDonnee; Secteur; TableDeleted; TableFormat; UtilisateurBase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6::52:55</meta:creation-date>
    <dc:creator>Generated</dc:creator>
    <dc:date>2026-08-18T06::52:55</dc:date>
    <dc:language>en-US</dc:language>
    <meta:editing-cycles>1</meta:editing-cycles>
    <meta:editing-duration>PT0S</meta:editing-duration>
    <dc:title>version:web:fonction:editeuretat:dataset:droit</dc:title>
  </office:meta>
</office:document-meta>
</file>