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9f72633695e914f42b90ba6d3793c21.jpg"/>
  <manifest:file-entry manifest:media-type="image/jpeg" manifest:full-path="Pictures/8aa7cc36686108bd3982e8b20152fdba.jpg"/>
  <manifest:file-entry manifest:media-type="image/jpeg" manifest:full-path="Pictures/f8f582384ad01f407dd466a4a7a99ce3.jpg"/>
  <manifest:file-entry manifest:media-type="image/jpeg" manifest:full-path="Pictures/5dc34b5b57e642cb794e1ce46c22138f.jpg"/>
  <manifest:file-entry manifest:media-type="image/jpeg" manifest:full-path="Pictures/38f3cd0242794e17e22c48244a87735b.jpg"/>
  <manifest:file-entry manifest:media-type="image/jpeg" manifest:full-path="Pictures/91b8aa5d4f7396a904079a8a26501136.jpg"/>
  <manifest:file-entry manifest:media-type="image/jpeg" manifest:full-path="Pictures/bf6363c7ed7cb6753e78331c7b6effe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rsion:web:faq:copieecran"/><text:bookmark-start text:name="__RefHeading___faire_une_capture_d_ecran_1"/><text:bookmark-start text:name="faire_une_capture_d_ecran"/>Faire une capture d'écran<text:bookmark-end text:name="__RefHeading___faire_une_capture_d_ecran_1"/><text:bookmark-end text:name="faire_une_capture_d_ecran"/></text:h>
      <text:p text:style-name="Text_20_body">Intégrer facilement dans LoGeAs le logo de votre structure et une signature grâce à l'outil capture d'écran intégré à Windows.
Pour la signature, vous pouvez en faire une sur une feuille blanche puis la scanner pour l'enregistrer dans votre ordinateur.</text:p>
      <text:h text:style-name="Heading_20_2" text:outline-level="2"><text:bookmark-start text:name="__RefHeading___ouvrir_l_outil_capture_d_ecran_2"/><text:bookmark-start text:name="ouvrir_l_outil_capture_d_ecran"/>Ouvrir l'outil capture d'écran<text:bookmark-end text:name="__RefHeading___ouvrir_l_outil_capture_d_ecran_2"/><text:bookmark-end text:name="ouvrir_l_outil_capture_d_ecran"/></text:h>
      <text:list text:style-name="Numbering_20_1" text:continue-numbering="false">
        <text:list-item>
          <text:p text:style-name="Numbering_20_1_Content_First"> Soit vous appuyer simultanément sur les touches <text:span text:style-name="Strong_20_Emphasis">windows + maj + s</text:span> de votre clavier<text:line-break/><draw:frame draw:style-name="media" draw:name="0" text:anchor-type="as-char" draw:z-index="0" svg:width="15.663333333333cm" svg:height="5.953125cm"><draw:image xlink:href="Pictures/69f72633695e914f42b90ba6d3793c21.jpg" xlink:type="simple" xlink:show="embed" xlink:actuate="onLoad"/></draw:frame></text:p>
        </text:list-item>
        <text:list-item>
          <text:p text:style-name="Numbering_20_1_Content"> Soit vous cliquez en bas de votre écran sur la <text:span text:style-name="Strong_20_Emphasis">fenêtre Windows</text:span> puis saisissez <text:span text:style-name="Strong_20_Emphasis">outil capture d'écran</text:span><text:line-break/><draw:frame draw:style-name="media" draw:name="1" text:anchor-type="as-char" draw:z-index="1" svg:width="16.324791666667cm" svg:height="20.531666666667cm"><draw:image xlink:href="Pictures/8aa7cc36686108bd3982e8b20152fdba.jpg" xlink:type="simple" xlink:show="embed" xlink:actuate="onLoad"/></draw:frame></text:p>
        </text:list-item>
        <text:list-item>
          <text:p text:style-name="Numbering_20_1_Content"> Cliquez sur <text:span text:style-name="Strong_20_Emphasis">nouveau</text:span><text:line-break/><draw:frame draw:style-name="media" draw:name="2" text:anchor-type="as-char" draw:z-index="2" svg:width="16.404166666667cm" svg:height="6.429375cm"><draw:image xlink:href="Pictures/f8f582384ad01f407dd466a4a7a99ce3.jpg" xlink:type="simple" xlink:show="embed" xlink:actuate="onLoad"/></draw:frame></text:p>
        </text:list-item>
        <text:list-item>
          <text:p text:style-name="Numbering_20_1_Content"> Votre écran deviendra totalement translucide.<text:line-break/>Si vous avez optez pour la commande sur la clavier (windows + maj + s) vous n'avez pas besoin de cliquer sur nouveau.<text:line-break/>Positionnez la croix à l'endroit de votre choix.<text:line-break/><draw:frame draw:style-name="media" draw:name="3" text:anchor-type="as-char" draw:z-index="3" svg:width="15.927916666667cm" svg:height="8.810625cm"><draw:image xlink:href="Pictures/5dc34b5b57e642cb794e1ce46c22138f.jpg" xlink:type="simple" xlink:show="embed" xlink:actuate="onLoad"/></draw:frame></text:p>
        </text:list-item>
        <text:list-item>
          <text:p text:style-name="Numbering_20_1_Content_Last"> Maintenez le clic gauche appuyé de la souris pour faire votre capture puis relâcher.<text:line-break/>Votre capture est faite.<text:line-break/>Si ça ne vous convient pas, vous pouvez recommencer.<text:line-break/><draw:frame draw:style-name="media" draw:name="4" text:anchor-type="as-char" draw:z-index="4" svg:width="2.54cm" style:rel-width="100%" svg:height="1.5875cm" style:rel-height="scale"><draw:image xlink:href="Pictures/38f3cd0242794e17e22c48244a87735b.jpg" xlink:type="simple" xlink:show="embed" xlink:actuate="onLoad"/></draw:frame></text:p>
        </text:list-item>
      </text:list>
      <text:h text:style-name="Heading_20_2" text:outline-level="2"><text:bookmark-start text:name="__RefHeading___enregistrer_la_capture_au_bon_format_3"/><text:bookmark-start text:name="enregistrer_la_capture_au_bon_format"/>Enregistrer la capture au bon format<text:bookmark-end text:name="__RefHeading___enregistrer_la_capture_au_bon_format_3"/><text:bookmark-end text:name="enregistrer_la_capture_au_bon_format"/></text:h>
      <text:p text:style-name="Text_20_body">Cliquer sur la disquette en haut pour enregistrer cette capture où vous voulez dans votre ordinateur.<text:line-break/>Le choix du format est important car <text:span text:style-name="Strong_20_Emphasis">LoGeAs accepte uniquement le .jpg</text:span><text:line-break/><draw:frame draw:style-name="media" draw:name="5" text:anchor-type="as-char" draw:z-index="5" svg:width="30.215416666667cm" style:rel-width="100%" svg:height="16.8275cm" style:rel-height="scale"><draw:image xlink:href="Pictures/91b8aa5d4f7396a904079a8a26501136.jpg" xlink:type="simple" xlink:show="embed" xlink:actuate="onLoad"/></draw:frame></text:p>
      <text:h text:style-name="Heading_20_2" text:outline-level="2"><text:bookmark-start text:name="__RefHeading___integrer_le_logo_et_la_signature_dans_logeas_4"/><text:bookmark-start text:name="integrer_le_logo_et_la_signature_dans_logeas"/>Intégrer le logo et la signature dans LoGeAs<text:bookmark-end text:name="__RefHeading___integrer_le_logo_et_la_signature_dans_logeas_4"/><text:bookmark-end text:name="integrer_le_logo_et_la_signature_dans_logeas"/></text:h>
      <text:list text:style-name="Numbering_20_1" text:continue-numbering="false">
        <text:list-item>
          <text:p text:style-name="Numbering_20_1_Content_First"> Connectez vous au logiciel</text:p>
        </text:list-item>
        <text:list-item>
          <text:p text:style-name="Numbering_20_1_Content"> Allez dans le menu <text:span text:style-name="Strong_20_Emphasis">Administration / Option de la base courante</text:span></text:p>
        </text:list-item>
        <text:list-item>
          <text:p text:style-name="Numbering_20_1_Content_Last"> Une fois que vous aurez chargé les images, vous pouvez <text:span text:style-name="Strong_20_Emphasis">Quitter</text:span>. Le  logo sera présent sur les états, les enveloppes… et la signature remontera sur les reçus fiscaux <text:line-break/><draw:frame draw:style-name="media" draw:name="6" text:anchor-type="as-char" draw:z-index="6" svg:width="26.564166666667cm" style:rel-width="100%" svg:height="16.880416666667cm" style:rel-height="scale"><draw:image xlink:href="Pictures/bf6363c7ed7cb6753e78331c7b6effe3.jpg" xlink:type="simple" xlink:show="embed" xlink:actuate="onLoad"/></draw:frame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7::52:28</meta:creation-date>
    <dc:creator>Generated</dc:creator>
    <dc:date>2026-09-16T17::52:28</dc:date>
    <dc:language>en-US</dc:language>
    <meta:editing-cycles>1</meta:editing-cycles>
    <meta:editing-duration>PT0S</meta:editing-duration>
    <dc:title>version:web:faq:copieecran</dc:title>
  </office:meta>
</office:document-meta>
</file>