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8dd4e7388070a3804d275dcde162bb3.jpg"/>
  <manifest:file-entry manifest:media-type="image/jpeg" manifest:full-path="Pictures/a585812932b36ba3a026f84d427c7812.jpg"/>
  <manifest:file-entry manifest:media-type="image/jpeg" manifest:full-path="Pictures/d9a1dc8dc0fab8d20f5443449743d552.jpg"/>
  <manifest:file-entry manifest:media-type="image/jpeg" manifest:full-path="Pictures/29896c61d39b06703f38c0a953f1bb18.jpg"/>
  <manifest:file-entry manifest:media-type="image/jpeg" manifest:full-path="Pictures/b7c6cec11af8fbe6b1f4fb9941807bf3.jpg"/>
  <manifest:file-entry manifest:media-type="image/jpeg" manifest:full-path="Pictures/9bd46871910ca4c2fc160166991453a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logeas.fr/logeas/doku.php?id=clientlourd:fichier:rgpd" text:style-name="Internet_20_link" text:visited-style-name="Visited_20_Internet_20_Link">Retour au sommaire de l'écran RGPD</text:a><text:line-break/>
<text:a xlink:type="simple" xlink:href="https://wiki-logeas.fr/logeas/doku.php?id=clientlourd:fichier:registrergpd" text:style-name="Internet_20_link" text:visited-style-name="Visited_20_Internet_20_Link">Retour au sommaire du registre des traitements</text:a><text:line-break/></text:p>
      <text:h text:style-name="Heading_20_1" text:outline-level="1"><text:bookmark text:name="clientlourd:fichier:traitementrgpd"/><text:bookmark-start text:name="__RefHeading___ecran_rgpdtraitements_1"/><text:bookmark-start text:name="ecran_rgpdtraitements"/>Écran RGPD : Traitements<text:bookmark-end text:name="__RefHeading___ecran_rgpdtraitements_1"/><text:bookmark-end text:name="ecran_rgpdtraitements"/></text:h>
      <text:p text:style-name="Text_20_body">Cette page a pour but de vous présenter le second onglet de l'écran RGPD : l'onglet Traitements.</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Cet onglet permet de saisir les renseignements de chaque traitement de donnée-s fait par l'organisme.
<draw:frame draw:style-name="mediacenter" draw:name=" Écran RGPD : Onglet Traitements  Legend" text:anchor-type="paragraph" draw:z-index="0" svg:width="21.166666666667cm" style:rel-width="100%"><draw:text-box><text:p text:style-name="legendcenter"><draw:frame draw:style-name="mediacenter" draw:name=" Écran RGPD : Onglet Traitements " text:anchor-type="paragraph" draw:z-index="0" svg:width="21.166666666667cm" style:rel-width="100%" svg:height="11.742983467897cm" style:rel-height="scale"><draw:image xlink:href="Pictures/68dd4e7388070a3804d275dcde162bb3.jpg" xlink:type="simple" xlink:show="embed" xlink:actuate="onLoad"/></draw:frame> Écran RGPD : Onglet Traitements </text:p></draw:text-box></draw:frame></text:p>
      <table:table table:style-name="Table">
        <table:table-column/>
        <table:table-column/>
        <table:table-row>
          <table:table-cell office:value-type="string" table:style-name="tableheader">
            <text:p text:style-name="Table_20_Heading">  Numéro  </text:p>
          </table:table-cell>
          <table:table-cell office:value-type="string" table:style-name="tableheader">
            <text:p text:style-name="Table_20_Heading"> Description </text:p>
          </table:table-cell>
        </table:table-row>
        <table:table-row>
          <table:table-cell office:value-type="string" table:style-name="tablecell">
            <text:p text:style-name="tablealigncenter">  <text:span text:style-name="Strong_20_Emphasis">1</text:span>  </text:p>
          </table:table-cell>
          <table:table-cell office:value-type="string" table:style-name="tablecell">
            <text:p text:style-name="tablealignleft"> Onglet sélectionné : Traitements. </text:p>
          </table:table-cell>
        </table:table-row>
        <table:table-row>
          <table:table-cell office:value-type="string" table:style-name="tablecell">
            <text:p text:style-name="tablealigncenter">  <text:span text:style-name="Strong_20_Emphasis">2</text:span>  </text:p>
          </table:table-cell>
          <table:table-cell office:value-type="string" table:style-name="tablecell">
            <text:p text:style-name="tablealignleft"> Grille présentant les différentes traitements déjà créés. <text:a xlink:type="simple" xlink:href="https://wiki-logeas.fr/logeas/doku.php?id=clientlourd:fichier:gestiondesgrilles" text:style-name="Internet_20_link" text:visited-style-name="Visited_20_Internet_20_Link">Voir la gestion de la grille ici. </text:a> </text:p>
          </table:table-cell>
        </table:table-row>
        <table:table-row>
          <table:table-cell office:value-type="string" table:style-name="tablecell">
            <text:p text:style-name="tablealigncenter">  <text:span text:style-name="Strong_20_Emphasis">3</text:span>  </text:p>
          </table:table-cell>
          <table:table-cell office:value-type="string" table:style-name="tablecell">
            <text:p text:style-name="tablealignleft"> Boutons déclenchants les différentes actions possibles. </text:p>
          </table:table-cell>
        </table:table-row>
        <table:table-row>
          <table:table-cell office:value-type="string" table:style-name="tablecell">
            <text:p text:style-name="tablealigncenter">  <text:span text:style-name="Strong_20_Emphasis">4</text:span>  </text:p>
          </table:table-cell>
          <table:table-cell office:value-type="string" table:style-name="tablecell">
            <text:p text:style-name="tablealignleft"> Bouton permettant d'accéder à l'aide en ligne en fonction de l'écran et de l'onglet sélectionné. </text:p>
          </table:table-cell>
        </table:table-row>
        <table:table-row>
          <table:table-cell office:value-type="string" table:style-name="tablecell">
            <text:p text:style-name="tablealigncenter">  <text:span text:style-name="Strong_20_Emphasis">5</text:span>  </text:p>
          </table:table-cell>
          <table:table-cell office:value-type="string" table:style-name="tablecell">
            <text:p text:style-name="tablealignleft"> Différents onglets regroupant les informations à saisir pour compléter un traitement. </text:p>
          </table:table-cell>
        </table:table-row>
        <table:table-row>
          <table:table-cell office:value-type="string" table:style-name="tablecell">
            <text:p text:style-name="tablealigncenter">  <text:span text:style-name="Strong_20_Emphasis">6</text:span>  </text:p>
          </table:table-cell>
          <table:table-cell office:value-type="string" table:style-name="tablecell">
            <text:p text:style-name="tablealignleft"> Cadre permettant de saisir/modifier les différentes informations d'un traitement en fonction de l'onglet sélectionné. </text:p>
          </table:table-cell>
        </table:table-row>
      </table:table>
      <text:h text:style-name="Heading_20_2" text:outline-level="2"><text:bookmark-start text:name="__RefHeading___details_des_onglets_d_informations_a_saisir_3"/><text:bookmark-start text:name="details_des_onglets_d_informations_a_saisir"/>Détails des onglets d'informations à saisir<text:bookmark-end text:name="__RefHeading___details_des_onglets_d_informations_a_saisir_3"/><text:bookmark-end text:name="details_des_onglets_d_informations_a_saisir"/></text:h>
      <text:p text:style-name="Text_20_body"><draw:frame draw:style-name="mediacenter" draw:name=" Sous-onglets de chaque traitement  Legend" text:anchor-type="paragraph" draw:z-index="0" svg:width="13.229166666667cm"><draw:text-box><text:p text:style-name="legendcenter"><draw:frame draw:style-name="mediacenter" draw:name=" Sous-onglets de chaque traitement " text:anchor-type="paragraph" draw:z-index="1" svg:width="13.229166666667cm" svg:height="1.9614221871714cm"><draw:image xlink:href="Pictures/a585812932b36ba3a026f84d427c7812.jpg" xlink:type="simple" xlink:show="embed" xlink:actuate="onLoad"/></draw:frame> Sous-onglets de chaque traitement </text:p></draw:text-box></draw:frame></text:p>
      <text:list text:style-name="Numbering_20_1" text:continue-numbering="false">
        <text:list-item>
          <text:p text:style-name="Numbering_20_1_Content_First"> <text:a xlink:type="simple" xlink:href="https://wiki-logeas.fr/logeas/doku.php?id=version:web:menu:ecran:rgpd:traitement:general" text:style-name="Internet_20_link" text:visited-style-name="Visited_20_Internet_20_Link"> Informations Générales </text:a></text:p>
        </text:list-item>
        <text:list-item>
          <text:p text:style-name="Numbering_20_1_Content"> <text:a xlink:type="simple" xlink:href="https://wiki-logeas.fr/logeas/doku.php?id=version:web:menu:ecran:rgpd:traitement:destinataires" text:style-name="Internet_20_link" text:visited-style-name="Visited_20_Internet_20_Link"> Destinataires </text:a></text:p>
        </text:list-item>
        <text:list-item>
          <text:p text:style-name="Numbering_20_1_Content"> <text:a xlink:type="simple" xlink:href="https://wiki-logeas.fr/logeas/doku.php?id=clientlourd:fichier:donneesregpd" text:style-name="Internet_20_link" text:visited-style-name="Visited_20_Internet_20_Link"> Données </text:a></text:p>
        </text:list-item>
        <text:list-item>
          <text:p text:style-name="Numbering_20_1_Content"> <text:a xlink:type="simple" xlink:href="https://wiki-logeas.fr/logeas/doku.php?id=version:web:menu:ecran:rgpd:traitement:securite" text:style-name="Internet_20_link" text:visited-style-name="Visited_20_Internet_20_Link"> Sécurité </text:a></text:p>
        </text:list-item>
        <text:list-item>
          <text:p text:style-name="Numbering_20_1_Content"> <text:a xlink:type="simple" xlink:href="https://wiki-logeas.fr/logeas/doku.php?id=version:web:menu:ecran:rgpd:traitement:conservation" text:style-name="Internet_20_link" text:visited-style-name="Visited_20_Internet_20_Link"> Durée de Conservation </text:a></text:p>
        </text:list-item>
        <text:list-item>
          <text:p text:style-name="Numbering_20_1_Content_Last"> <text:a xlink:type="simple" xlink:href="https://wiki-logeas.fr/logeas/doku.php?id=version:web:menu:ecran:rgpd:traitement:commentaires" text:style-name="Internet_20_link" text:visited-style-name="Visited_20_Internet_20_Link"> Commentaires </text:a></text:p>
        </text:list-item>
      </text:list>
      <text:h text:style-name="Heading_20_2" text:outline-level="2"><text:bookmark-start text:name="__RefHeading___ajouter_une_traitement_4"/><text:bookmark-start text:name="ajouter_une_traitement"/>Ajouter une traitement<text:bookmark-end text:name="__RefHeading___ajouter_une_traitement_4"/><text:bookmark-end text:name="ajouter_une_traitement"/></text:h>
      <text:p text:style-name="Text_20_body">1. Pour saisir un nouveau traitement, cliquez sur le bouton “Nouveau”.
<draw:frame draw:style-name="mediacenter" draw:name="Nouveau traitement Legend" text:anchor-type="paragraph" draw:z-index="0" svg:width="21.166666666667cm" style:rel-width="100%"><draw:text-box><text:p text:style-name="legendcenter"><draw:frame draw:style-name="mediacenter" draw:name="Nouveau traitement" text:anchor-type="paragraph" draw:z-index="2" svg:width="21.166666666667cm" style:rel-width="100%" svg:height="0.98492829967808cm" style:rel-height="scale"><draw:image xlink:href="Pictures/d9a1dc8dc0fab8d20f5443449743d552.jpg" xlink:type="simple" xlink:show="embed" xlink:actuate="onLoad"/></draw:frame>Nouveau traitement</text:p></draw:text-box></draw:frame>
Cette action créera une nouvelle ligne dans la grille et vous donnera accès au formulaire vide.</text:p>
      <text:p text:style-name="Text_20_body">2. Saisissez les informations nécessaires sur les différents onglets du traitement.
Vous pouvez saisir ces différentes informations en plusieurs fois, seul le nom du traitement est obligatoire pour valider un nouvel enregistrement.</text:p>
      <text:p text:style-name="Text_20_body">3. Cliquez sur le bouton “Valider” pour enregistrer le traitement.</text:p>
      <text:h text:style-name="Heading_20_2" text:outline-level="2"><text:bookmark-start text:name="__RefHeading___integrer_un_traitement_au_registre_5"/><text:bookmark-start text:name="integrer_un_traitement_au_registre"/>Intégrer un traitement au registre<text:bookmark-end text:name="__RefHeading___integrer_un_traitement_au_registre_5"/><text:bookmark-end text:name="integrer_un_traitement_au_registre"/></text:h>
      <text:p text:style-name="Text_20_body">Pour qu'un traitement soit pris en compte lors de l'impression du registre d'activité de l'organisme, vous devez cocher la case située au-dessus du nom du traitement.</text:p>
      <text:p text:style-name="Text_20_body"><draw:frame draw:style-name="mediacenter" draw:name=" Utiliser le traitement Legend" text:anchor-type="paragraph" draw:z-index="0" svg:width="21.166666666667cm" style:rel-width="100%"><draw:text-box><text:p text:style-name="legendcenter"><draw:frame draw:style-name="mediacenter" draw:name=" Utiliser le traitement" text:anchor-type="paragraph" draw:z-index="3" svg:width="21.166666666667cm" style:rel-width="100%" svg:height="4.2651230705048cm" style:rel-height="scale"><draw:image xlink:href="Pictures/29896c61d39b06703f38c0a953f1bb18.jpg" xlink:type="simple" xlink:show="embed" xlink:actuate="onLoad"/></draw:frame> Utiliser le traitement</text:p></draw:text-box></draw:frame></text:p>
      <text:h text:style-name="Heading_20_2" text:outline-level="2"><text:bookmark-start text:name="__RefHeading___imprimer_un_traitement_6"/><text:bookmark-start text:name="imprimer_un_traitement"/>Imprimer un traitement<text:bookmark-end text:name="__RefHeading___imprimer_un_traitement_6"/><text:bookmark-end text:name="imprimer_un_traitement"/></text:h>
      <text:p text:style-name="Text_20_body">Cette action vous permet d'imprimer un traitement sans imprimer le registre d'activité complet.</text:p>
      <text:p text:style-name="Text_20_body"><draw:frame draw:style-name="mediacenter" draw:name="Imprimer le traitement Legend" text:anchor-type="paragraph" draw:z-index="0" svg:width="21.166666666667cm" style:rel-width="100%"><draw:text-box><text:p text:style-name="legendcenter"><draw:frame draw:style-name="mediacenter" draw:name="Imprimer le traitement" text:anchor-type="paragraph" draw:z-index="4" svg:width="21.166666666667cm" style:rel-width="100%" svg:height="8.9282097110515cm" style:rel-height="scale"><draw:image xlink:href="Pictures/b7c6cec11af8fbe6b1f4fb9941807bf3.jpg" xlink:type="simple" xlink:show="embed" xlink:actuate="onLoad"/></draw:frame>Imprimer le traitement</text:p></draw:text-box></draw:frame></text:p>
      <text:p text:style-name="Text_20_body">1. Sélectionnez le traitement voulu dans la grille.</text:p>
      <text:p text:style-name="Text_20_body">2. Cliquez sur le bouton “Imprimer le traitement”. </text:p>
      <text:h text:style-name="Heading_20_2" text:outline-level="2"><text:bookmark-start text:name="__RefHeading___modifier_un_traitement_existant_7"/><text:bookmark-start text:name="modifier_un_traitement_existant"/>Modifier un traitement existant<text:bookmark-end text:name="__RefHeading___modifier_un_traitement_existant_7"/><text:bookmark-end text:name="modifier_un_traitement_existant"/></text:h>
      <text:p text:style-name="Text_20_body">1. Pour modifier un traitement existant, sélectionnez la ligne du traitement choisi.
Cette action vous donnera accès au formulaire rempli avec les informations précédemment enregistrées.</text:p>
      <text:p text:style-name="Text_20_body">2. Modifiez les informations nécessaires sur les différents onglets du traitement. </text:p>
      <text:p text:style-name="Text_20_body">3. Cliquez sur le bouton “Valider” pour enregistrer les modifications.</text:p>
      <text:h text:style-name="Heading_20_2" text:outline-level="2"><text:bookmark-start text:name="__RefHeading___recharger_les_valeurs_par_defaut_d_un_traitement_pre-existant_8"/><text:bookmark-start text:name="recharger_les_valeurs_par_defaut_d_un_traitement_pre-existant"/>Recharger les valeurs par défaut d'un traitement pré-existant<text:bookmark-end text:name="__RefHeading___recharger_les_valeurs_par_defaut_d_un_traitement_pre-existant_8"/><text:bookmark-end text:name="recharger_les_valeurs_par_defaut_d_un_traitement_pre-existant"/></text:h>
      <text:p text:style-name="Text_20_body">Lorsqu'un traitement natif est personnalisé, il est possible de récupérer les informations originelles.</text:p>
      <text:p text:style-name="Text_20_body">1. Sélectionnez la donnée que vous souhaitez recharger en cliquant sur la ligne voulue dans la grille (partie haute).</text:p>
      <text:p text:style-name="Text_20_body">2. Cliquez sur le bouton “Recharge valeurs par défaut” pour récupérer les informations originelles. </text:p>
      <text:p text:style-name="Text_20_body">Le rechargement étant une modification en soit, vous devrez cliquer sur “Valider” pour enregistrer le chargement des valeurs initiales.</text:p>
      <text:h text:style-name="Heading_20_2" text:outline-level="2"><text:bookmark-start text:name="__RefHeading___annuler_les_modifications_d_un_traitement_9"/><text:bookmark-start text:name="annuler_les_modifications_d_un_traitement"/>Annuler les modifications d'un traitement<text:bookmark-end text:name="__RefHeading___annuler_les_modifications_d_un_traitement_9"/><text:bookmark-end text:name="annuler_les_modifications_d_un_traitement"/></text:h>
      <text:p text:style-name="Text_20_body">Lorsqu'une création ou une modification de traitement est en cours, le bouton “Annuler” permet de revenir à l'état précédent.
<text:line-break/>Cliquez sur “Annuler” pour annuler l'action en cours.</text:p>
      <text:p text:style-name="Text_20_body"><text:line-break/>Ainsi, lors d'une modification : vous retrouverez les informations du dernier traitement validé.
<text:line-break/>Lors d'une création : l'enregistrement ne sera pas fait et vous retrouverez la liste des traitements déjà enregistrés.</text:p>
      <text:h text:style-name="Heading_20_2" text:outline-level="2"><text:bookmark-start text:name="__RefHeading___supprimer_un_traitement_existant_10"/><text:bookmark-start text:name="supprimer_un_traitement_existant"/>Supprimer un traitement existant<text:bookmark-end text:name="__RefHeading___supprimer_un_traitement_existant_10"/><text:bookmark-end text:name="supprimer_un_traitement_existant"/></text:h>
      <text:p text:style-name="Text_20_body"><draw:frame draw:style-name="mediacenter" draw:name="Supprimer un traitement Legend" text:anchor-type="paragraph" draw:z-index="0" svg:width="21.166666666667cm" style:rel-width="100%"><draw:text-box><text:p text:style-name="legendcenter"><draw:frame draw:style-name="mediacenter" draw:name="Supprimer un traitement" text:anchor-type="paragraph" draw:z-index="5" svg:width="21.166666666667cm" style:rel-width="100%" svg:height="8.9282097110515cm" style:rel-height="scale"><draw:image xlink:href="Pictures/9bd46871910ca4c2fc160166991453ac.jpg" xlink:type="simple" xlink:show="embed" xlink:actuate="onLoad"/></draw:frame>Supprimer un traitement</text:p></draw:text-box></draw:frame></text:p>
      <text:p text:style-name="Text_20_body">1. Sélectionnez le traitement que vous souhaitez supprimer dans la grille répertoriant les traitements existants.</text:p>
      <text:p text:style-name="Text_20_body">2. Cliquez sur le bouton “Effacer”. 
<text:line-break/>Ce traitement sera définitivement supprimé de la liste des traitements exist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03:40</meta:creation-date>
    <dc:creator>Generated</dc:creator>
    <dc:date>2026-09-16T01::03:40</dc:date>
    <dc:language>en-US</dc:language>
    <meta:editing-cycles>1</meta:editing-cycles>
    <meta:editing-duration>PT0S</meta:editing-duration>
    <dc:title>clientlourd:fichier:traitementrgpd</dc:title>
  </office:meta>
</office:document-meta>
</file>