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clientlourd:compta:transversal:immobilisation:exemple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compta:transversal:immobilisation" text:style-name="Internet_20_link" text:visited-style-name="Visited_20_Internet_20_Link">LoGeAs Immobilisations</text:a></text:p>
          </table:table-cell>
        </table:table-row>
      </table:table>
      <text:h text:style-name="Heading_20_1" text:outline-level="1"><text:bookmark-start text:name="__RefHeading___exemples_d_ecritures_immobilisation_amortissement_1"/><text:bookmark-start text:name="exemples_d_ecritures_immobilisation_amortissement"/>Exemples d'écritures Immobilisation &amp; Amortissement<text:bookmark-end text:name="__RefHeading___exemples_d_ecritures_immobilisation_amortissement_1"/><text:bookmark-end text:name="exemples_d_ecritures_immobilisation_amortissement"/></text:h>
      <text:h text:style-name="Heading_20_2" text:outline-level="2"><text:bookmark-start text:name="__RefHeading___enregistrement_de_l_immobilisation_2"/><text:bookmark-start text:name="enregistrement_de_l_immobilisation"/>Enregistrement de l'immobilisation<text:bookmark-end text:name="__RefHeading___enregistrement_de_l_immobilisation_2"/><text:bookmark-end text:name="enregistrement_de_l_immobilisation"/></text:h>
      <text:h text:style-name="Heading_20_3" text:outline-level="3"><text:bookmark-start text:name="__RefHeading___exemple_d_un_immeuble_sur_terrain_de_l_association_3"/><text:bookmark-start text:name="exemple_d_un_immeuble_sur_terrain_de_l_association"/>Exemple d’un immeuble sur terrain de l’association<text:bookmark-end text:name="__RefHeading___exemple_d_un_immeuble_sur_terrain_de_l_association_3"/><text:bookmark-end text:name="exemple_d_un_immeuble_sur_terrain_de_l_association"/></text:h>
      <text:p text:style-name="Text_20_body">Multi-lignes de type « Débit/crédit » : Inscription de l’immobilisation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Terrain</text:p>
          </table:table-cell>
          <table:table-cell office:value-type="string" table:style-name="tablecell">
            <text:p text:style-name="tablealignleft">sous-compte du 211</text:p>
          </table:table-cell>
          <table:table-cell office:value-type="string" table:style-name="tablecell">
            <text:p text:style-name="tablealignleft">V1=Valeur brute du terrain</text:p>
          </table:table-cell>
        </table:table-row>
        <table:table-row>
          <table:table-cell office:value-type="string" table:style-name="tablecell">
            <text:p text:style-name="tablealignleft">Construction structure</text:p>
          </table:table-cell>
          <table:table-cell office:value-type="string" table:style-name="tablecell">
            <text:p text:style-name="tablealignleft">sous-compte du 213</text:p>
          </table:table-cell>
          <table:table-cell office:value-type="string" table:style-name="tablecell">
            <text:p text:style-name="tablealignleft">V2=Valeur brute structure</text:p>
          </table:table-cell>
        </table:table-row>
        <table:table-row>
          <table:table-cell office:value-type="string" table:style-name="tablecell">
            <text:p text:style-name="tablealignleft">Construction toiture. façade. étanchéité</text:p>
          </table:table-cell>
          <table:table-cell office:value-type="string" table:style-name="tablecell">
            <text:p text:style-name="tablealignleft">sous-compte du 213</text:p>
          </table:table-cell>
          <table:table-cell office:value-type="string" table:style-name="tablecell">
            <text:p text:style-name="tablealignleft">V3=Valeur brute du TFE</text:p>
          </table:table-cell>
        </table:table-row>
        <table:table-row>
          <table:table-cell office:value-type="string" table:style-name="tablecell">
            <text:p text:style-name="tablealignleft">Construction équipement technique</text:p>
          </table:table-cell>
          <table:table-cell office:value-type="string" table:style-name="tablecell">
            <text:p text:style-name="tablealignleft">sous-compte du 213</text:p>
          </table:table-cell>
          <table:table-cell office:value-type="string" table:style-name="tablecell">
            <text:p text:style-name="tablealignleft">V4=Valeur brute des ET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Notaire</text:p>
          </table:table-cell>
          <table:table-cell office:value-type="string" table:style-name="tablecell">
            <text:p text:style-name="tablealignleft">sous-compte du 40</text:p>
          </table:table-cell>
          <table:table-cell office:value-type="string" table:style-name="tablecell">
            <text:p text:style-name="tablealignleft">V1+V2+V3+V4</text:p>
          </table:table-cell>
        </table:table-row>
      </table:table>
      <text:p text:style-name="Text_20_body"><text:line-break/>
Dépense : Paiement au notaire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Notaire</text:p>
          </table:table-cell>
          <table:table-cell office:value-type="string" table:style-name="tablecell">
            <text:p text:style-name="tablealignleft">sous-compte du 40</text:p>
          </table:table-cell>
          <table:table-cell office:value-type="string" table:style-name="tablecell">
            <text:p text:style-name="tablealignleft">V1+V2+V3+V4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Banque</text:p>
          </table:table-cell>
          <table:table-cell office:value-type="string" table:style-name="tablecell">
            <text:p text:style-name="tablealignleft">sous-compte du 51</text:p>
          </table:table-cell>
          <table:table-cell office:value-type="string" table:style-name="tablecell">
            <text:p text:style-name="tablealignleft">V1+V2+V3+V</text:p>
          </table:table-cell>
        </table:table-row>
      </table:table>
      <text:h text:style-name="Heading_20_3" text:outline-level="3"><text:bookmark-start text:name="__RefHeading___exemple_d_un_ordinateur_4"/><text:bookmark-start text:name="exemple_d_un_ordinateur"/>Exemple d’un ordinateur<text:bookmark-end text:name="__RefHeading___exemple_d_un_ordinateur_4"/><text:bookmark-end text:name="exemple_d_un_ordinateur"/></text:h>
      <text:p text:style-name="Text_20_body">Multi-lignes de type « Débit/crédit » : Inscription de l’immobilisation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Ordinateur</text:p>
          </table:table-cell>
          <table:table-cell office:value-type="string" table:style-name="tablecell">
            <text:p text:style-name="tablealignleft">sous-compte du 216</text:p>
          </table:table-cell>
          <table:table-cell office:value-type="string" table:style-name="tablecell">
            <text:p text:style-name="tablealignleft">V = montant d’achat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Fournisseur</text:p>
          </table:table-cell>
          <table:table-cell office:value-type="string" table:style-name="tablecell">
            <text:p text:style-name="tablealignleft">sous-compte du 40</text:p>
          </table:table-cell>
          <table:table-cell office:value-type="string" table:style-name="tablecell">
            <text:p text:style-name="tablealignleft">V</text:p>
          </table:table-cell>
        </table:table-row>
      </table:table>
      <text:p text:style-name="Text_20_body"><text:line-break/>
Dépense : Paiement du fournisseur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Poste</text:span> </text:p>
          </table:table-cell>
          <table:table-cell office:value-type="string" table:style-name="tablecell">
            <text:p text:style-name="tablealignleft"><text:span text:style-name="Strong_20_Emphasis">Trésorerie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Achat ordinateur</text:p>
          </table:table-cell>
          <table:table-cell office:value-type="string" table:style-name="tablecell">
            <text:p text:style-name="tablealignleft">Fournisseur</text:p>
          </table:table-cell>
          <table:table-cell office:value-type="string" table:style-name="tablecell">
            <text:p text:style-name="tablealignleft">Banque</text:p>
          </table:table-cell>
          <table:table-cell office:value-type="string" table:style-name="tablecell">
            <text:p text:style-name="tablealignleft">V</text:p>
          </table:table-cell>
        </table:table-row>
      </table:table>
      <text:p text:style-name="Text_20_body">Pour accéder au compte 4 dans les dépenses il convient de passer en opération particulière par un click-droit sur la zone de saisie du poste</text:p>
      <text:list text:style-name="Numbering_20_1" text:continue-numbering="false">
        <text:list-item>
          <text:p text:style-name="LastListParagraph_Numbering_20_1_Content_First"> Amortissement sur l’exercice</text:p>
        </text:list-item>
      </text:list>
      <text:p text:style-name="Text_20_body">Dans LoGeAs. le plus facile est d’utiliser le petit utilitaire qui est disponible dans l’écran de gestion des immobilisations. il vous permet de géré automatiquement le multi-ligne décrit ci-dessous.</text:p>
      <text:h text:style-name="Heading_20_2" text:outline-level="2"><text:bookmark-start text:name="__RefHeading___enregistrement_de_l_amortissement_5"/><text:bookmark-start text:name="enregistrement_de_l_amortissement"/>Enregistrement de l'amortissement<text:bookmark-end text:name="__RefHeading___enregistrement_de_l_amortissement_5"/><text:bookmark-end text:name="enregistrement_de_l_amortissement"/></text:h>
      <text:h text:style-name="Heading_20_3" text:outline-level="3"><text:bookmark-start text:name="__RefHeading___exemple_d_un_immeuble_sur_terrain_de_l_association_6"/><text:bookmark-start text:name="exemple_d_un_immeuble_sur_terrain_de_l_association1"/>Exemple d’un immeuble sur terrain de l’association<text:bookmark-end text:name="__RefHeading___exemple_d_un_immeuble_sur_terrain_de_l_association_6"/><text:bookmark-end text:name="exemple_d_un_immeuble_sur_terrain_de_l_association1"/></text:h>
      <text:p text:style-name="Text_20_body">Multi-lignes de type « Débit/crédit » : Inscription de l’immobilisation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Dotation aux amortissements</text:p>
          </table:table-cell>
          <table:table-cell office:value-type="string" table:style-name="tablecell">
            <text:p text:style-name="tablealignleft">6811</text:p>
          </table:table-cell>
          <table:table-cell office:value-type="string" table:style-name="tablecell">
            <text:p text:style-name="tablealignleft">A1+A2+A3+A4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mortissement structure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A2= Amortissement Struct.</text:p>
          </table:table-cell>
        </table:table-row>
        <table:table-row>
          <table:table-cell office:value-type="string" table:style-name="tablecell">
            <text:p text:style-name="tablealignleft">Amortissement toiture. façade. étanchéité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A3= Amortissement TFE</text:p>
          </table:table-cell>
        </table:table-row>
        <table:table-row>
          <table:table-cell office:value-type="string" table:style-name="tablecell">
            <text:p text:style-name="tablealignleft">Amortissement équipement technique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A4= Amortissement ET</text:p>
          </table:table-cell>
        </table:table-row>
      </table:table>
      <text:p text:style-name="Text_20_body">A1 représente le montant de l’amortissement annuel tel que présenté dans le tableau d’amortissement pour l’année en cours. Seuls les éléments à amortir selon votre plan d’amortissement sont à prendre en compte. La valeur de terrain ne s’amortie pas. Supprimer ensuite aux pages suivantes si oublié</text:p>
      <text:h text:style-name="Heading_20_3" text:outline-level="3"><text:bookmark-start text:name="__RefHeading___exemple_d_un_ordinateur_7"/><text:bookmark-start text:name="exemple_d_un_ordinateur1"/>Exemple d’un ordinateur<text:bookmark-end text:name="__RefHeading___exemple_d_un_ordinateur_7"/><text:bookmark-end text:name="exemple_d_un_ordinateur1"/></text:h>
      <text:p text:style-name="Text_20_body">Multi-lignes de type « Débit/crédit » : Inscription de l’immobilisation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Dotation aux amortissements</text:p>
          </table:table-cell>
          <table:table-cell office:value-type="string" table:style-name="tablecell">
            <text:p text:style-name="tablealignleft">6811</text:p>
          </table:table-cell>
          <table:table-cell office:value-type="string" table:style-name="tablecell">
            <text:p text:style-name="tablealignleft">A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Amortissement</text:p>
          </table:table-cell>
          <table:table-cell office:value-type="string" table:style-name="tablecell">
            <text:p text:style-name="tablealignleft">sous-compte du 2816</text:p>
          </table:table-cell>
          <table:table-cell office:value-type="string" table:style-name="tablecell">
            <text:p text:style-name="tablealignleft">A</text:p>
          </table:table-cell>
        </table:table-row>
      </table:table>
      <text:p text:style-name="Text_20_body">A représente le montant de l’amortissement annuel tel que présenté dans le tableau d’amortissement pour l’année en cours. Seuls les éléments à amortir selon votre plan d’amortissement sont à prendre en compte.</text:p>
      <text:list text:style-name="Numbering_20_1" text:continue-numbering="false">
        <text:list-item>
          <text:p text:style-name="LastListParagraph_Numbering_20_1_Content_First"> Sortie d’une immobilisation</text:p>
        </text:list-item>
      </text:list>
      <text:p text:style-name="Text_20_body">Il n’existe pas actuellement d’assistant dans LoGeAs pour faire automatiquement ce type d’écriture.</text:p>
      <text:h text:style-name="Heading_20_2" text:outline-level="2"><text:bookmark-start text:name="__RefHeading___enregsitrement_de_la_cession_de_l_immobilisation_8"/><text:bookmark-start text:name="enregsitrement_de_la_cession_de_l_immobilisation"/>Enregsitrement de la cession de l'immobilisation<text:bookmark-end text:name="__RefHeading___enregsitrement_de_la_cession_de_l_immobilisation_8"/><text:bookmark-end text:name="enregsitrement_de_la_cession_de_l_immobilisation"/></text:h>
      <text:h text:style-name="Heading_20_3" text:outline-level="3"><text:bookmark-start text:name="__RefHeading___exemple_d_un_immeuble_sur_terrain_de_l_association_9"/><text:bookmark-start text:name="exemple_d_un_immeuble_sur_terrain_de_l_association2"/>Exemple d’un immeuble sur terrain de l’association<text:bookmark-end text:name="__RefHeading___exemple_d_un_immeuble_sur_terrain_de_l_association_9"/><text:bookmark-end text:name="exemple_d_un_immeuble_sur_terrain_de_l_association2"/></text:h>
      <text:p text:style-name="Text_20_body">Opération diverse: Comptabilisation de la vent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Débit</text:span> </text:p>
          </table:table-cell>
          <table:table-cell office:value-type="string" table:style-name="tablecell">
            <text:p text:style-name="tablealignleft"><text:span text:style-name="Strong_20_Emphasis">Crédit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Vente du bien</text:p>
          </table:table-cell>
          <table:table-cell office:value-type="string" table:style-name="tablecell">
            <text:p text:style-name="tablealignleft">Notaire (40*)</text:p>
          </table:table-cell>
          <table:table-cell office:value-type="string" table:style-name="tablecell">
            <text:p text:style-name="tablealignleft">7751</text:p>
          </table:table-cell>
          <table:table-cell office:value-type="string" table:style-name="tablecell">
            <text:p text:style-name="tablealignleft">V</text:p>
          </table:table-cell>
        </table:table-row>
      </table:table>
      <text:p text:style-name="Text_20_body"> <text:line-break/>Recette: Comptabilisation de la vent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Poste</text:span> </text:p>
          </table:table-cell>
          <table:table-cell office:value-type="string" table:style-name="tablecell">
            <text:p text:style-name="tablealignleft"><text:span text:style-name="Strong_20_Emphasis">Trésorerie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Vente du bien</text:p>
          </table:table-cell>
          <table:table-cell office:value-type="string" table:style-name="tablecell">
            <text:p text:style-name="tablealignleft">Notaire (40*)</text:p>
          </table:table-cell>
          <table:table-cell office:value-type="string" table:style-name="tablecell">
            <text:p text:style-name="tablealignleft">Banque</text:p>
          </table:table-cell>
          <table:table-cell office:value-type="string" table:style-name="tablecell">
            <text:p text:style-name="tablealignleft">V</text:p>
          </table:table-cell>
        </table:table-row>
      </table:table>
      <text:p text:style-name="Text_20_body">Pour accéder au compte 4 dans les dépenses il convient de passer en opération particulière par un click-droit sur la zone de saisie du poste</text:p>
      <text:p text:style-name="Text_20_body"> <text:line-break/>Multi-lignes de type « Débit/crédit » : Dotation au amortissement (prorata-temporis)</text:p>
      <text:p text:style-name="Text_20_body">L’amortissement à prendre en compte ici est l’amortissement entre le début de l’exercice et la date de session du bien (pour chaque élément de celui-ci s’il y a lieu). Pour ce faire on prend la valeur d’amortissement annuel dans le tableau d’amortissement et on calcul la nouvelle valeur :</text:p>
      <text:p text:style-name="Text_20_body">Exemple :</text:p>
      <text:p text:style-name="Text_20_body">Amortissement annuel = 560 €. date de vente le 12 juin</text:p>
      <text:p text:style-name="Text_20_body">On à 5 mois plein + 12 jours donc NbMois=5 et NbJours=12</text:p>
      <text:p text:style-name="Text_20_body">Le ratio à prendre en compte est R=((NbMois*30)+Nbjours)/360</text:p>
      <text:p text:style-name="Text_20_body">R vaut donc ici 0.45 et l’amortissement pro-rata temporis 252 €</text:p>
      <text:p text:style-name="Text_20_body"> <text:line-break/> <text:line-break/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Dotation aux amortissements</text:p>
          </table:table-cell>
          <table:table-cell office:value-type="string" table:style-name="tablecell">
            <text:p text:style-name="tablealignleft">6811</text:p>
          </table:table-cell>
          <table:table-cell office:value-type="string" table:style-name="tablecell">
            <text:p text:style-name="tablealignleft">A1+A2+A3+A4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mortissement structure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A2= Amortissement Struct.</text:p>
          </table:table-cell>
        </table:table-row>
        <table:table-row>
          <table:table-cell office:value-type="string" table:style-name="tablecell">
            <text:p text:style-name="tablealignleft">Amortissement toiture. façade. étanchéité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A3= Amortissement TFE</text:p>
          </table:table-cell>
        </table:table-row>
        <table:table-row>
          <table:table-cell office:value-type="string" table:style-name="tablecell">
            <text:p text:style-name="tablealignleft">Amortissement équipement technique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A4= Amortissement ET</text:p>
          </table:table-cell>
        </table:table-row>
      </table:table>
      <text:p text:style-name="Text_20_body"> <text:line-break/>Multi-lignes de type « Débit/crédit » : Sortie du patrimoine cédé</text:p>
      <text:p text:style-name="Text_20_body">Avant de saisir la multi-ligne il conviens de noter pour chaque élément du bien deux informations (ne pas oublié de générer les lignes précédente afin de les prendre en compte):</text:p>
      <text:list text:style-name="List_20_1" text:continue-numbering="false">
        <text:list-item>
          <text:p text:style-name="List_20_1_Content_First"> La valeur amortie A que l’on trouve sur le compte 28* correspondant</text:p>
        </text:list-item>
        <text:list-item>
          <text:p text:style-name="List_20_1_Content_Last"> La valeur d’achat VA que l’on trouve sur le compte 21* correspondant</text:p>
        </text:list-item>
      </text:list>
      <text:p text:style-name="Text_20_body">A partir de ces deux valeurs on peut calculer la valeur nette comptable du patrimoine cédé VNP comme étant VA-A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prise amortissement structure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VAR<text:span text:style-name="sub">2</text:span> </text:p>
          </table:table-cell>
        </table:table-row>
        <table:table-row>
          <table:table-cell office:value-type="string" table:style-name="tablecell">
            <text:p text:style-name="tablealignleft">Reprise amortissement toiture. …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VAR<text:span text:style-name="sub">3</text:span> </text:p>
          </table:table-cell>
        </table:table-row>
        <table:table-row>
          <table:table-cell office:value-type="string" table:style-name="tablecell">
            <text:p text:style-name="tablealignleft">Reprise amortissement équipement …</text:p>
          </table:table-cell>
          <table:table-cell office:value-type="string" table:style-name="tablecell">
            <text:p text:style-name="tablealignleft">sous-compte du 2813</text:p>
          </table:table-cell>
          <table:table-cell office:value-type="string" table:style-name="tablecell">
            <text:p text:style-name="tablealignleft">VAR<text:span text:style-name="sub">4</text:span> </text:p>
          </table:table-cell>
        </table:table-row>
        <table:table-row>
          <table:table-cell office:value-type="string" table:style-name="tablecell">
            <text:p text:style-name="tablealignleft">Valeur nette du patrimoine cédé</text:p>
          </table:table-cell>
          <table:table-cell office:value-type="string" table:style-name="tablecell">
            <text:p text:style-name="tablealignleft">6752</text:p>
          </table:table-cell>
          <table:table-cell office:value-type="string" table:style-name="tablecell">
            <text:p text:style-name="tablealignleft">Total (VA<text:span text:style-name="sub">1à4</text:span>) – Total (Var<text:span text:style-name="sub">1à4</text:span>)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Valeur brute terrain</text:p>
          </table:table-cell>
          <table:table-cell office:value-type="string" table:style-name="tablecell">
            <text:p text:style-name="tablealignleft">sous-compte du 211</text:p>
          </table:table-cell>
          <table:table-cell office:value-type="string" table:style-name="tablecell">
            <text:p text:style-name="tablealignleft">VA<text:span text:style-name="sub">1</text:span> </text:p>
          </table:table-cell>
        </table:table-row>
        <table:table-row>
          <table:table-cell office:value-type="string" table:style-name="tablecell">
            <text:p text:style-name="tablealignleft">Valeur brute structure</text:p>
          </table:table-cell>
          <table:table-cell office:value-type="string" table:style-name="tablecell">
            <text:p text:style-name="tablealignleft">sous-compte du 213</text:p>
          </table:table-cell>
          <table:table-cell office:value-type="string" table:style-name="tablecell">
            <text:p text:style-name="tablealignleft">VA<text:span text:style-name="sub">2</text:span> </text:p>
          </table:table-cell>
        </table:table-row>
        <table:table-row>
          <table:table-cell office:value-type="string" table:style-name="tablecell">
            <text:p text:style-name="tablealignleft">Valeur brute toiture. façade. étanchéité</text:p>
          </table:table-cell>
          <table:table-cell office:value-type="string" table:style-name="tablecell">
            <text:p text:style-name="tablealignleft">sous-compte du 213</text:p>
          </table:table-cell>
          <table:table-cell office:value-type="string" table:style-name="tablecell">
            <text:p text:style-name="tablealignleft">VA<text:span text:style-name="sub">3</text:span> </text:p>
          </table:table-cell>
        </table:table-row>
        <table:table-row>
          <table:table-cell office:value-type="string" table:style-name="tablecell">
            <text:p text:style-name="tablealignleft">Valeur brute équipement technique</text:p>
          </table:table-cell>
          <table:table-cell office:value-type="string" table:style-name="tablecell">
            <text:p text:style-name="tablealignleft">sous-compte du 213</text:p>
          </table:table-cell>
          <table:table-cell office:value-type="string" table:style-name="tablecell">
            <text:p text:style-name="tablealignleft">VA</text:p>
          </table:table-cell>
        </table:table-row>
      </table:table>
      <text:h text:style-name="Heading_20_3" text:outline-level="3"><text:bookmark-start text:name="__RefHeading___exemple_d_un_ordinateur_10"/><text:bookmark-start text:name="exemple_d_un_ordinateur2"/>Exemple d’un ordinateur<text:bookmark-end text:name="__RefHeading___exemple_d_un_ordinateur_10"/><text:bookmark-end text:name="exemple_d_un_ordinateur2"/></text:h>
      <text:p text:style-name="Text_20_body">Opération diverse: Comptabilisation de la vent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Débit</text:span> </text:p>
          </table:table-cell>
          <table:table-cell office:value-type="string" table:style-name="tablecell">
            <text:p text:style-name="tablealignleft"><text:span text:style-name="Strong_20_Emphasis">Crédit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Vente du bien</text:p>
          </table:table-cell>
          <table:table-cell office:value-type="string" table:style-name="tablecell">
            <text:p text:style-name="tablealignleft">Acheteur (40*)</text:p>
          </table:table-cell>
          <table:table-cell office:value-type="string" table:style-name="tablecell">
            <text:p text:style-name="tablealignleft">7751</text:p>
          </table:table-cell>
          <table:table-cell office:value-type="string" table:style-name="tablecell">
            <text:p text:style-name="tablealignleft">V</text:p>
          </table:table-cell>
        </table:table-row>
      </table:table>
      <text:p text:style-name="Text_20_body"> <text:line-break/>Recette: Comptabilisation de la vente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Poste</text:span> </text:p>
          </table:table-cell>
          <table:table-cell office:value-type="string" table:style-name="tablecell">
            <text:p text:style-name="tablealignleft"><text:span text:style-name="Strong_20_Emphasis">Trésorerie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Règlement</text:p>
          </table:table-cell>
          <table:table-cell office:value-type="string" table:style-name="tablecell">
            <text:p text:style-name="tablealignleft">Acheteur (40*)</text:p>
          </table:table-cell>
          <table:table-cell office:value-type="string" table:style-name="tablecell">
            <text:p text:style-name="tablealignleft">Banque</text:p>
          </table:table-cell>
          <table:table-cell office:value-type="string" table:style-name="tablecell">
            <text:p text:style-name="tablealignleft">V</text:p>
          </table:table-cell>
        </table:table-row>
      </table:table>
      <text:p text:style-name="Text_20_body">Pour accéder au compte 4 dans les dépenses il convient de passer en opération particulière par un click-droit sur la zone de saisie du poste</text:p>
      <text:p text:style-name="Text_20_body"> <text:line-break/>Multi-lignes de type « Débit/crédit » : Dotation au amortissement (prorata-temporis)</text:p>
      <text:p text:style-name="Text_20_body">L’amortissement à prendre en compte ici est l’amortissement entre le début de l’exercice et la date de session du bien (pour chaque élément de celui-ci s’il y a lieu). Pour ce faire on prend la valeur d’amortissement annuel dans le tableau d’amortissement et on calcul la nouvelle valeur :</text:p>
      <text:p text:style-name="Text_20_body">Exemple :</text:p>
      <text:p text:style-name="Text_20_body">Amortissement annuel = 560 €. date de vente le 12 juin</text:p>
      <text:p text:style-name="Text_20_body">On à 5 mois plein + 12 jours donc NbMois=5 et NbJours=12</text:p>
      <text:p text:style-name="Text_20_body">Le ratio à prendre en compte est R=((NbMois*30)+Nbjours)/360</text:p>
      <text:p text:style-name="Text_20_body">R vaut donc ici 0.45 et l’amortissement pro-rata temporis 252 €</text:p>
      <text:p text:style-name="Text_20_body"> <text:line-break/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Dotation aux amortissements</text:p>
          </table:table-cell>
          <table:table-cell office:value-type="string" table:style-name="tablecell">
            <text:p text:style-name="tablealignleft">6811</text:p>
          </table:table-cell>
          <table:table-cell office:value-type="string" table:style-name="tablecell">
            <text:p text:style-name="tablealignleft">A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Amortissement</text:p>
          </table:table-cell>
          <table:table-cell office:value-type="string" table:style-name="tablecell">
            <text:p text:style-name="tablealignleft">sous-compte du 2816</text:p>
          </table:table-cell>
          <table:table-cell office:value-type="string" table:style-name="tablecell">
            <text:p text:style-name="tablealignleft">A</text:p>
          </table:table-cell>
        </table:table-row>
      </table:table>
      <text:p text:style-name="Text_20_body"> <text:line-break/>Multi-lignes de type « Débit/crédit » : Sortie du patrimoine cédé</text:p>
      <text:p text:style-name="Text_20_body">Avant de saisir la multi-ligne il conviens de noter pour chaque élément du bien deux informations (ne pas oublié de générer les lignes précédente afin de les prendre en compte):</text:p>
      <text:list text:style-name="List_20_1" text:continue-numbering="false">
        <text:list-item>
          <text:p text:style-name="List_20_1_Content_First"> La valeur amortie A que l’on trouve sur le compte 28* correspondant</text:p>
        </text:list-item>
        <text:list-item>
          <text:p text:style-name="List_20_1_Content_Last"> La valeur d’achat VA que l’on trouve sur le compte 21* correspondant</text:p>
        </text:list-item>
      </text:list>
      <text:p text:style-name="Text_20_body">A partir de ces deux valeurs on peut calculer la valeur nette comptable du patrimoine cédé VNP comme étant VA-A</text:p>
      <text:p text:style-name="Text_20_body">Partie « Déb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Reprise amortissement</text:p>
          </table:table-cell>
          <table:table-cell office:value-type="string" table:style-name="tablecell">
            <text:p text:style-name="tablealignleft">sous-compte du 2816</text:p>
          </table:table-cell>
          <table:table-cell office:value-type="string" table:style-name="tablecell">
            <text:p text:style-name="tablealignleft">VAR</text:p>
          </table:table-cell>
        </table:table-row>
        <table:table-row>
          <table:table-cell office:value-type="string" table:style-name="tablecell">
            <text:p text:style-name="tablealignleft">Valeur nette du patrimoine cédé</text:p>
          </table:table-cell>
          <table:table-cell office:value-type="string" table:style-name="tablecell">
            <text:p text:style-name="tablealignleft">6752</text:p>
          </table:table-cell>
          <table:table-cell office:value-type="string" table:style-name="tablecell">
            <text:p text:style-name="tablealignleft">VA - VAR</text:p>
          </table:table-cell>
        </table:table-row>
      </table:table>
      <text:p text:style-name="Text_20_body">Partie « Crédit »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ibelle</text:span> </text:p>
          </table:table-cell>
          <table:table-cell office:value-type="string" table:style-name="tablecell">
            <text:p text:style-name="tablealignleft"><text:span text:style-name="Strong_20_Emphasis">Compte à imputer</text:span> </text:p>
          </table:table-cell>
          <table:table-cell office:value-type="string" table:style-name="tablecell">
            <text:p text:style-name="tablealignleft"><text:span text:style-name="Strong_20_Emphasis">Montant</text:span> </text:p>
          </table:table-cell>
        </table:table-row>
        <table:table-row>
          <table:table-cell office:value-type="string" table:style-name="tablecell">
            <text:p text:style-name="tablealignleft">Valeur brute</text:p>
          </table:table-cell>
          <table:table-cell office:value-type="string" table:style-name="tablecell">
            <text:p text:style-name="tablealignleft">sous-compte du 216</text:p>
          </table:table-cell>
          <table:table-cell office:value-type="string" table:style-name="tablecell">
            <text:p text:style-name="tablealignleft">VA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21:36</meta:creation-date>
    <dc:creator>Generated</dc:creator>
    <dc:date>2026-09-16T16::21:36</dc:date>
    <dc:language>en-US</dc:language>
    <meta:editing-cycles>1</meta:editing-cycles>
    <meta:editing-duration>PT0S</meta:editing-duration>
    <dc:title>clientlourd:compta:transversal:immobilisation:exemple</dc:title>
  </office:meta>
</office:document-meta>
</file>