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6cac9eff5d43865bcef39e18fedd0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lientlourd:compta:transversal:epudf"/>Adresse rapide de cette page : https://epudf.wiki.logeas.fr/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0583333333333cm" svg:height="1.0583333333333cm"><draw:image xlink:href="Pictures/176cac9eff5d43865bcef39e18fedd01.jpg" xlink:type="simple" xlink:show="embed" xlink:actuate="onLoad"/></draw:frame> <text:span text:style-name="Strong_20_Emphasis">Sujets connexes</text:span></text:p>
          </table:table-cell>
          <table:table-cell office:value-type="string" table:style-name="tablecell">
            <text:p text:style-name="tablealignleft"><text:a xlink:type="simple" xlink:href="https://wiki-logeas.fr/logeas/doku.php?id=clientlourd:compta:transversal:statunion" text:style-name="Internet_20_link" text:visited-style-name="Visited_20_Internet_20_Link">Comment publier sur la plateforme Stat-Union</text:a> </text:p>
          </table:table-cell>
        </table:table-row>
      </table:table>
      <text:h text:style-name="Heading_20_1" text:outline-level="1"><text:bookmark-start text:name="__RefHeading___specificites_des_bases_epudf_1"/><text:bookmark-start text:name="specificites_des_bases_epudf"/>Spécificités des bases EPUdF<text:bookmark-end text:name="__RefHeading___specificites_des_bases_epudf_1"/><text:bookmark-end text:name="specificites_des_bases_epud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23:01</meta:creation-date>
    <dc:creator>Generated</dc:creator>
    <dc:date>2026-09-15T20::23:01</dc:date>
    <dc:language>en-US</dc:language>
    <meta:editing-cycles>1</meta:editing-cycles>
    <meta:editing-duration>PT0S</meta:editing-duration>
    <dc:title>clientlourd:compta:transversal:epudf</dc:title>
  </office:meta>
</office:document-meta>
</file>