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a09217fade657a223e43b7cb317fe0.jpg"/>
  <manifest:file-entry manifest:media-type="image/jpeg" manifest:full-path="Pictures/14711d2cb6e786b4fea2a680bd0c2c82.jpg"/>
  <manifest:file-entry manifest:media-type="image/jpeg" manifest:full-path="Pictures/e4de2121eeadc33a5960a18b4fe7a7d0.jpg"/>
  <manifest:file-entry manifest:media-type="image/jpeg" manifest:full-path="Pictures/1be09458c13a31fd3324df4d14b243f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entlourd:compta:saisiedepensetiers"/><text:bookmark-start text:name="__RefHeading___menu_utilitaire_saisies_comptables_saisie_de_depense_avec_tiers_1"/><text:bookmark-start text:name="menu_utilitaire_saisies_comptables_saisie_de_depense_avec_tiers"/>Menu "Utilitaire\Saisies comptables\Saisie de dépense avec tiers<text:bookmark-end text:name="__RefHeading___menu_utilitaire_saisies_comptables_saisie_de_depense_avec_tiers_1"/><text:bookmark-end text:name="menu_utilitaire_saisies_comptables_saisie_de_depense_avec_tier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ur la version 7.1.2.0 apparaît une nouvelle fonctionnalité, visant à simplifier la saisie des écritures de dépenses avec tiers, comme par exemple :</text:p>
      <text:list text:style-name="List_20_1" text:continue-numbering="false">
        <text:list-item>
          <text:p text:style-name="List_20_1_Content_First"> facture EDF payé ou non</text:p>
        </text:list-item>
        <text:list-item>
          <text:p text:style-name="List_20_1_Content_Last"> facture d'achat d’immobilisation avec tiers …</text:p>
        </text:list-item>
      </text:list>
      <text:p text:style-name="Text_20_body">Auparavant ces saisies étaient faite en multi-lignes « débit-crédit » avec redondance de saisie.</text:p>
      <text:p text:style-name="Text_20_body">Typiquement on doit saisir  :</text:p>
      <table:table table:style-name="Table">
        <table:table-column/>
        <table:table-column/>
        <table:table-column/>
        <table:table-column/>
        <table:table-column/>
        <table:table-row>
          <table:table-cell office:value-type="string" table:style-name="tablecell" table:number-columns-spanned="2">
            <text:p text:style-name="tablealignleft"><text:span text:style-name="Strong_20_Emphasis">Débit</text:span> </text:p>
          </table:table-cell>
          <table:covered-table-cell/>
          <table:table-cell office:value-type="string" table:style-name="tablecell"/>
          <table:table-cell office:value-type="string" table:style-name="tablecell" table:number-columns-spanned="2">
            <text:p text:style-name="tablealignleft"><text:span text:style-name="Strong_20_Emphasis">Crédit</text:span> </text:p>
          </table:table-cell>
          <table:covered-table-cell/>
        </table:table-row>
        <table:table-row>
          <table:table-cell office:value-type="string" table:style-name="tablecell">
            <text:p text:style-name="tablealignleft"><text:span text:style-name="Emphasis">Compte</text:span> </text:p>
          </table:table-cell>
          <table:table-cell office:value-type="string" table:style-name="tablecell">
            <text:p text:style-name="tablealignleft"><text:span text:style-name="Emphasis">Montant</text:span> </text:p>
          </table:table-cell>
          <table:table-cell office:value-type="string" table:style-name="tablecell"/>
          <table:table-cell office:value-type="string" table:style-name="tablecell">
            <text:p text:style-name="tablealignleft"><text:span text:style-name="Emphasis">Compte</text:span> </text:p>
          </table:table-cell>
          <table:table-cell office:value-type="string" table:style-name="tablecell">
            <text:p text:style-name="tablealignleft"><text:span text:style-name="Emphasis">Montant</text:span> </text:p>
          </table:table-cell>
        </table:table-row>
        <table:table-row>
          <table:table-cell office:value-type="string" table:style-name="tablecell">
            <text:p text:style-name="tablealignleft">6061 Fournitures</text:p>
          </table:table-cell>
          <table:table-cell office:value-type="string" table:style-name="tablecell">
            <text:p text:style-name="tablealignleft">514.13 €</text:p>
          </table:table-cell>
          <table:table-cell office:value-type="string" table:style-name="tablecell"/>
          <table:table-cell office:value-type="string" table:style-name="tablecell">
            <text:p text:style-name="tablealignleft">40000001 Fournisseur</text:p>
          </table:table-cell>
          <table:table-cell office:value-type="string" table:style-name="tablecell">
            <text:p text:style-name="tablealignleft">634.85 €</text:p>
          </table:table-cell>
        </table:table-row>
        <table:table-row>
          <table:table-cell office:value-type="string" table:style-name="tablecell">
            <text:p text:style-name="tablealignleft">6241 Transport sur achat</text:p>
          </table:table-cell>
          <table:table-cell office:value-type="string" table:style-name="tablecell">
            <text:p text:style-name="tablealignleft">16.58 €</text:p>
          </table:table-cell>
          <table:table-cell office:value-type="string" table:style-name="tablecell"/>
          <table:table-cell office:value-type="string" table:style-name="tablecell">
            <text:p text:style-name="tablealignleft">5121 Compte de banque</text:p>
          </table:table-cell>
          <table:table-cell office:value-type="string" table:style-name="tablecell">
            <text:p text:style-name="tablealignleft">634.85 €</text:p>
          </table:table-cell>
        </table:table-row>
        <table:table-row>
          <table:table-cell office:value-type="string" table:style-name="tablecell">
            <text:p text:style-name="tablealignleft">445661 TVA sur achat</text:p>
          </table:table-cell>
          <table:table-cell office:value-type="string" table:style-name="tablecell">
            <text:p text:style-name="tablealignleft">104.04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40000001 Fournisseur</text:p>
          </table:table-cell>
          <table:table-cell office:value-type="string" table:style-name="tablecell">
            <text:p text:style-name="tablealignleft">634.85 €</text:p>
          </tabl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L'objet du nouvelle utilitaire et d'éviter la redondance des saisies.</text:span></text:p>
      <text:h text:style-name="Heading_20_2" text:outline-level="2"><text:bookmark-start text:name="__RefHeading___comptes_utilises_3"/><text:bookmark-start text:name="comptes_utilises"/>Comptes utilisés<text:bookmark-end text:name="__RefHeading___comptes_utilises_3"/><text:bookmark-end text:name="comptes_utilises"/></text:h>
      <table:table table:style-name="Table">
        <table:table-column/>
        <table:table-column/>
        <table:table-column/>
        <table:table-row>
          <table:table-cell office:value-type="string" table:style-name="tablecell">
            <text:p text:style-name="tablealignleft"><text:span text:style-name="Strong_20_Emphasis">Type</text:span> </text:p>
          </table:table-cell>
          <table:table-cell office:value-type="string" table:style-name="tablecell">
            <text:p text:style-name="tablealignleft"><text:span text:style-name="Strong_20_Emphasis">Racine des comptes possibles</text:span> </text:p>
          </table:table-cell>
          <table:table-cell office:value-type="string" table:style-name="tablecell">
            <text:p text:style-name="tablealignleft"><text:span text:style-name="Strong_20_Emphasis">Obligatoire</text:span> </text:p>
          </table:table-cell>
        </table:table-row>
        <table:table-row>
          <table:table-cell office:value-type="string" table:style-name="tablecell">
            <text:p text:style-name="tablealignleft">Comptes de tiers</text:p>
          </table:table-cell>
          <table:table-cell office:value-type="string" table:style-name="tablecell">
            <text:p text:style-name="tablealignleft">Classe 40</text:p>
          </table:table-cell>
          <table:table-cell office:value-type="string" table:style-name="tablecell">
            <text:p text:style-name="tablealignleft">Oui</text:p>
          </table:table-cell>
        </table:table-row>
        <table:table-row>
          <table:table-cell office:value-type="string" table:style-name="tablecell">
            <text:p text:style-name="tablealignleft">Compte de dépenses</text:p>
          </table:table-cell>
          <table:table-cell office:value-type="string" table:style-name="tablecell">
            <text:p text:style-name="tablealignleft">Classe 6</text:p>
          </table:table-cell>
          <table:table-cell office:value-type="string" table:style-name="tablecell">
            <text:p text:style-name="tablealignleft">Oui</text:p>
          </table:table-cell>
        </table:table-row>
        <table:table-row>
          <table:table-cell office:value-type="string" table:style-name="tablecell">
            <text:p text:style-name="tablealignleft">Compte de TVA</text:p>
          </table:table-cell>
          <table:table-cell office:value-type="string" table:style-name="tablecell">
            <text:p text:style-name="tablealignleft">Classe 44</text:p>
          </table:table-cell>
          <table:table-cell office:value-type="string" table:style-name="tablecell">
            <text:p text:style-name="tablealignleft">Facultatif</text:p>
          </table:table-cell>
        </table:table-row>
        <table:table-row>
          <table:table-cell office:value-type="string" table:style-name="tablecell">
            <text:p text:style-name="tablealignleft">Compte de Paiement</text:p>
          </table:table-cell>
          <table:table-cell office:value-type="string" table:style-name="tablecell">
            <text:p text:style-name="tablealignleft">Classes 50, 51 et 53</text:p>
          </table:table-cell>
          <table:table-cell office:value-type="string" table:style-name="tablecell">
            <text:p text:style-name="tablealignleft">Facultatif</text:p>
          </table:table-cell>
        </table:table-row>
      </table:table>
      <text:h text:style-name="Heading_20_2" text:outline-level="2"><text:bookmark-start text:name="__RefHeading___normalisation_des_libelles_de_depenses_achats_4"/><text:bookmark-start text:name="normalisation_des_libelles_de_depenses_achats"/>Normalisation des libellés de dépenses/achats<text:bookmark-end text:name="__RefHeading___normalisation_des_libelles_de_depenses_achats_4"/><text:bookmark-end text:name="normalisation_des_libelles_de_depenses_achats"/></text:h>
      <text:p text:style-name="Text_20_body">La normalisation des libellés de dépenses proposés est la suivante :</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text:span text:style-name="Emphasis">Lettre</text:span> </text:p>
          </table:table-cell>
          <table:table-cell office:value-type="string" table:style-name="tablecell">
            <text:p text:style-name="tablealignleft"><text:span text:style-name="Emphasis">Numéro du mois de l'opération sur 2 digit</text:span> </text:p>
          </table:table-cell>
          <table:table-cell office:value-type="string" table:style-name="tablecell">
            <text:p text:style-name="tablealignleft"><text:span text:style-name="Emphasis">Tiret</text:span> </text:p>
          </table:table-cell>
          <table:table-cell office:value-type="string" table:style-name="tablecell">
            <text:p text:style-name="tablealignleft"><text:span text:style-name="Emphasis">Rang de l'opération dans le mois</text:span> </text:p>
          </table:table-cell>
          <table:table-cell office:value-type="string" table:style-name="tablecell">
            <text:p text:style-name="tablealignleft"><text:span text:style-name="Emphasis">Espace</text:span> </text:p>
          </table:table-cell>
          <table:table-cell office:value-type="string" table:style-name="tablecell">
            <text:p text:style-name="tablealignleft"><text:span text:style-name="Emphasis">Date de l'opération</text:span> <text:span text:style-name="Emphasis">(séparé par des tirets)</text:span> </text:p>
          </table:table-cell>
          <table:table-cell office:value-type="string" table:style-name="tablecell">
            <text:p text:style-name="tablealignleft"><text:span text:style-name="Emphasis">Espace</text:span> </text:p>
          </table:table-cell>
          <table:table-cell office:value-type="string" table:style-name="tablecell">
            <text:p text:style-name="tablealignleft"><text:span text:style-name="Emphasis">Nom du tiers ou intitulé</text:span> </text:p>
          </table:table-cell>
        </table:table-row>
        <table:table-row>
          <table:table-cell office:value-type="string" table:style-name="tablecell">
            <text:p text:style-name="tablealignleft"><text:span text:style-name="Strong_20_Emphasis">P</text:span> </text:p>
          </table:table-cell>
          <table:table-cell office:value-type="string" table:style-name="tablecell">
            <text:p text:style-name="tablealignleft"><text:span text:style-name="Strong_20_Emphasis">01</text:span> </text:p>
          </table:table-cell>
          <table:table-cell office:value-type="string" table:style-name="tablecell">
            <text:p text:style-name="tablealignleft"><text:span text:style-name="Strong_20_Emphasis">-</text:span> </text:p>
          </table:table-cell>
          <table:table-cell office:value-type="string" table:style-name="tablecell">
            <text:p text:style-name="tablealignleft"><text:span text:style-name="Strong_20_Emphasis">22</text:span> </text:p>
          </table:table-cell>
          <table:table-cell office:value-type="string" table:style-name="tablecell"/>
          <table:table-cell office:value-type="string" table:style-name="tablecell">
            <text:p text:style-name="tablealignleft"><text:span text:style-name="Strong_20_Emphasis">07-01-2014</text:span> </text:p>
          </table:table-cell>
          <table:table-cell office:value-type="string" table:style-name="tablecell"/>
          <table:table-cell office:value-type="string" table:style-name="tablecell">
            <text:p text:style-name="tablealignleft"><text:span text:style-name="Strong_20_Emphasis">Fournisseur</text:span> </text:p>
          </table:table-cell>
        </table:table-row>
      </table:table>
      <table:table table:style-name="Table">
        <table:table-column/>
        <table:table-row>
          <table:table-cell office:value-type="string" table:style-name="tablecell">
            <text:p text:style-name="tablealignleft">Exemples : P09-26 26-09-2013 SNCF P10-05 03-10-2013 Banque</text:p>
          </table:table-cell>
        </table:table-row>
      </table:table>
      <text:p text:style-name="Text_20_body">Dans le cas d'une multi-lignes il s'agit de l'intitulé de la multi-ligne, les lignes de saisie si on souhaite les personnaliser seront alors de la forme : P01-22 07-01-2014 Fournisseur <text:span text:style-name="Strong_20_Emphasis">: Achat de timbre</text:span></text:p>
      <text:p text:style-name="Text_20_body"><text:span text:style-name="Emphasis">D'autre normalisation pourrait être mise en place, nous contacter.</text:span></text:p>
      <text:h text:style-name="Heading_20_2" text:outline-level="2"><text:bookmark-start text:name="__RefHeading___normalisation_du_rangement_des_pieces_5"/><text:bookmark-start text:name="normalisation_du_rangement_des_pieces"/>Normalisation du rangement des pièces<text:bookmark-end text:name="__RefHeading___normalisation_du_rangement_des_pieces_5"/><text:bookmark-end text:name="normalisation_du_rangement_des_pieces"/></text:h>
      <text:p text:style-name="Text_20_body">Afin de facilité le rangement des pièces comptables sous forme «électronique », un bouton à été ajouté sur les écrans de saisie afin de ranger les pièces liées au dépenses.</text:p>
      <text:p text:style-name="Text_20_body"><draw:frame draw:style-name="mediacenter" draw:name="0" text:anchor-type="paragraph" draw:z-index="0" svg:width="15.875cm" svg:height="8.4863696808511cm"><draw:image xlink:href="Pictures/24a09217fade657a223e43b7cb317fe0.jpg" xlink:type="simple" xlink:show="embed" xlink:actuate="onLoad"/></draw:frame></text:p>
      <text:p text:style-name="Text_20_body">Le principe de rangement retenu est le suivant : L'arborescence est construite à partir d'une racine paramétrable dans « Administration\Options de la base courante » ergo « Facturation avancée ». Sous ce répertoire on trouve un répertoire par mois.</text:p>
      <text:p text:style-name="Text_20_body">Dans chaque répertoire sont sauvegardées chaque pièces avec le nom tel que normalisé (cf ci-dessus)</text:p>
      <text:p text:style-name="Text_20_body">Une option de l'écran de paramétrage permet ou non d'effacer la pièce source.</text:p>
      <text:p text:style-name="Text_20_body"><text:span text:style-name="Strong_20_Emphasis">ATTENTION :</text:span></text:p>
      <text:list text:style-name="List_20_1" text:continue-numbering="false">
        <text:list-item>
          <text:p text:style-name="List_20_1_Content_First"> <text:span text:style-name="Strong_20_Emphasis">LoGeAs ne sauvegarde pas les pièces, il ne fait que les ranger. Le système de rangement est dépendant de la machine. Lors d'une sauvegarde les pièces ne sont pas sauvegardées.</text:span></text:p>
        </text:list-item>
        <text:list-item>
          <text:p text:style-name="List_20_1_Content_Last"> <text:span text:style-name="Strong_20_Emphasis">Lors du rangement c'est la première lettre de l’intitulé suivi du numéro du mois sur deux digit qui permet de déterminer qu'il s'agit bien d'une pièce d'achat (P)</text:span></text:p>
        </text:list-item>
      </text:list>
      <text:p text:style-name="Text_20_body"><text:span text:style-name="Emphasis">D'autre normalisation pourrait être mise en place, nous contacter.</text:span></text:p>
      <text:h text:style-name="Heading_20_2" text:outline-level="2"><text:bookmark-start text:name="__RefHeading___l_utilitaire_6"/><text:bookmark-start text:name="l_utilitaire"/>L'utilitaire<text:bookmark-end text:name="__RefHeading___l_utilitaire_6"/><text:bookmark-end text:name="l_utilitaire"/></text:h>
      <text:p text:style-name="Text_20_body">L'utilitaire est activable par le menu « Utilitaires\Saisies comptables\Dépenses avec tiers », ce qui lance l'écran suivant :</text:p>
      <text:p text:style-name="Text_20_body"><draw:frame draw:style-name="media" draw:name="1" text:anchor-type="as-char" draw:z-index="1" svg:width="20.0025cm" style:rel-width="100%" svg:height="13.440833333333cm" style:rel-height="scale"><draw:image xlink:href="Pictures/14711d2cb6e786b4fea2a680bd0c2c82.jpg" xlink:type="simple" xlink:show="embed" xlink:actuate="onLoad"/></draw:frame></text:p>
      <text:h text:style-name="Heading_20_3" text:outline-level="3"><text:bookmark-start text:name="__RefHeading___description_7"/><text:bookmark-start text:name="description"/>Description<text:bookmark-end text:name="__RefHeading___description_7"/><text:bookmark-end text:name="description"/></text:h>
      <table:table table:style-name="Table">
        <table:table-column/>
        <table:table-column/>
        <table:table-row>
          <table:table-cell office:value-type="string" table:style-name="tablecell">
            <text:p text:style-name="tablealignleft"><text:span text:style-name="Strong_20_Emphasis">Case de saisie</text:span> </text:p>
          </table:table-cell>
          <table:table-cell office:value-type="string" table:style-name="tablecell">
            <text:p text:style-name="tablealignleft"><text:span text:style-name="Strong_20_Emphasis">Utilisation</text:span> </text:p>
          </table:table-cell>
        </table:table-row>
        <table:table-row>
          <table:table-cell office:value-type="string" table:style-name="tablecell">
            <text:p text:style-name="tablealignleft">« Date opération »</text:p>
          </table:table-cell>
          <table:table-cell office:value-type="string" table:style-name="tablecell"/>
        </table:table-row>
        <table:table-row>
          <table:table-cell office:value-type="string" table:style-name="tablecell">
            <text:p text:style-name="tablealignleft">« Construire automatiquement le libellé »</text:p>
          </table:table-cell>
          <table:table-cell office:value-type="string" table:style-name="tablecell">
            <text:p text:style-name="tablealignleft">Si cette case est cochée, alors après la saisie du tiers (sélection d'une autre saisie) le libellé est automatiquement construit sur le principe de la normalisation des libellés en cours. Cette case est sauvegardé entre deux utilisations de l'utilitaire. </text:p>
          </table:table-cell>
        </table:table-row>
        <table:table-row>
          <table:table-cell office:value-type="string" table:style-name="tablecell">
            <text:p text:style-name="tablealignleft">« Tiers »</text:p>
          </table:table-cell>
          <table:table-cell office:value-type="string" table:style-name="tablecell">
            <text:p text:style-name="tablealignleft">Liste des tiers (classe 40) disponible sur la base</text:p>
          </table:table-cell>
        </table:table-row>
        <table:table-row>
          <table:table-cell office:value-type="string" table:style-name="tablecell">
            <text:p text:style-name="tablealignleft">« Libellé »</text:p>
          </table:table-cell>
          <table:table-cell office:value-type="string" table:style-name="tablecell">
            <text:p text:style-name="tablealignleft">Celui-ci peut être construit automatiquement (en cochant la case « Construire automatiquement le libellé ») ou manuellement.</text:p>
          </table:table-cell>
        </table:table-row>
        <table:table-row>
          <table:table-cell office:value-type="string" table:style-name="tablecell">
            <text:p text:style-name="tablealignleft">« Poste »</text:p>
          </table:table-cell>
          <table:table-cell office:value-type="string" table:style-name="tablecell">
            <text:p text:style-name="tablealignleft">Ce tableau permet de choisir les comptes à imputer ainsi que le montant et les analytiques. ATTENTION : La sélection des comptes se fait de la manière suivante : <text:line-break/>- Clic dans la case concernée <text:line-break/>- Un écran s'ouvre contenant la liste des comptes ; On peut se déplacer pour sélectionner le compte. <text:line-break/> <text:span text:style-name="underline"><text:span text:style-name="Strong_20_Emphasis">La fermeture de l'écran se fait par double-clic sur le compte à sélectionner</text:span></text:span> </text:p>
          </table:table-cell>
        </table:table-row>
        <table:table-row>
          <table:table-cell office:value-type="string" table:style-name="tablecell">
            <text:p text:style-name="tablealignleft">« TVA » <text:line-break/>« Mode manuel »</text:p>
          </table:table-cell>
          <table:table-cell office:value-type="string" table:style-name="tablecell">
            <text:p text:style-name="tablealignleft">La case cocher permet d'affecter ou non un compte de TVA (classe 44). En bout de ligne on trouve une première case permettant de choisir le « Taux de TVA » à utiliser dans les calculs. La deuxième affiche automatiquement le montant. Au cas ou le montant ne serait pas exacte, il est possible de le remplir manuellement en cochant la case « mode manuel »</text:p>
          </table:table-cell>
        </table:table-row>
        <table:table-row>
          <table:table-cell office:value-type="string" table:style-name="tablecell">
            <text:p text:style-name="tablealignleft">« Payé »</text:p>
          </table:table-cell>
          <table:table-cell office:value-type="string" table:style-name="tablecell">
            <text:p text:style-name="tablealignleft">Permet de sélectionner ou non un compte de paiement (facture payé ou non).</text:p>
          </table:table-cell>
        </table:table-row>
        <table:table-row>
          <table:table-cell office:value-type="string" table:style-name="tablecell">
            <text:p text:style-name="tablealignleft">« Liste de bas d'écran »</text:p>
          </table:table-cell>
          <table:table-cell office:value-type="string" table:style-name="tablecell">
            <text:p text:style-name="tablealignleft">Les trois listes du bas de l'écran vous permettent de voir les lignes comptables qui seront générés. Il est possible de forcé le recalcule par le bouton « Rafraîchir ». Normalement ce n'est pas utile. Le premier écran vous indique aussi d'éventuel erreur.</text:p>
          </table:table-cell>
        </table:table-row>
        <table:table-row>
          <table:table-cell office:value-type="string" table:style-name="tablecell">
            <text:p text:style-name="tablealignleft">« Créer les lignes comptables »</text:p>
          </table:table-cell>
          <table:table-cell office:value-type="string" table:style-name="tablecell">
            <text:p text:style-name="tablealignleft">Lance la génération des lignes correspondantes.</text:p>
          </table:table-cell>
        </table:table-row>
      </table:table>
      <text:h text:style-name="Heading_20_3" text:outline-level="3"><text:bookmark-start text:name="__RefHeading___exemple_d_utilisation_8"/><text:bookmark-start text:name="exemple_d_utilisation"/>Exemple d'utilisation<text:bookmark-end text:name="__RefHeading___exemple_d_utilisation_8"/><text:bookmark-end text:name="exemple_d_utilisation"/></text:h>
      <text:h text:style-name="Heading_20_4" text:outline-level="4"><text:bookmark-start text:name="__RefHeading___cas_d_une_depense_avec_paiement_9"/><text:bookmark-start text:name="cas_d_une_depense_avec_paiement"/>Cas d'une dépense avec paiement<text:bookmark-end text:name="__RefHeading___cas_d_une_depense_avec_paiement_9"/><text:bookmark-end text:name="cas_d_une_depense_avec_paiement"/></text:h>
      <text:p text:style-name="Text_20_body"><draw:frame draw:style-name="media" draw:name="2" text:anchor-type="as-char" draw:z-index="2" svg:width="20.0025cm" style:rel-width="100%" svg:height="13.440833333333cm" style:rel-height="scale"><draw:image xlink:href="Pictures/14711d2cb6e786b4fea2a680bd0c2c82.jpg" xlink:type="simple" xlink:show="embed" xlink:actuate="onLoad"/></draw:frame></text:p>
      <text:h text:style-name="Heading_20_4" text:outline-level="4"><text:bookmark-start text:name="__RefHeading___cas_d_une_depense_sanspaiement_10"/><text:bookmark-start text:name="cas_d_une_depense_sanspaiement"/>Cas d'une dépense sanspaiement<text:bookmark-end text:name="__RefHeading___cas_d_une_depense_sanspaiement_10"/><text:bookmark-end text:name="cas_d_une_depense_sanspaiement"/></text:h>
      <text:p text:style-name="Text_20_body"><draw:frame draw:style-name="media" draw:name="3" text:anchor-type="as-char" draw:z-index="3" svg:width="20.0025cm" style:rel-width="100%" svg:height="13.440833333333cm" style:rel-height="scale"><draw:image xlink:href="Pictures/e4de2121eeadc33a5960a18b4fe7a7d0.jpg" xlink:type="simple" xlink:show="embed" xlink:actuate="onLoad"/></draw:frame></text:p>
      <text:h text:style-name="Heading_20_4" text:outline-level="4"><text:bookmark-start text:name="__RefHeading___case_de_depense_sans_tva_11"/><text:bookmark-start text:name="case_de_depense_sans_tva"/>Case de dépense sans TVA<text:bookmark-end text:name="__RefHeading___case_de_depense_sans_tva_11"/><text:bookmark-end text:name="case_de_depense_sans_tva"/></text:h>
      <text:p text:style-name="Text_20_body"><draw:frame draw:style-name="media" draw:name="4" text:anchor-type="as-char" draw:z-index="4" svg:width="20.0025cm" style:rel-width="100%" svg:height="13.440833333333cm" style:rel-height="scale"><draw:image xlink:href="Pictures/1be09458c13a31fd3324df4d14b243f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43:52</meta:creation-date>
    <dc:creator>Generated</dc:creator>
    <dc:date>2026-09-16T03::43:52</dc:date>
    <dc:language>en-US</dc:language>
    <meta:editing-cycles>1</meta:editing-cycles>
    <meta:editing-duration>PT0S</meta:editing-duration>
    <dc:title>clientlourd:compta:saisiedepensetiers</dc:title>
  </office:meta>
</office:document-meta>
</file>