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ef7c100b8c06c017ad6e3d2d6e3c97.jpg"/>
  <manifest:file-entry manifest:media-type="image/jpeg" manifest:full-path="Pictures/7a3a01fa148e4eb2d8912db6861208e8.jpg"/>
  <manifest:file-entry manifest:media-type="image/jpeg" manifest:full-path="Pictures/5c806ddaca34012a45e0927448274ae8.jpg"/>
  <manifest:file-entry manifest:media-type="image/jpeg" manifest:full-path="Pictures/341b8f994f8aa6cae4b6ba1b9ab85d4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ientlourd:compta:nouvelexercice"/><text:bookmark-start text:name="__RefHeading___creer_son_nouvel_exercice_1"/><text:bookmark-start text:name="creer_son_nouvel_exercice"/>Créer son nouvel exercice<text:bookmark-end text:name="__RefHeading___creer_son_nouvel_exercice_1"/><text:bookmark-end text:name="creer_son_nouvel_exercice"/></text:h>
      <text:p text:style-name="Text_20_body">Il est tout a fait possible de créer l'exercice suivant avant d'avoir cloturé le premier.</text:p>
      <text:p text:style-name="Text_20_body">Attention : il ne peut y avoir que 2 exercices successifs non cloturés !</text:p>
      <text:h text:style-name="Heading_20_2" text:outline-level="2"><text:bookmark-start text:name="__RefHeading___procedure_de_creation_2"/><text:bookmark-start text:name="procedure_de_creation"/>Procédure de création<text:bookmark-end text:name="__RefHeading___procedure_de_creation_2"/><text:bookmark-end text:name="procedure_de_creation"/></text:h>
      <text:p text:style-name="Text_20_body">Pour créer votre nouvel exercice, cliquez sur le menu Base puis “Nouvel Exercice”</text:p>
      <text:p text:style-name="Text_20_body"><draw:frame draw:style-name="media" draw:name="1.jpg Legend" text:anchor-type="as-char" draw:z-index="0" svg:width="8.2814583333333cm" style:rel-width="100%"><draw:text-box><text:p text:style-name="legendcenter"><draw:frame draw:style-name="media" draw:name="1.jpg" text:anchor-type="as-char" draw:z-index="0" svg:width="8.2814583333333cm" style:rel-width="100%" svg:height="8.3079166666667cm" style:rel-height="scale"><draw:image xlink:href="Pictures/48ef7c100b8c06c017ad6e3d2d6e3c97.jpg" xlink:type="simple" xlink:show="embed" xlink:actuate="onLoad"/></draw:frame>1.jpg</text:p></draw:text-box></draw:frame></text:p>
      <text:p text:style-name="Text_20_body">une fenetre s'ouvre.</text:p>
      <text:p text:style-name="Text_20_body">Si la fenetre est la suivante :</text:p>
      <text:p text:style-name="Text_20_body"><draw:frame draw:style-name="media" draw:name="2.jpg Legend" text:anchor-type="as-char" draw:z-index="0" svg:width="13.096875cm"><draw:text-box><text:p text:style-name="legendcenter"><draw:frame draw:style-name="media" draw:name="2.jpg" text:anchor-type="as-char" draw:z-index="1" svg:width="13.096875cm" svg:height="11.879791666667cm"><draw:image xlink:href="Pictures/7a3a01fa148e4eb2d8912db6861208e8.jpg" xlink:type="simple" xlink:show="embed" xlink:actuate="onLoad"/></draw:frame>2.jpg</text:p></draw:text-box></draw:frame></text:p>
      <text:p text:style-name="Text_20_body">Cela signifie que vous avez trop d'exercice non cloturés et que vous ne pouvez pas en ouvrir un autre. Dans ce cas, il faut cloturer l'exercice le plus ancien. Pour cela, cliquez sur “Annuler” et repportez vous à la procédure <text:a xlink:type="simple" xlink:href="https://wiki-logeas.fr/logeas/doku.php?id=clientlourd:compta:transversal:cloture" text:style-name="Internet_20_link" text:visited-style-name="Visited_20_Internet_20_Link">Clôture de l'exercice</text:a></text:p>
      <text:p text:style-name="Text_20_body">Si vous obtenez la fenetre suivante :</text:p>
      <text:p text:style-name="Text_20_body"><draw:frame draw:style-name="media" draw:name="3.jpg Legend" text:anchor-type="as-char" draw:z-index="0" svg:width="12.832291666667cm"><draw:text-box><text:p text:style-name="legendcenter"><draw:frame draw:style-name="media" draw:name="3.jpg" text:anchor-type="as-char" draw:z-index="2" svg:width="12.832291666667cm" svg:height="11.90625cm"><draw:image xlink:href="Pictures/5c806ddaca34012a45e0927448274ae8.jpg" xlink:type="simple" xlink:show="embed" xlink:actuate="onLoad"/></draw:frame>3.jpg</text:p></draw:text-box></draw:frame></text:p>
      <text:p text:style-name="Text_20_body">cela signifie que vous pouvez créer votre nouvel exercice. Cliquez alors sur “OK”. Une barre de chargement apparait. Laissez le logiciel terminer sa procédure de création. Losque c'est terminé, vous obtenuez le message suivant :</text:p>
      <text:p text:style-name="Text_20_body"><draw:frame draw:style-name="media" draw:name="3" text:anchor-type="as-char" draw:z-index="3" svg:width="7.1966666666667cm" style:rel-width="100%" svg:height="4.1010416666667cm" style:rel-height="scale"><draw:image xlink:href="Pictures/341b8f994f8aa6cae4b6ba1b9ab85d43.jpg" xlink:type="simple" xlink:show="embed" xlink:actuate="onLoad"/></draw:frame></text:p>
      <text:p text:style-name="Text_20_body">Cliquez sur OK</text:p>
      <text:p text:style-name="Text_20_body">Vous êtes alors automatiquement redirigé dans votre nouvel exercice.</text:p>
      <text:h text:style-name="Heading_20_2" text:outline-level="2"><text:bookmark-start text:name="__RefHeading___demarrer_son_nouvel_exercice_3"/><text:bookmark-start text:name="demarrer_son_nouvel_exercice"/>Démarrer son nouvel exercice<text:bookmark-end text:name="__RefHeading___demarrer_son_nouvel_exercice_3"/><text:bookmark-end text:name="demarrer_son_nouvel_exercice"/></text:h>
      <text:p text:style-name="Text_20_body">Si vous avez ouvert votre nouvel exercice alors que vous n'avez pas encore clos le précédent, ne tenez pas compte de la suite. Vous pouvez commencer vos saisies normalement. Vous reprendrez la suite de la procédure lorque vous aurez cloturé votre exercice antérieur.</text:p>
      <text:p text:style-name="Text_20_body">Si votre exercice antérieur est cloturé, il vous faut alors vérifier votre balance d'ouverture et affecter votre résultat.</text:p>
      <text:p text:style-name="Text_20_body">pour cela repportez vous aux procédures suivantes :</text:p>
      <text:list text:style-name="List_20_1" text:continue-numbering="false">
        <text:list-item>
          <text:p text:style-name="List_20_1_Content_First"> <text:a xlink:type="simple" xlink:href="https://wiki-logeas.fr/logeas/doku.php?id=version:web:comptabilite:anouveaux" text:style-name="Internet_20_link" text:visited-style-name="Visited_20_Internet_20_Link">reprise des “A nouveaux”</text:a></text:p>
        </text:list-item>
        <text:list-item>
          <text:p text:style-name="List_20_1_Content_Last"> <text:a xlink:type="simple" xlink:href="https://wiki-logeas.fr/logeas/doku.php?id=clientlourd:compta:transversal:resultat" text:style-name="Internet_20_link" text:visited-style-name="Visited_20_Internet_20_Link">affectation du résulta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5::09:49</meta:creation-date>
    <dc:creator>Generated</dc:creator>
    <dc:date>2026-08-17T15::09:49</dc:date>
    <dc:language>en-US</dc:language>
    <meta:editing-cycles>1</meta:editing-cycles>
    <meta:editing-duration>PT0S</meta:editing-duration>
    <dc:title>clientlourd:compta:nouvelexercice</dc:title>
  </office:meta>
</office:document-meta>
</file>