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clientlourd:compta:mutualisationgestioninterne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compta:utilitairemutualisation" text:style-name="Internet_20_link" text:visited-style-name="Visited_20_Internet_20_Link">L'utilitaire de mutualisation</text:a><text:line-break/><text:a xlink:type="simple" xlink:href="https://wiki-logeas.fr/logeas/doku.php?id=clientlourd:compta:transversal:mutualisation" text:style-name="Internet_20_link" text:visited-style-name="Visited_20_Internet_20_Link">Les généralités, concepts, principes des opérations et autres</text:a><text:line-break/><text:a xlink:type="simple" xlink:href="https://wiki-logeas.fr/logeas/doku.php?id=version:web:formation:c6" text:style-name="Internet_20_link" text:visited-style-name="Visited_20_Internet_20_Link">Participer à une formation "distanciel" sur le sujet</text:a>  </text:p>
          </table:table-cell>
        </table:table-row>
      </table:table>
      <text:h text:style-name="Heading_20_1" text:outline-level="1"><text:bookmark-start text:name="__RefHeading___implementation_dans_logeas_1"/><text:bookmark-start text:name="implementation_dans_logeas"/>Implémentation dans LoGeAs<text:bookmark-end text:name="__RefHeading___implementation_dans_logeas_1"/><text:bookmark-end text:name="implementation_dans_logeas"/></text:h>
      <text:p text:style-name="Text_20_body">L'objet de ce chapitre est de faire le point sur la « machinerie » mise en place dans LoGeAs pour la gestion de la mutualisation.
<text:span text:style-name="Strong_20_Emphasis">Ce chapitre s'adresse aux utilisateurs avancés, il n'est pas nécessaire d'en prendre connaissance pour utiliser les fonctionnalités</text:span></text:p>
      <text:h text:style-name="Heading_20_2" text:outline-level="2"><text:bookmark-start text:name="__RefHeading___champs_utilises_2"/><text:bookmark-start text:name="champs_utilises"/>Champs utilisés<text:bookmark-end text:name="__RefHeading___champs_utilises_2"/><text:bookmark-end text:name="champs_utilises"/></text:h>
      <text:p text:style-name="Text_20_body">Deux champs ont été ajoutés aux tables « Saisie » et « Ecriture »</text:p>
      <text:list text:style-name="List_20_1" text:continue-numbering="false">
        <text:list-item>
          <text:p text:style-name="List_20_1_Content_First"> Mutualisation de type « boolean » </text:p>
        </text:list-item>
        <text:list-item>
          <text:p text:style-name="List_20_1_Content_Last"> DateMutualisation de type « DateTime » </text:p>
        </text:list-item>
      </text:list>
      <text:p text:style-name="Text_20_body">Un autre champ a été ajouté sur la table « PlanSimple »</text:p>
      <text:list text:style-name="List_20_1" text:continue-numbering="false">
        <text:list-item>
          <text:p text:style-name="LastListParagraph_List_20_1_Content_First"> CompteLie de type String </text:p>
        </text:list-item>
      </text:list>
      <text:h text:style-name="Heading_20_2" text:outline-level="2"><text:bookmark-start text:name="__RefHeading___fonctionnement_de_ces_champs_3"/><text:bookmark-start text:name="fonctionnement_de_ces_champs"/>Fonctionnement de ces champs<text:bookmark-end text:name="__RefHeading___fonctionnement_de_ces_champs_3"/><text:bookmark-end text:name="fonctionnement_de_ces_champs"/></text:h>
      <text:h text:style-name="Heading_20_3" text:outline-level="3"><text:bookmark-start text:name="__RefHeading___table_saisie_4"/><text:bookmark-start text:name="table_saisie"/>Table « Saisie »<text:bookmark-end text:name="__RefHeading___table_saisie_4"/><text:bookmark-end text:name="table_saisie"/></text:h>
      <text:p text:style-name="Text_20_body">Seul le champ « Mutualisation » de la table « Saisie » est accessible par l'utilisateur via l'interface, il est à initialiser dès que la saisie sur le compte (classe 6 ou 7) concerne la mutualisation. Il n'est jamais initialisé par programme.</text:p>
      <text:p text:style-name="Text_20_body">Le champ « DateMutualisation » de la table « Saisie » est initialisé par l'utilitaire lors de la facturation avec une date et une heure, celle-ci constituant un numéro unique permettant de retrouver tous les éléments d'un même train de facturation :</text:p>
      <text:list text:style-name="List_20_1" text:continue-numbering="false">
        <text:list-item>
          <text:p text:style-name="List_20_1_Content_First"> pour marquer les écritures de classe 6 qui ont fait l'objet d'une Compensation / Facturation </text:p>
        </text:list-item>
        <text:list-item>
          <text:p text:style-name="List_20_1_Content_Last"> pour marquer les écritures de la multilignes des factures, y compris la pseudo-facture de l'association support. </text:p>
        </text:list-item>
      </text:list>
      <text:h text:style-name="Heading_20_3" text:outline-level="3"><text:bookmark-start text:name="__RefHeading___table_ecriture_5"/><text:bookmark-start text:name="table_ecriture"/>Table « Ecriture »<text:bookmark-end text:name="__RefHeading___table_ecriture_5"/><text:bookmark-end text:name="table_ecriture"/></text:h>
      <text:p text:style-name="Text_20_body">Lors de la génération, les deux champs sont recopiés dans la table « Ecriture »</text:p>
      <text:h text:style-name="Heading_20_3" text:outline-level="3"><text:bookmark-start text:name="__RefHeading___table_plansimple_6"/><text:bookmark-start text:name="table_plansimple"/>Table « PlanSimple »<text:bookmark-end text:name="__RefHeading___table_plansimple_6"/><text:bookmark-end text:name="table_plansimple"/></text:h>
      <text:p text:style-name="Text_20_body">Le champ « CompteLie » permet dans le cadre de la mutualisation de faire le lien entre un compte personnalisé et un autre compte. Il sert notamment à savoir à quel compte de charge se reportent les remboursements sur les comptes 79.</text:p>
      <text:p text:style-name="Text_20_body">Dans le cadre de la Mutualisation le champ « CompteLie » est initialisé par l'unité « FrxMutualisation » lors de la création d'un nouveau compte (Procedure AjouteSousCompte)</text:p>
      <text:h text:style-name="Heading_20_2" text:outline-level="2"><text:bookmark-start text:name="__RefHeading___le_fichier_bloquefile_de_mutualisation_7"/><text:bookmark-start text:name="le_fichier_bloquefile_de_mutualisation"/>Le fichier Bloquefile de «Mutualisation»<text:bookmark-end text:name="__RefHeading___le_fichier_bloquefile_de_mutualisation_7"/><text:bookmark-end text:name="le_fichier_bloquefile_de_mutualisation"/></text:h>
      <text:p text:style-name="Text_20_body">Ce fichier a vocation à centraliser toutes les informations liées à la Mutualisation, il est stocké dans la base utilisateu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Nom du bloc</text:span> </text:p>
          </table:table-cell>
          <table:table-cell office:value-type="string" table:style-name="tableheader">
            <text:p text:style-name="Table_20_Heading"><text:span text:style-name="Strong_20_Emphasis">Nom de la donnée</text:span> </text:p>
          </table:table-cell>
          <table:table-cell office:value-type="string" table:style-name="tableheader">
            <text:p text:style-name="Table_20_Heading"><text:span text:style-name="Strong_20_Emphasis">Type attendu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énéral </text:p>
          </table:table-cell>
          <table:table-cell office:value-type="string" table:style-name="tablecell">
            <text:p text:style-name="tablealignleft"> NbPartenaire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Nombre de partenaires, hors support </text:p>
          </table:table-cell>
        </table:table-row>
        <table:table-row>
          <table:table-cell office:value-type="string" table:style-name="tablecell">
            <text:p text:style-name="tablealignleft"> RacineMutualisatio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acine utilisée des comptes utilisés pour stocker les remboursements des partenaires (ici 79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cineCompteTiers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acine utilisée des comptes utilisés pour les écritures de tiers lors de la facturation (ici 456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cineMutualisationPivo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Idem pour l'association support (ici 5879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eTiersPivo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tiers en compensation de RacineMutualisationPivot (ici 584562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cineCompteFondRoulemen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acine utilisée des comptes utilisés pour l'enregistrement des avances (ici 1031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cineCompteFondRoulementPivo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Racine utilisée des comptes utilisés pour l'enregistrement des avances du Support(ici 1033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vot </text:p>
          </table:table-cell>
          <table:table-cell office:value-type="string" table:style-name="tablecell">
            <text:p text:style-name="tablealignleft"> CompteBanqu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banque de l'association support pour la mutualisation </text:p>
          </table:table-cell>
        </table:table-row>
        <table:table-row>
          <table:table-cell office:value-type="string" table:style-name="tablecell">
            <text:p text:style-name="tablealignleft"> CompteCaiss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banque de l'association support pour la mutualisati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ctionX<text:span text:style-name="sup">&lt;sup&gt;7</text:span>&lt;/sup&gt; </text:p>
          </table:table-cell>
          <table:table-cell office:value-type="string" table:style-name="tablecell">
            <text:p text:style-name="tablealignleft"> CompteBanqu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banque généralement utilisé par le partenaire pour les transferts avec le support </text:p>
          </table:table-cell>
        </table:table-row>
        <table:table-row>
          <table:table-cell office:value-type="string" table:style-name="tablecell">
            <text:p text:style-name="tablealignleft"> CompteTiers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tiers du partenaire dans la base du suppor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pteFondRoulemen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uméro du compte de « réserve » du partenaire dans la base du suppor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breg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om abrégé de l'association du partenair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om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om comple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urcentage </text:p>
          </table:table-cell>
          <table:table-cell office:value-type="string" table:style-name="tablecell">
            <text:p text:style-name="tablealignleft"> Double </text:p>
          </table:table-cell>
          <table:table-cell office:value-type="string" table:style-name="tablecell">
            <text:p text:style-name="tablealignleft"> Pourcentage de prise en charge de la mutualisation du partenair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ero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Numéro du partenair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eroFamill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Lien sur la table famille, la fiche pointée doit contenir les informations adresses, mail … Ce champ n'est pas utilisé pour la section 0, les informations étant prises dans base.in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rilleFacture </text:p>
          </table:table-cell>
          <table:table-cell office:value-type="string" table:style-name="tablecell">
            <text:p text:style-name="tablealignleft"> NbCol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Nombre de colonne affiché la dernière fois dans l'écran de facturation de l'assistant </text:p>
          </table:table-cell>
        </table:table-row>
        <table:table-row>
          <table:table-cell office:value-type="string" table:style-name="tablecell">
            <text:p text:style-name="tablealignleft"> ColWidthX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Largeur de la colonne à l'affichag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tat </text:p>
          </table:table-cell>
          <table:table-cell office:value-type="string" table:style-name="tablecell">
            <text:p text:style-name="tablealignleft"> Factur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om de l'état à utiliser pour la facturation </text:p>
          </table:table-cell>
        </table:table-row>
        <table:table-row>
          <table:table-cell office:value-type="string" table:style-name="tablecell">
            <text:p text:style-name="tablealignleft"> Etat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Nom de l'état à utiliser pour imprimer le tableau de facturation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a xlink:type="simple" xlink:href="https://wiki-logeas.fr/logeas/doku.php?id=certif:technique:listetable" text:style-name="Internet_20_link" text:visited-style-name="Visited_20_Internet_20_Link">Format des tables loge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3:25</meta:creation-date>
    <dc:creator>Generated</dc:creator>
    <dc:date>2026-09-16T00::43:25</dc:date>
    <dc:language>en-US</dc:language>
    <meta:editing-cycles>1</meta:editing-cycles>
    <meta:editing-duration>PT0S</meta:editing-duration>
    <dc:title>clientlourd:compta:mutualisationgestioninterne</dc:title>
  </office:meta>
</office:document-meta>
</file>