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176cac9eff5d43865bcef39e18fedd01.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cell">
            <text:p text:style-name="tablealignleft"><draw:frame draw:style-name="media" draw:name="0" text:anchor-type="as-char" draw:z-index="0" svg:width="1.0583333333333cm" svg:height="1.0583333333333cm"><draw:image xlink:href="Pictures/176cac9eff5d43865bcef39e18fedd01.jpg" xlink:type="simple" xlink:show="embed" xlink:actuate="onLoad"/></draw:frame> <text:span text:style-name="Strong_20_Emphasis"><text:bookmark text:name="clientlourd:compta:faq:pourquoicloture"/>Sujets connexes</text:span></text:p>
          </table:table-cell>
          <table:table-cell office:value-type="string" table:style-name="tablecell">
            <text:p text:style-name="tablealignleft"><text:a xlink:type="simple" xlink:href="https://wiki-logeas.fr/logeas/doku.php?id=clientlourd:compta:transversal:cerfa" text:style-name="Internet_20_link" text:visited-style-name="Visited_20_Internet_20_Link">Gestion des reçus fiscaux</text:a><text:line-break/><text:a xlink:type="simple" xlink:href="https://wiki-logeas.fr/logeas/doku.php?id=clientlourd:compta:recufiscalavance" text:style-name="Internet_20_link" text:visited-style-name="Visited_20_Internet_20_Link">L'écran de gestion avancée des reçus fiscaux</text:a><text:line-break/><text:a xlink:type="simple" xlink:href="https://wiki-logeas.fr/logeas/doku.php?id=version:web:formation:c8" text:style-name="Internet_20_link" text:visited-style-name="Visited_20_Internet_20_Link">Formation en distanciel C8 - Émission des reçus fiscaux avec LoGeAs</text:a>   </text:p>
          </table:table-cell>
        </table:table-row>
      </table:table>
      <text:h text:style-name="Heading_20_1" text:outline-level="1"><text:bookmark-start text:name="__RefHeading___pourquoi_faut-il_cloturer_la_base_avant_l_emission_de_recus_1"/><text:bookmark-start text:name="pourquoi_faut-il_cloturer_la_base_avant_l_emission_de_recus"/>Pourquoi faut-il clôturer la base avant l'émission de reçus ?<text:bookmark-end text:name="__RefHeading___pourquoi_faut-il_cloturer_la_base_avant_l_emission_de_recus_1"/><text:bookmark-end text:name="pourquoi_faut-il_cloturer_la_base_avant_l_emission_de_recus"/></text:h>
      <text:p text:style-name="Text_20_body">En fait il 'agit d'une obligation légale qui nous a été imposée lors de la première expertise de LoGeAs.
Lorsqu'un reçu fiscal est émis, on ne doit plus pouvoir modifier les opérations qui ont permis de l'établir.
C'est parfois un problème notamment en cas d'erreur, d'omission … mais c'est la loi…</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11::33:34</meta:creation-date>
    <dc:creator>Generated</dc:creator>
    <dc:date>2026-09-16T11::33:34</dc:date>
    <dc:language>en-US</dc:language>
    <meta:editing-cycles>1</meta:editing-cycles>
    <meta:editing-duration>PT0S</meta:editing-duration>
    <dc:title>clientlourd:compta:faq:pourquoicloture</dc:title>
  </office:meta>
</office:document-meta>
</file>