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76cac9eff5d43865bcef39e18fedd0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1.0583333333333cm" svg:height="1.0583333333333cm"><draw:image xlink:href="Pictures/176cac9eff5d43865bcef39e18fedd01.jpg" xlink:type="simple" xlink:show="embed" xlink:actuate="onLoad"/></draw:frame> <text:span text:style-name="Strong_20_Emphasis"><text:bookmark text:name="clientlourd:compta:faq"/>Sujets connexes</text:span></text:p>
          </table:table-cell>
          <table:table-cell office:value-type="string" table:style-name="tablecell">
            <text:p text:style-name="tablealignleft"><text:a xlink:type="simple" xlink:href="https://wiki-logeas.fr/logeas/doku.php?id=clientlourd:fichier:faq" text:style-name="Internet_20_link" text:visited-style-name="Visited_20_Internet_20_Link">Questions fréquentes sur les fonctions liées au fichier</text:a><text:line-break/><text:a xlink:type="simple" xlink:href="https://wiki-logeas.fr/logeas/doku.php?id=clientlourd:autres:faq" text:style-name="Internet_20_link" text:visited-style-name="Visited_20_Internet_20_Link">Questions fréquentes liées aux autres fonctions</text:a><text:line-break/><text:a xlink:type="simple" xlink:href="https://wiki-logeas.fr/logeas/doku.php?id=clientlourd:administrateur:faq" text:style-name="Internet_20_link" text:visited-style-name="Visited_20_Internet_20_Link">Questions fréquentes liées aux fonctions d'administration</text:a><text:line-break/><text:a xlink:type="simple" xlink:href="https://wiki-logeas.fr/logeas/doku.php?id=clientlourd:divers:faq" text:style-name="Internet_20_link" text:visited-style-name="Visited_20_Internet_20_Link">Questions fréquentes liées aux fonctions annexes</text:a></text:p>
          </table:table-cell>
        </table:table-row>
      </table:table>
      <text:p text:style-name="Text_20_body">  * <text:a xlink:type="simple" xlink:href="https://wiki-logeas.fr/logeas/doku.php?id=version:web:premierpas:forcerfermeture" text:style-name="Internet_20_link" text:visited-style-name="Visited_20_Internet_20_Link">Comment forcer la fermeture de LoGeAs lors d'un plantage ?</text:a></text:p>
      <text:h text:style-name="Heading_20_1" text:outline-level="1"><text:bookmark-start text:name="__RefHeading___questions_frequentes_liees_aux_fonctions_comptables_1"/><text:bookmark-start text:name="questions_frequentes_liees_aux_fonctions_comptables"/>Questions fréquentes liées aux fonctions comptables<text:bookmark-end text:name="__RefHeading___questions_frequentes_liees_aux_fonctions_comptables_1"/><text:bookmark-end text:name="questions_frequentes_liees_aux_fonctions_comptables"/></text:h>
      <text:h text:style-name="Heading_20_2" text:outline-level="2"><text:bookmark-start text:name="__RefHeading___saisies_comptables_2"/><text:bookmark-start text:name="saisies_comptables"/>Saisies comptables<text:bookmark-end text:name="__RefHeading___saisies_comptables_2"/><text:bookmark-end text:name="saisies_comptables"/></text:h>
      <text:list text:style-name="List_20_1" text:continue-numbering="false">
        <text:list-item>
          <text:p text:style-name="List_20_1_Content_First"> <text:a xlink:type="simple" xlink:href="https://wiki-logeas.fr/logeas/doku.php?id=clientlourd:compta:faq:comptenonvisible" text:style-name="Internet_20_link" text:visited-style-name="Visited_20_Internet_20_Link">Pourquoi certains comptes ne sont-ils pas visibles ?</text:a></text:p>
        </text:list-item>
        <text:list-item>
          <text:p text:style-name="List_20_1_Content"> <text:a xlink:type="simple" xlink:href="https://wiki-logeas.fr/logeas/doku.php?id=clientlourd:compta:faq:annulercheque" text:style-name="Internet_20_link" text:visited-style-name="Visited_20_Internet_20_Link">Comment saisir l'annulation d'un chèque par la banque ?</text:a></text:p>
        </text:list-item>
        <text:list-item>
          <text:p text:style-name="List_20_1_Content"> <text:a xlink:type="simple" xlink:href="https://wiki-logeas.fr/logeas/doku.php?id=clientlourd:compta:faq:choixcomptecomptable" text:style-name="Internet_20_link" text:visited-style-name="Visited_20_Internet_20_Link">Comment choisir un compte "comptable" lors d'une saisie</text:a></text:p>
        </text:list-item>
        <text:list-item>
          <text:p text:style-name="List_20_1_Content"> <text:a xlink:type="simple" xlink:href="https://wiki-logeas.fr/logeas/doku.php?id=clientlourd:compta:faq:numerotationdespieces" text:style-name="Internet_20_link" text:visited-style-name="Visited_20_Internet_20_Link">LoGeAs et la numérotation des pièces comptables</text:a></text:p>
        </text:list-item>
        <text:list-item>
          <text:p text:style-name="List_20_1_Content_Last"> <text:a xlink:type="simple" xlink:href="https://wiki-logeas.fr/logeas/doku.php?id=clientlourd:compta:saisiemultilignes#les_saisies_multi-lignes" text:style-name="Internet_20_link" text:visited-style-name="Visited_20_Internet_20_Link">Comment saisir une Multi-lignes OD débit - crédit ?</text:a></text:p>
        </text:list-item>
      </text:list>
      <text:h text:style-name="Heading_20_2" text:outline-level="2"><text:bookmark-start text:name="__RefHeading___ecritures_comptables_3"/><text:bookmark-start text:name="ecritures_comptables"/>Ecritures comptables<text:bookmark-end text:name="__RefHeading___ecritures_comptables_3"/><text:bookmark-end text:name="ecritures_comptables"/></text:h>
      <text:list text:style-name="List_20_1" text:continue-numbering="false">
        <text:list-item>
          <text:p text:style-name="List_20_1_Content_First"> <text:a xlink:type="simple" xlink:href="https://wiki-logeas.fr/logeas/doku.php?id=clientlourd:compta:journauxenengagement" text:style-name="Internet_20_link" text:visited-style-name="Visited_20_Internet_20_Link">Génération dans les journaux en comptabilité d'engagement</text:a></text:p>
        </text:list-item>
        <text:list-item>
          <text:p text:style-name="List_20_1_Content"> <text:a xlink:type="simple" xlink:href="https://wiki-logeas.fr/logeas/doku.php?id=compta:comptamode" text:style-name="Internet_20_link" text:visited-style-name="Visited_20_Internet_20_Link">Quels sont les différents modes de comptabilité ? (paiement/engagement)</text:a></text:p>
        </text:list-item>
        <text:list-item>
          <text:p text:style-name="List_20_1_Content"> <text:a xlink:type="simple" xlink:href="https://wiki-logeas.fr/logeas/doku.php?id=clientlourd:compta:transversal:activitefiscale" text:style-name="Internet_20_link" text:visited-style-name="Visited_20_Internet_20_Link">Comment gérer mes revenus patrimoniaux ?</text:a></text:p>
        </text:list-item>
        <text:list-item>
          <text:p text:style-name="List_20_1_Content_Last"> <text:a xlink:type="simple" xlink:href="https://wiki-logeas.fr/logeas/doku.php?id=clientlourd:compta:voyagesetdeplacements" text:style-name="Internet_20_link" text:visited-style-name="Visited_20_Internet_20_Link">Comment saisir les voyages et déplacements ?</text:a></text:p>
        </text:list-item>
      </text:list>
      <text:h text:style-name="Heading_20_2" text:outline-level="2"><text:bookmark-start text:name="__RefHeading___erreur_lors_de_la_generations_4"/><text:bookmark-start text:name="erreur_lors_de_la_generations"/>Erreur lors de la générations<text:bookmark-end text:name="__RefHeading___erreur_lors_de_la_generations_4"/><text:bookmark-end text:name="erreur_lors_de_la_generations"/></text:h>
      <text:list text:style-name="List_20_1" text:continue-numbering="false">
        <text:list-item>
          <text:p text:style-name="List_20_1_Content_First"> <text:a xlink:type="simple" xlink:href="https://wiki-logeas.fr/logeas/doku.php?id=clientlourd:compta:faq:anouveaunonequilibre" text:style-name="Internet_20_link" text:visited-style-name="Visited_20_Internet_20_Link">Erreur "A nouveaux non équilibrés"</text:a></text:p>
        </text:list-item>
        <text:list-item>
          <text:p text:style-name="List_20_1_Content_Last"> <text:a xlink:type="simple" xlink:href="https://wiki-logeas.fr/logeas/doku.php?id=compta:testgeneration" text:style-name="Internet_20_link" text:visited-style-name="Visited_20_Internet_20_Link">À quoi correspondent les messages d'erreurs ?</text:a></text:p>
        </text:list-item>
      </text:list>
      <text:h text:style-name="Heading_20_2" text:outline-level="2"><text:bookmark-start text:name="__RefHeading___plans_comptables_5"/><text:bookmark-start text:name="plans_comptables"/>Plans comptables<text:bookmark-end text:name="__RefHeading___plans_comptables_5"/><text:bookmark-end text:name="plans_comptables"/></text:h>
      <text:list text:style-name="List_20_1" text:continue-numbering="false">
        <text:list-item>
          <text:p text:style-name="List_20_1_Content_First"> <text:a xlink:type="simple" xlink:href="https://wiki-logeas.fr/logeas/doku.php?id=clientlourd:compta:faq:intitulecomptedouteux" text:style-name="Internet_20_link" text:visited-style-name="Visited_20_Internet_20_Link">Intitulé de comptes "douteux" ....</text:a></text:p>
        </text:list-item>
        <text:list-item>
          <text:p text:style-name="List_20_1_Content"> <text:a xlink:type="simple" xlink:href="https://wiki-logeas.fr/logeas/doku.php?id=version:web:faq:deuxcomptes" text:style-name="Internet_20_link" text:visited-style-name="Visited_20_Internet_20_Link">Comment faire quand j'ai 2 comptes bancaires ?</text:a></text:p>
        </text:list-item>
        <text:list-item>
          <text:p text:style-name="List_20_1_Content"> <text:a xlink:type="simple" xlink:href="https://wiki-logeas.fr/logeas/doku.php?id=version:web:faq:scindercompte" text:style-name="Internet_20_link" text:visited-style-name="Visited_20_Internet_20_Link">J’utilise déjà un compte bancaire mais je dois en créer un autre ?</text:a></text:p>
        </text:list-item>
        <text:list-item>
          <text:p text:style-name="List_20_1_Content"> <text:a xlink:type="simple" xlink:href="https://wiki-logeas.fr/logeas/doku.php?id=clientlourd:compta:lienplaninterneplanofficiel" text:style-name="Internet_20_link" text:visited-style-name="Visited_20_Internet_20_Link">Lien Plan interne à Plan Officiel</text:a></text:p>
        </text:list-item>
        <text:list-item>
          <text:p text:style-name="List_20_1_Content_Last"> <text:a xlink:type="simple" xlink:href="https://wiki-logeas.fr/logeas/doku.php?id=clientlourd:compta:lien_planofficielplaninterne" text:style-name="Internet_20_link" text:visited-style-name="Visited_20_Internet_20_Link">Lien Plan officiel à Plan interne</text:a></text:p>
        </text:list-item>
      </text:list>
      <text:h text:style-name="Heading_20_2" text:outline-level="2"><text:bookmark-start text:name="__RefHeading___recus_fiscaux_cerfa_6"/><text:bookmark-start text:name="recus_fiscaux_cerfa"/>Reçus fiscaux (cerfa)<text:bookmark-end text:name="__RefHeading___recus_fiscaux_cerfa_6"/><text:bookmark-end text:name="recus_fiscaux_cerfa"/></text:h>
      <text:list text:style-name="List_20_1" text:continue-numbering="false">
        <text:list-item>
          <text:p text:style-name="List_20_1_Content_First"> <text:a xlink:type="simple" xlink:href="https://wiki-logeas.fr/logeas/doku.php?id=clientlourd:compta:faq:naturedon" text:style-name="Internet_20_link" text:visited-style-name="Visited_20_Internet_20_Link">Nature de la forme du don en association 1905 ?</text:a></text:p>
        </text:list-item>
        <text:list-item>
          <text:p text:style-name="List_20_1_Content"> <text:a xlink:type="simple" xlink:href="https://wiki-logeas.fr/logeas/doku.php?id=clientlourd:compta:faq:pourquoicloture" text:style-name="Internet_20_link" text:visited-style-name="Visited_20_Internet_20_Link">Pourquoi faut-il clôturer la base avant l'émission de reçus ?</text:a></text:p>
        </text:list-item>
        <text:list-item>
          <text:p text:style-name="List_20_1_Content_Last"> <text:a xlink:type="simple" xlink:href="https://wiki-logeas.fr/logeas/doku.php?id=clientlourd:compta:transversal:cerfa" text:style-name="Internet_20_link" text:visited-style-name="Visited_20_Internet_20_Link">Comment éditer les reçus fiscaux ?</text:a></text:p>
        </text:list-item>
      </text:list>
      <text:h text:style-name="Heading_20_2" text:outline-level="2"><text:bookmark-start text:name="__RefHeading___cloture_nouvel_exercice_7"/><text:bookmark-start text:name="cloture_nouvel_exercice"/>Clôture &amp; Nouvel exercice<text:bookmark-end text:name="__RefHeading___cloture_nouvel_exercice_7"/><text:bookmark-end text:name="cloture_nouvel_exercice"/></text:h>
      <text:list text:style-name="List_20_1" text:continue-numbering="false">
        <text:list-item>
          <text:p text:style-name="List_20_1_Content_First"> <text:a xlink:type="simple" xlink:href="https://wiki-logeas.fr/logeas/doku.php?id=clientlourd:compta:faq:continuetebalance" text:style-name="Internet_20_link" text:visited-style-name="Visited_20_Internet_20_Link">Ma balance d'ouverture est différente de ma balance de clôture</text:a></text:p>
        </text:list-item>
        <text:list-item>
          <text:p text:style-name="List_20_1_Content"> <text:a xlink:type="simple" xlink:href="https://wiki-logeas.fr/logeas/doku.php?id=clientlourd:compta:transversal:cloture" text:style-name="Internet_20_link" text:visited-style-name="Visited_20_Internet_20_Link">Clôture EPUdF|Comment faire ma clôture ?</text:a></text:p>
        </text:list-item>
        <text:list-item>
          <text:p text:style-name="List_20_1_Content"> <text:a xlink:type="simple" xlink:href="https://stat-union.wiki.logeas.fr/doku.php?id=union:aveclogeas" text:style-name="Internet_20_link" text:visited-style-name="Visited_20_Internet_20_Link">Comment publier les comptes annuels ?</text:a></text:p>
        </text:list-item>
        <text:list-item>
          <text:p text:style-name="List_20_1_Content"> Saisie budget N+1</text:p>
        </text:list-item>
        <text:list-item>
          <text:p text:style-name="List_20_1_Content"> <text:a xlink:type="simple" xlink:href="https://wiki-logeas.fr/logeas/doku.php?id=clientlourd:compta:anouveaux" text:style-name="Internet_20_link" text:visited-style-name="Visited_20_Internet_20_Link">Mise à jour Balance d'ouverture</text:a></text:p>
        </text:list-item>
        <text:list-item>
          <text:p text:style-name="List_20_1_Content_Last"> <text:a xlink:type="simple" xlink:href="https://wiki-logeas.fr/logeas/doku.php?id=clientlourd:compta:transversal:resultat" text:style-name="Internet_20_link" text:visited-style-name="Visited_20_Internet_20_Link">Affectation de résultats</text:a></text:p>
        </text:list-item>
      </text:list>
      <text:h text:style-name="Heading_20_2" text:outline-level="2"><text:bookmark-start text:name="__RefHeading___autres_questions_8"/><text:bookmark-start text:name="autres_questions"/>Autres Questions<text:bookmark-end text:name="__RefHeading___autres_questions_8"/><text:bookmark-end text:name="autres_questions"/></text:h>
      <text:list text:style-name="List_20_1" text:continue-numbering="false">
        <text:list-item>
          <text:p text:style-name="LastListParagraph_List_20_1_Content_First"> Qu'est-ce que REGALE 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0::45:21</meta:creation-date>
    <dc:creator>Generated</dc:creator>
    <dc:date>2026-09-15T10::45:21</dc:date>
    <dc:language>en-US</dc:language>
    <meta:editing-cycles>1</meta:editing-cycles>
    <meta:editing-duration>PT0S</meta:editing-duration>
    <dc:title>clientlourd:compta:faq</dc:title>
  </office:meta>
</office:document-meta>
</file>