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2e6c9c9bcd1fdc51008e3e2fa472d3.jpg"/>
  <manifest:file-entry manifest:media-type="image/jpeg" manifest:full-path="Pictures/f657c4111b982b64c19dd88baa21c84a.jpg"/>
  <manifest:file-entry manifest:media-type="image/jpeg" manifest:full-path="Pictures/630de7bfb27c2c06b8e60cf391943fe7.jpg"/>
  <manifest:file-entry manifest:media-type="image/jpeg" manifest:full-path="Pictures/8620bbc5457eb854831ec2e9952d4ae1.jpg"/>
  <manifest:file-entry manifest:media-type="image/jpeg" manifest:full-path="Pictures/c5eb8da5cee57758f30dd47e3b3c236f.jpg"/>
  <manifest:file-entry manifest:media-type="image/jpeg" manifest:full-path="Pictures/284a9273d18a24f243c1c88a68efb9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enregistrementpaiement"/><text:bookmark-start text:name="__RefHeading___enregistrement_de_paiement_client_1"/><text:bookmark-start text:name="enregistrement_de_paiement_client"/>Enregistrement de paiement client<text:bookmark-end text:name="__RefHeading___enregistrement_de_paiement_client_1"/><text:bookmark-end text:name="enregistrement_de_paiement_client"/></text:h>
      <text:p text:style-name="Text_20_body">Cet utilitaire permet d'enregistrer, automatiquement, toutes les lignes relatives aux règlements des clients : enregistrement de la recette et enregistrement de la date de paiement dans la multiligne de facture.</text:p>
      <text:h text:style-name="Heading_20_2" text:outline-level="2"><text:bookmark-start text:name="__RefHeading___l_enregistrement_via_l_utilitaire_2"/><text:bookmark-start text:name="l_enregistrement_via_l_utilitaire"/>L'enregistrement via l'utilitaire<text:bookmark-end text:name="__RefHeading___l_enregistrement_via_l_utilitaire_2"/><text:bookmark-end text:name="l_enregistrement_via_l_utilitaire"/></text:h>
      <text:p text:style-name="Text_20_body">Pour cela suivez le chemin d'accès suivant : Utilitaires / Saisies comptables / Enregistrement paiement de facture client
<draw:frame draw:style-name="media" draw:name="0" text:anchor-type="as-char" draw:z-index="0" svg:width="52.916666666667cm" style:rel-width="100%" svg:height="10.768541666667cm" style:rel-height="scale"><draw:image xlink:href="Pictures/832e6c9c9bcd1fdc51008e3e2fa472d3.jpg" xlink:type="simple" xlink:show="embed" xlink:actuate="onLoad"/></draw:frame>
Une fenêtre s'ouvre :
<draw:frame draw:style-name="media" draw:name="1" text:anchor-type="as-char" draw:z-index="1" svg:width="37.7825cm" style:rel-width="100%" svg:height="23.01875cm" style:rel-height="scale"><draw:image xlink:href="Pictures/f657c4111b982b64c19dd88baa21c84a.jpg" xlink:type="simple" xlink:show="embed" xlink:actuate="onLoad"/></draw:frame>
Sélectionnez la ligne correspondant au règlement à enregistrer, saisissez la “date de l'opération”, c'est-à-dire la date à laquelle vous recevez l'argent. Puis cliquez sur “Enregistrer le paiement de cette facture”.</text:p>
      <text:p text:style-name="Text_20_body">Une nouvelle fenêtre s'ouvre :</text:p>
      <text:p text:style-name="Text_20_body"><draw:frame draw:style-name="mediacenter" draw:name="choixducomptedereference.jpg Legend" text:anchor-type="paragraph" draw:z-index="0" svg:width="8.3079166666667cm" style:rel-width="100%"><draw:text-box><text:p text:style-name="legendcenter"><draw:frame draw:style-name="mediacenter" draw:name="choixducomptedereference.jpg" text:anchor-type="paragraph" draw:z-index="2" svg:width="8.3079166666667cm" style:rel-width="100%" svg:height="6.6675cm" style:rel-height="scale"><draw:image xlink:href="Pictures/630de7bfb27c2c06b8e60cf391943fe7.jpg" xlink:type="simple" xlink:show="embed" xlink:actuate="onLoad"/></draw:frame>choixducomptedereference.jpg</text:p></draw:text-box></draw:frame></text:p>
      <text:p text:style-name="Text_20_body">Sélectionnez le “compte de référence”, c'est-à-dire le compte sur lequel vous déposerez ce règlement. Puis cliquez sur Ok</text:p>
      <text:p text:style-name="Text_20_body">Le règlement est enregistré. La ligne correspondant à la facture payée n'apparaît plus dans l'utilitaire.</text:p>
      <text:p text:style-name="Text_20_body"><draw:frame draw:style-name="mediacenter" draw:name="unefoislereglementenregistre.jpg Legend" text:anchor-type="paragraph" draw:z-index="0" svg:width="26.458333333333cm" style:rel-width="100%"><draw:text-box><text:p text:style-name="legendcenter"><draw:frame draw:style-name="mediacenter" draw:name="unefoislereglementenregistre.jpg" text:anchor-type="paragraph" draw:z-index="3" svg:width="26.458333333333cm" style:rel-width="100%" svg:height="16.245416666667cm" style:rel-height="scale"><draw:image xlink:href="Pictures/8620bbc5457eb854831ec2e9952d4ae1.jpg" xlink:type="simple" xlink:show="embed" xlink:actuate="onLoad"/></draw:frame>unefoislereglementenregistre.jpg</text:p></draw:text-box></draw:frame></text:p>
      <text:p text:style-name="Text_20_body">Vous pouvez maintenant continuer d'enregistrer d'autres règlements ou choisir de “fermer”.</text:p>
      <text:h text:style-name="Heading_20_2" text:outline-level="2"><text:bookmark-start text:name="__RefHeading___le_resultat_3"/><text:bookmark-start text:name="le_resultat"/>Le résultat<text:bookmark-end text:name="__RefHeading___le_resultat_3"/><text:bookmark-end text:name="le_resultat"/></text:h>
      <text:p text:style-name="Text_20_body">Une fois que vous avez enregistré les paiements via cet utilitaire, vous pouvez constater que LoGeAs a automatiquement créé les écritures correspondantes :</text:p>
      <text:list text:style-name="List_20_1" text:continue-numbering="false">
        <text:list-item>
          <text:p text:style-name="LastListParagraph_List_20_1_Content_First"> dans l'écran Multilignes : dans la multiligne correspondant à la facture qui vient d'être enregistrée comme payée, la date de paiement a été ajoutée ;</text:p>
        </text:list-item>
      </text:list>
      <text:p text:style-name="Text_20_body"><draw:frame draw:style-name="mediacenter" draw:name="datedepaimentdansmultiligne.jpg Legend" text:anchor-type="paragraph" draw:z-index="0" svg:width="23.8125cm" style:rel-width="100%"><draw:text-box><text:p text:style-name="legendcenter"><draw:frame draw:style-name="mediacenter" draw:name="datedepaimentdansmultiligne.jpg" text:anchor-type="paragraph" draw:z-index="4" svg:width="23.8125cm" style:rel-width="100%" svg:height="5.6091666666667cm" style:rel-height="scale"><draw:image xlink:href="Pictures/c5eb8da5cee57758f30dd47e3b3c236f.jpg" xlink:type="simple" xlink:show="embed" xlink:actuate="onLoad"/></draw:frame>datedepaimentdansmultiligne.jpg</text:p></draw:text-box></draw:frame></text:p>
      <text:list text:style-name="List_20_1" text:continue-numbering="false">
        <text:list-item>
          <text:p text:style-name="LastListParagraph_List_20_1_Content_First"> dans l'écran Recette : la recette correspondant au règlement de la facture a été enregistée (son intitullé reprend le numéro de la facture en question, le nom du client ainsi que la mention “paiement”)</text:p>
        </text:list-item>
      </text:list>
      <text:p text:style-name="Text_20_body"><draw:frame draw:style-name="mediacenter" draw:name="enregistrementrecette.jpg Legend" text:anchor-type="paragraph" draw:z-index="0" svg:width="20.425833333333cm" style:rel-width="100%"><draw:text-box><text:p text:style-name="legendcenter"><draw:frame draw:style-name="mediacenter" draw:name="enregistrementrecette.jpg" text:anchor-type="paragraph" draw:z-index="5" svg:width="20.425833333333cm" style:rel-width="100%" svg:height="13.917083333333cm" style:rel-height="scale"><draw:image xlink:href="Pictures/284a9273d18a24f243c1c88a68efb95f.jpg" xlink:type="simple" xlink:show="embed" xlink:actuate="onLoad"/></draw:frame>enregistrementrecett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38:51</meta:creation-date>
    <dc:creator>Generated</dc:creator>
    <dc:date>2026-09-16T08::38:51</dc:date>
    <dc:language>en-US</dc:language>
    <meta:editing-cycles>1</meta:editing-cycles>
    <meta:editing-duration>PT0S</meta:editing-duration>
    <dc:title>clientlourd:compta:enregistrementpaiement</dc:title>
  </office:meta>
</office:document-meta>
</file>