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f6a42588495ba96d3ce88f28f57ebf.png"/>
  <manifest:file-entry manifest:media-type="image/png" manifest:full-path="Pictures/d9168d30dc958a9e3bbd9c93577bc0ae.png"/>
  <manifest:file-entry manifest:media-type="image/png" manifest:full-path="Pictures/a732882ea2aec8e6a4d11ec4a81041bc.png"/>
  <manifest:file-entry manifest:media-type="image/png" manifest:full-path="Pictures/05dd92761a38ee8824569593096e49a8.png"/>
  <manifest:file-entry manifest:media-type="image/png" manifest:full-path="Pictures/93e4285e210ed2a86010a81006022b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effacercompte"/><text:bookmark-start text:name="__RefHeading___effacer_un_sous-compte_1"/><text:bookmark-start text:name="effacer_un_sous-compte"/>Effacer un sous-compte<text:bookmark-end text:name="__RefHeading___effacer_un_sous-compte_1"/><text:bookmark-end text:name="effacer_un_sous-compte"/></text:h>
      <text:p text:style-name="Text_20_body">Si le compte père (ici le 6231) a plusieurs sous-comptes, il faudra effacer ceux-ci un à un :</text:p>
      <text:p text:style-name="Text_20_body"><draw:frame draw:style-name="media" draw:name="0" text:anchor-type="as-char" draw:z-index="0" svg:width="35.110208333333cm" style:rel-width="100%" svg:height="17.092083333333cm" style:rel-height="scale"><draw:image xlink:href="Pictures/2bf6a42588495ba96d3ce88f28f57ebf.png" xlink:type="simple" xlink:show="embed" xlink:actuate="onLoad"/></draw:frame></text:p>
      <text:p text:style-name="Text_20_body">A chaque effacement, il vous faudra suivre plusieurs étapes :</text:p>
      <text:p text:style-name="Text_20_body"><draw:frame draw:style-name="media" draw:name="1" text:anchor-type="as-char" draw:z-index="1" svg:width="10.583333333333cm" svg:height="8.0187317251462cm"><draw:image xlink:href="Pictures/d9168d30dc958a9e3bbd9c93577bc0ae.png" xlink:type="simple" xlink:show="embed" xlink:actuate="onLoad"/></draw:frame></text:p>
      <text:p text:style-name="Text_20_body">Le logiciel vous demandera sur quel compte vous souhaitez affecter les saisies liées à celui que vous êtes entrain de supprimer.<text:line-break/>
<text:span text:style-name="Strong_20_Emphasis">Décochez la case “Ne pas remplacer ce compte mais l'effacer”</text:span></text:p>
      <text:p text:style-name="Text_20_body">Il vous faudra, pour les 2 premiers sous-comptes, choisir l'un de ses “frère” (si je peux m'exprimer ainsi)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uppression 62310003 à regrouper dans le 62310001<text:line-break/>Suppression 62310002 à regrouper dans le 62310001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0.583333333333cm" svg:height="8.1599373156342cm"><draw:image xlink:href="Pictures/a732882ea2aec8e6a4d11ec4a81041bc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Suppression 62310001 à regrouper dans le compte père 6231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0.583333333333cm" svg:height="8.1000931098696cm"><draw:image xlink:href="Pictures/05dd92761a38ee8824569593096e49a8.png" xlink:type="simple" xlink:show="embed" xlink:actuate="onLoad"/></draw:frame></text:p>
          </table:table-cell>
        </table:table-row>
      </table:table>
      <text:p text:style-name="Text_20_body">Si le compte père réapparait dans la liste des comptes :<text:line-break/>
<draw:frame draw:style-name="media" draw:name="4" text:anchor-type="as-char" draw:z-index="4" svg:width="25.955625cm" style:rel-width="100%" svg:height="0.97895833333333cm" style:rel-height="scale"><draw:image xlink:href="Pictures/93e4285e210ed2a86010a81006022b7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32:34</meta:creation-date>
    <dc:creator>Generated</dc:creator>
    <dc:date>2026-09-16T18::32:34</dc:date>
    <dc:language>en-US</dc:language>
    <meta:editing-cycles>1</meta:editing-cycles>
    <meta:editing-duration>PT0S</meta:editing-duration>
    <dc:title>clientlourd:compta:effacercompte</dc:title>
  </office:meta>
</office:document-meta>
</file>