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76cac9eff5d43865bcef39e18fedd0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cell">
            <text:p text:style-name="tablealignleft"><draw:frame draw:style-name="media" draw:name="0" text:anchor-type="as-char" draw:z-index="0" svg:width="1.0583333333333cm" svg:height="1.0583333333333cm"><draw:image xlink:href="Pictures/176cac9eff5d43865bcef39e18fedd01.jpg" xlink:type="simple" xlink:show="embed" xlink:actuate="onLoad"/></draw:frame> <text:span text:style-name="Strong_20_Emphasis"><text:bookmark text:name="clientlourd:autres:video"/>Sujets connexes</text:span></text:p>
          </table:table-cell>
          <table:table-cell office:value-type="string" table:style-name="tablecell">
            <text:p text:style-name="tablealignleft"><text:a xlink:type="simple" xlink:href="https://wiki-logeas.fr/logeas/doku.php?id=clientlourd:fichier:video" text:style-name="Internet_20_link" text:visited-style-name="Visited_20_Internet_20_Link">LoGeAs Fichier en vidéo</text:a><text:line-break/><text:a xlink:type="simple" xlink:href="https://wiki-logeas.fr/logeas/doku.php?id=clientlourd:compta:video" text:style-name="Internet_20_link" text:visited-style-name="Visited_20_Internet_20_Link">Vidéo sur LoGeAs comptabilité</text:a><text:line-break/><text:a xlink:type="simple" xlink:href="https://wiki-logeas.fr/logeas/doku.php?id=clientlourd:administration:video" text:style-name="Internet_20_link" text:visited-style-name="Visited_20_Internet_20_Link">Video sur l'administration du logiciel</text:a><text:line-break/><text:a xlink:type="simple" xlink:href="https://wiki-logeas.fr/logeas/doku.php?id=clientlourd:divers:video" text:style-name="Internet_20_link" text:visited-style-name="Visited_20_Internet_20_Link">Vidéo diverses</text:a></text:p>
          </table:table-cell>
        </table:table-row>
      </table:table>
      <text:h text:style-name="Heading_20_1" text:outline-level="1"><text:bookmark-start text:name="__RefHeading___video_sur_autres_ecrans_1"/><text:bookmark-start text:name="video_sur_autres_ecrans"/>Vidéo sur autres écrans<text:bookmark-end text:name="__RefHeading___video_sur_autres_ecrans_1"/><text:bookmark-end text:name="video_sur_autres_ecrans"/></text:h>
      <text:h text:style-name="Heading_20_2" text:outline-level="2"><text:bookmark-start text:name="__RefHeading___les_etats_2"/><text:bookmark-start text:name="les_etats"/>Les états<text:bookmark-end text:name="__RefHeading___les_etats_2"/><text:bookmark-end text:name="les_etats"/></text:h>
      <text:list text:style-name="List_20_1" text:continue-numbering="false">
        <text:list-item>
          <text:p text:style-name="LastListParagraph_List_20_1_Content_First"> <text:a xlink:type="simple" xlink:href="https://wiki-logeas.fr/logeas/doku.php?id=video:filtretat" text:style-name="Internet_20_link" text:visited-style-name="Visited_20_Internet_20_Link">Filtrer un état</text:a></text:p>
        </text:list-item>
      </text:list>
      <text:h text:style-name="Heading_20_2" text:outline-level="2"><text:bookmark-start text:name="__RefHeading___gestion_des_grilles_3"/><text:bookmark-start text:name="gestion_des_grilles"/>Gestion des grilles<text:bookmark-end text:name="__RefHeading___gestion_des_grilles_3"/><text:bookmark-end text:name="gestion_des_grilles"/></text:h>
      <text:list text:style-name="List_20_1" text:continue-numbering="false">
        <text:list-item>
          <text:p text:style-name="List_20_1_Content_First"> <text:a xlink:type="simple" xlink:href="https://wiki-logeas.fr/logeas/doku.php?id=video:grille:recherche" text:style-name="Internet_20_link" text:visited-style-name="Visited_20_Internet_20_Link">Grille : Ajouter un champ de recherche</text:a></text:p>
        </text:list-item>
        <text:list-item>
          <text:p text:style-name="List_20_1_Content"> <text:a xlink:type="simple" xlink:href="https://wiki-logeas.fr/logeas/doku.php?id=video:grille:filtre" text:style-name="Internet_20_link" text:visited-style-name="Visited_20_Internet_20_Link">Grille : Filtrer/Rechercher dans la grille par des critères</text:a></text:p>
        </text:list-item>
        <text:list-item>
          <text:p text:style-name="List_20_1_Content"> <text:a xlink:type="simple" xlink:href="https://wiki-logeas.fr/logeas/doku.php?id=video:grille:filtrenaissance" text:style-name="Internet_20_link" text:visited-style-name="Visited_20_Internet_20_Link">Grille : Filtrer par la date de naissance</text:a></text:p>
        </text:list-item>
        <text:list-item>
          <text:p text:style-name="List_20_1_Content"> <text:a xlink:type="simple" xlink:href="https://wiki-logeas.fr/logeas/doku.php?id=video:grille:gerercolonne" text:style-name="Internet_20_link" text:visited-style-name="Visited_20_Internet_20_Link">Grille : Gérer les colonnes</text:a></text:p>
        </text:list-item>
        <text:list-item>
          <text:p text:style-name="List_20_1_Content_Last"> <text:a xlink:type="simple" xlink:href="https://wiki-logeas.fr/logeas/doku.php?id=video:grille:trier" text:style-name="Internet_20_link" text:visited-style-name="Visited_20_Internet_20_Link">Grille : La trie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2::36:56</meta:creation-date>
    <dc:creator>Generated</dc:creator>
    <dc:date>2026-09-16T02::36:56</dc:date>
    <dc:language>en-US</dc:language>
    <meta:editing-cycles>1</meta:editing-cycles>
    <meta:editing-duration>PT0S</meta:editing-duration>
    <dc:title>clientlourd:autres:video</dc:title>
  </office:meta>
</office:document-meta>
</file>