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  <manifest:file-entry manifest:media-type="image/jpeg" manifest:full-path="Pictures/afd569131fa520c68da80b0c19f41a64.jpg"/>
  <manifest:file-entry manifest:media-type="image/jpeg" manifest:full-path="Pictures/35292ec2ba1fe9856e86b536516d5c7d.jpg"/>
  <manifest:file-entry manifest:media-type="image/jpeg" manifest:full-path="Pictures/086f89b2e744d907aef37bf6109985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clientlourd:autres:tableau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fichier:gestiondesgrilles" text:style-name="Internet_20_link" text:visited-style-name="Visited_20_Internet_20_Link">La gestion des grilles dans LoGeAs</text:a><text:line-break/><text:a xlink:type="simple" xlink:href="https://wiki-logeas.fr/logeas/doku.php?id=version:web:menu:tableau:fonctionlogeas" text:style-name="Internet_20_link" text:visited-style-name="Visited_20_Internet_20_Link">Les fonctions d’accès aux données de LoGeAs</text:a> \\<text:a xlink:type="simple" xlink:href="https://wiki-logeas.fr/logeas/doku.php?id=version:web:menu:tableau:fonctiontableur" text:style-name="Internet_20_link" text:visited-style-name="Visited_20_Internet_20_Link">Les fonctions "classiques" d'un tableur</text:a></text:p>
          </table:table-cell>
        </table:table-row>
      </table:table>
      <text:h text:style-name="Heading_20_1" text:outline-level="1"><text:bookmark-start text:name="__RefHeading___le_module_tableau_1"/><text:bookmark-start text:name="le_module_tableau"/>Le module "Tableau"<text:bookmark-end text:name="__RefHeading___le_module_tableau_1"/><text:bookmark-end text:name="le_module_tableau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Fonction en cours de mise en place et amenée à évoluer, le mode tableau permet d'éviter l'export de données vers un tableur extérieur pour y faire des calculs complémentaires.<text:line-break/>
Cet outil reprend les principales fonctionnalités d'un tableur, en y ajoutant l'accès direct et interactif aux données comptables contenues dans LoGeAs.<text:line-break/>
<text:span text:style-name="Strong_20_Emphasis">Pour son usage courant, nous vous invitons à vous reporter à un cours sur Calc ou Excel</text:span></text:p>
      <text:p text:style-name="Text_20_body">Vous pourrez y utiliser deux types de fonctions :</text:p>
      <text:list text:style-name="List_20_1" text:continue-numbering="false">
        <text:list-item>
          <text:p text:style-name="List_20_1_Content_First"> les fonctions de calcul, de mise en page … d'un tableur (<text:a xlink:type="simple" xlink:href="https://wiki-logeas.fr/logeas/doku.php?id=version:web:menu:tableau:fonctiontableur" text:style-name="Internet_20_link" text:visited-style-name="Visited_20_Internet_20_Link">voir ici</text:a>) </text:p>
        </text:list-item>
        <text:list-item>
          <text:p text:style-name="List_20_1_Content_Last"> des fonctions spécifiques (<text:a xlink:type="simple" xlink:href="https://wiki-logeas.fr/logeas/doku.php?id=version:web:menu:tableau:fonctionlogeas" text:style-name="Internet_20_link" text:visited-style-name="Visited_20_Internet_20_Link">voir ici</text:a>) pour accéder à vos données LoGeAs</text:p>
        </text:list-item>
      </text:list>
      <text:h text:style-name="Heading_20_2" text:outline-level="2"><text:bookmark-start text:name="__RefHeading___les_menus_de_l_ecran_tableau_3"/><text:bookmark-start text:name="les_menus_de_l_ecran_tableau"/>Les menus de l'écran "Tableau"<text:bookmark-end text:name="__RefHeading___les_menus_de_l_ecran_tableau_3"/><text:bookmark-end text:name="les_menus_de_l_ecran_tableau"/></text:h>
      <text:h text:style-name="Heading_20_3" text:outline-level="3"><text:bookmark-start text:name="__RefHeading___edition_nouveau_4"/><text:bookmark-start text:name="edition_nouveau"/>"Edition\Nouveau"<text:bookmark-end text:name="__RefHeading___edition_nouveau_4"/><text:bookmark-end text:name="edition_nouveau"/></text:h>
      <text:p text:style-name="Text_20_body">Charge une nouvelle grille vierge.</text:p>
      <text:h text:style-name="Heading_20_3" text:outline-level="3"><text:bookmark-start text:name="__RefHeading___edition_charger_5"/><text:bookmark-start text:name="edition_charger"/>"Edition\Charger"<text:bookmark-end text:name="__RefHeading___edition_charger_5"/><text:bookmark-end text:name="edition_charger"/></text:h>
      <text:p text:style-name="Text_20_body">Charge depuis diverses sources un tableau préalablement enregistré
Un écran s'ouvre qui permet de choisir entre 3 types de sources 
<draw:frame draw:style-name="media" draw:name="1" text:anchor-type="as-char" draw:z-index="1" svg:width="5.2916666666667cm" style:rel-width="100%" svg:height="3.8588025022341cm" style:rel-height="scale"><draw:image xlink:href="Pictures/afd569131fa520c68da80b0c19f41a64.jpg" xlink:type="simple" xlink:show="embed" xlink:actuate="onLoad"/></draw:frame></text:p>
      <text:list text:style-name="Numbering_20_1" text:continue-numbering="false">
        <text:list-item>
          <text:p text:style-name="Numbering_20_1_Content_First"> Dans la base de données, <text:span text:style-name="Strong_20_Emphasis">l'espace commun à tous les utilisateurs</text:span> (cet espace permet que les fichiers soient accessibles à tous les utilisateurs qui s'y connectent). Attention à la gestion des droits. LoGeAs ne gère pas les droits sur les tableaux partagés.</text:p>
        </text:list-item>
        <text:list-item>
          <text:p text:style-name="Numbering_20_1_Content"> Dans la base de données, <text:span text:style-name="Strong_20_Emphasis">Sur mon espace personnel</text:span> (espace auquel vous seul avez accès)</text:p>
        </text:list-item>
        <text:list-item>
          <text:p text:style-name="Numbering_20_1_Content_Last"> Depuis le disque de votre ordinateur. Il peut aussi s'agir de fichiers issus d'Excel ou de Calc que notre outil peut relire</text:p>
        </text:list-item>
      </text:list>
      <text:h text:style-name="Heading_20_3" text:outline-level="3"><text:bookmark-start text:name="__RefHeading___edition_enregistrer_6"/><text:bookmark-start text:name="edition_enregistrer"/>"Edition\Enregistrer"<text:bookmark-end text:name="__RefHeading___edition_enregistrer_6"/><text:bookmark-end text:name="edition_enregistrer"/></text:h>
      <text:p text:style-name="Text_20_body">Enregistre le document courant dans son “dossier” d'origine ; s'il s'agit d'un nouveau document, la main est passée à “Enregistrer sous”</text:p>
      <text:h text:style-name="Heading_20_3" text:outline-level="3"><text:bookmark-start text:name="__RefHeading___edition_enregistrer_sous_7"/><text:bookmark-start text:name="edition_enregistrer_sous"/>"Edition\Enregistrer sous"<text:bookmark-end text:name="__RefHeading___edition_enregistrer_sous_7"/><text:bookmark-end text:name="edition_enregistrer_sous"/></text:h>
      <text:p text:style-name="Text_20_body">Pendant le chargement, ce menu vous permet d'enregistrer une copie du document courant selon une des trois possiibilités décrites plus haut.</text:p>
      <text:h text:style-name="Heading_20_3" text:outline-level="3"><text:bookmark-start text:name="__RefHeading___edition_afficher_les_formules_8"/><text:bookmark-start text:name="edition_afficher_les_formules"/>"Edition\Afficher les formules"<text:bookmark-end text:name="__RefHeading___edition_afficher_les_formules_8"/><text:bookmark-end text:name="edition_afficher_les_formules"/></text:h>
      <text:p text:style-name="Text_20_body">Permet de basculer entre deux modes d'affichage<text:line-break/>
<draw:frame draw:style-name="media" draw:name="2" text:anchor-type="as-char" draw:z-index="2" svg:width="15.875cm" svg:height="8.4729662698413cm"><draw:image xlink:href="Pictures/35292ec2ba1fe9856e86b536516d5c7d.jpg" xlink:type="simple" xlink:show="embed" xlink:actuate="onLoad"/></draw:frame><text:span text:style-name="Strong_20_Emphasis">&lt;→</text:span> <draw:frame draw:style-name="media" draw:name="3" text:anchor-type="as-char" draw:z-index="3" svg:width="15.875cm" svg:height="8.4709127382146cm"><draw:image xlink:href="Pictures/086f89b2e744d907aef37bf610998513.jpg" xlink:type="simple" xlink:show="embed" xlink:actuate="onLoad"/></draw:frame></text:p>
      <text:h text:style-name="Heading_20_3" text:outline-level="3"><text:bookmark-start text:name="__RefHeading___edition_documentation_9"/><text:bookmark-start text:name="edition_documentation"/>"Edition\Documentation"<text:bookmark-end text:name="__RefHeading___edition_documentation_9"/><text:bookmark-end text:name="edition_documentation"/></text:h>
      <text:p text:style-name="Text_20_body">Permet d'accéder à cette documentation. Une documentation de l'éditeur dont nous utilisons le composant est disponible, en anglais, à l'adresse <text:a xlink:type="simple" xlink:href="https://documentation.devexpress.com/WindowsForms/12063/Controls-and-Libraries/Spreadsheet" text:style-name="Internet_20_link" text:visited-style-name="Visited_20_Internet_20_Link">https://documentation.devexpress.com/WindowsForms/12063/Controls-and-Libraries/Spreadsheet</text:a></text:p>
      <text:h text:style-name="Heading_20_3" text:outline-level="3"><text:bookmark-start text:name="__RefHeading___action_recalcul_la_feuille_10"/><text:bookmark-start text:name="action_recalcul_la_feuille"/>"Action\Recalcul la feuille"<text:bookmark-end text:name="__RefHeading___action_recalcul_la_feuille_10"/><text:bookmark-end text:name="action_recalcul_la_feuille"/></text:h>
      <text:p text:style-name="Text_20_body">Force le recacul de la page (normalement pas utile)</text:p>
      <text:h text:style-name="Heading_20_3" text:outline-level="3"><text:bookmark-start text:name="__RefHeading___action_definition_de_la_zone_de_selection_comme_zone_d_impression_11"/><text:bookmark-start text:name="action_definition_de_la_zone_de_selection_comme_zone_d_impression"/>"Action\Définition de la zone de sélection comme zone d'impression"<text:bookmark-end text:name="__RefHeading___action_definition_de_la_zone_de_selection_comme_zone_d_impression_11"/><text:bookmark-end text:name="action_definition_de_la_zone_de_selection_comme_zone_d_impression"/></text:h>
      <text:p text:style-name="Text_20_body">Permet de délimiter une partie de la page pour préparer l'impression</text:p>
      <text:h text:style-name="Heading_20_3" text:outline-level="3"><text:bookmark-start text:name="__RefHeading___action_format_des_pages_a_l_impression_12"/><text:bookmark-start text:name="action_format_des_pages_a_l_impression"/>"Action\Format des pages à l'impression"<text:bookmark-end text:name="__RefHeading___action_format_des_pages_a_l_impression_12"/><text:bookmark-end text:name="action_format_des_pages_a_l_impression"/></text:h>
      <text:p text:style-name="Text_20_body">Paramétrage de la page, des bases de pages … pour l'impression</text:p>
      <text:h text:style-name="Heading_20_3" text:outline-level="3"><text:bookmark-start text:name="__RefHeading___action_pre-visualisation_de_l_impression_13"/><text:bookmark-start text:name="action_pre-visualisation_de_l_impression"/>"Action\Pré-visualisation de l'impression"<text:bookmark-end text:name="__RefHeading___action_pre-visualisation_de_l_impression_13"/><text:bookmark-end text:name="action_pre-visualisation_de_l_impression"/></text:h>
      <text:p text:style-name="Text_20_body">Aperçu avant impression</text:p>
      <text:h text:style-name="Heading_20_3" text:outline-level="3"><text:bookmark-start text:name="__RefHeading___action_imprimer_14"/><text:bookmark-start text:name="action_imprimer"/>"Action\Imprimer"<text:bookmark-end text:name="__RefHeading___action_imprimer_14"/><text:bookmark-end text:name="action_imprimer"/></text:h>
      <text:p text:style-name="Text_20_body">Impression</text:p>
      <text:h text:style-name="Heading_20_2" text:outline-level="2"><text:bookmark-start text:name="__RefHeading___en_savoir_plus_15"/><text:bookmark-start text:name="en_savoir_plus"/>En Savoir plus<text:bookmark-end text:name="__RefHeading___en_savoir_plus_15"/><text:bookmark-end text:name="en_savoir_plus"/></text:h>
      <text:list text:style-name="List_20_1" text:continue-numbering="false">
        <text:list-item>
          <text:p text:style-name="List_20_1_Content_First"> <text:a xlink:type="simple" xlink:href="https://wiki-logeas.fr/logeas/doku.php?id=version:web:menu:tableau:fonctionlogeas" text:style-name="Internet_20_link" text:visited-style-name="Visited_20_Internet_20_Link">Les fonctions d’accès aux données de LoGeAs</text:a></text:p>
        </text:list-item>
        <text:list-item>
          <text:p text:style-name="List_20_1_Content_Last"> <text:a xlink:type="simple" xlink:href="https://wiki-logeas.fr/logeas/doku.php?id=version:web:menu:tableau:fonctiontableur" text:style-name="Internet_20_link" text:visited-style-name="Visited_20_Internet_20_Link">Les fonctions "classiques" d'un tableur</text:a></text:p>
        </text:list-item>
      </text:list>
      <text:h text:style-name="Heading_20_3" text:outline-level="3"><text:bookmark-start text:name="__RefHeading___edition_enregistrer_sous_16"/><text:bookmark-start text:name="edition_enregistrer_sous1"/>"Edition\Enregistrer sous"<text:bookmark-end text:name="__RefHeading___edition_enregistrer_sous_16"/><text:bookmark-end text:name="edition_enregistrer_sous1"/></text:h>
      <text:p text:style-name="Text_20_body">Pendant le chargement, ce menu vous permet d'enregistrer une copie du document courant selon une des trois possiibilités décrites plus haut.</text:p>
      <text:h text:style-name="Heading_20_3" text:outline-level="3"><text:bookmark-start text:name="__RefHeading___edition_afficher_les_formules_17"/><text:bookmark-start text:name="edition_afficher_les_formules1"/>"Edition\Afficher les formules"<text:bookmark-end text:name="__RefHeading___edition_afficher_les_formules_17"/><text:bookmark-end text:name="edition_afficher_les_formules1"/></text:h>
      <text:p text:style-name="Text_20_body">Permet de basculer entre deux modes d'affichage<text:line-break/>
<draw:frame draw:style-name="media" draw:name="4" text:anchor-type="as-char" draw:z-index="4" svg:width="15.875cm" svg:height="8.4729662698413cm"><draw:image xlink:href="Pictures/35292ec2ba1fe9856e86b536516d5c7d.jpg" xlink:type="simple" xlink:show="embed" xlink:actuate="onLoad"/></draw:frame> <text:span text:style-name="Strong_20_Emphasis">↔</text:span> <draw:frame draw:style-name="media" draw:name="5" text:anchor-type="as-char" draw:z-index="5" svg:width="15.875cm" svg:height="8.4709127382146cm"><draw:image xlink:href="Pictures/086f89b2e744d907aef37bf610998513.jpg" xlink:type="simple" xlink:show="embed" xlink:actuate="onLoad"/></draw:frame></text:p>
      <text:h text:style-name="Heading_20_3" text:outline-level="3"><text:bookmark-start text:name="__RefHeading___edition_documentation_18"/><text:bookmark-start text:name="edition_documentation1"/>"Edition\Documentation"<text:bookmark-end text:name="__RefHeading___edition_documentation_18"/><text:bookmark-end text:name="edition_documentation1"/></text:h>
      <text:p text:style-name="Text_20_body">Permet d'accéder à cette docuementation.
Une documentation de l'éditeur dont nous utilisons le composant est disponible, en anglais, à l'adresse 
 <text:a xlink:type="simple" xlink:href="https://documentation.devexpress.com/WindowsForms/12063/Controls-and-Libraries/Spreadsheet" text:style-name="Internet_20_link" text:visited-style-name="Visited_20_Internet_20_Link">https://documentation.devexpress.com/WindowsForms/12063/Controls-and-Libraries/Spreadsheet</text:a></text:p>
      <text:h text:style-name="Heading_20_3" text:outline-level="3"><text:bookmark-start text:name="__RefHeading___action_recalcul_la_feuille_19"/><text:bookmark-start text:name="action_recalcul_la_feuille1"/>"Action\Recalcul la feuille"<text:bookmark-end text:name="__RefHeading___action_recalcul_la_feuille_19"/><text:bookmark-end text:name="action_recalcul_la_feuille1"/></text:h>
      <text:p text:style-name="Text_20_body">Force le recacul de la page (normalement pas utile)</text:p>
      <text:h text:style-name="Heading_20_3" text:outline-level="3"><text:bookmark-start text:name="__RefHeading___action_definition_de_la_zone_de_selection_comme_zone_d_impression_20"/><text:bookmark-start text:name="action_definition_de_la_zone_de_selection_comme_zone_d_impression1"/>"Action\Définition de la zone de sélection comme zone d'impression"<text:bookmark-end text:name="__RefHeading___action_definition_de_la_zone_de_selection_comme_zone_d_impression_20"/><text:bookmark-end text:name="action_definition_de_la_zone_de_selection_comme_zone_d_impression1"/></text:h>
      <text:p text:style-name="Text_20_body">Permet de délimiter une partie de la page pour préparer l'impression</text:p>
      <text:h text:style-name="Heading_20_3" text:outline-level="3"><text:bookmark-start text:name="__RefHeading___action_format_des_pages_a_l_impression_21"/><text:bookmark-start text:name="action_format_des_pages_a_l_impression1"/>"Action\Format des pages à l'impression"<text:bookmark-end text:name="__RefHeading___action_format_des_pages_a_l_impression_21"/><text:bookmark-end text:name="action_format_des_pages_a_l_impression1"/></text:h>
      <text:p text:style-name="Text_20_body">Paramétrage de la page, des base de pages … pour l'impression</text:p>
      <text:h text:style-name="Heading_20_3" text:outline-level="3"><text:bookmark-start text:name="__RefHeading___action_pre-visualisation_de_l_impression_22"/><text:bookmark-start text:name="action_pre-visualisation_de_l_impression1"/>"Action\Pré-visualisation de l'impression"<text:bookmark-end text:name="__RefHeading___action_pre-visualisation_de_l_impression_22"/><text:bookmark-end text:name="action_pre-visualisation_de_l_impression1"/></text:h>
      <text:p text:style-name="Text_20_body">Aperçu avant impression</text:p>
      <text:h text:style-name="Heading_20_3" text:outline-level="3"><text:bookmark-start text:name="__RefHeading___action_imprimer_23"/><text:bookmark-start text:name="action_imprimer1"/>"Action\Imprimer"<text:bookmark-end text:name="__RefHeading___action_imprimer_23"/><text:bookmark-end text:name="action_imprimer1"/></text:h>
      <text:p text:style-name="Text_20_body">Im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41:08</meta:creation-date>
    <dc:creator>Generated</dc:creator>
    <dc:date>2026-09-16T15::41:08</dc:date>
    <dc:language>en-US</dc:language>
    <meta:editing-cycles>1</meta:editing-cycles>
    <meta:editing-duration>PT0S</meta:editing-duration>
    <dc:title>clientlourd:autres:tableau</dc:title>
  </office:meta>
</office:document-meta>
</file>