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9e1a9a08ab5ebf92106a722700bc8a5.jpg"/>
  <manifest:file-entry manifest:media-type="image/jpeg" manifest:full-path="Pictures/a4ac40e421c49c31c7448ff433b67ce4.jpg"/>
  <manifest:file-entry manifest:media-type="image/jpeg" manifest:full-path="Pictures/13b0cfe99552b2f58a5fa2a8a6d93bf4.jpg"/>
  <manifest:file-entry manifest:media-type="image/jpeg" manifest:full-path="Pictures/2726f59f32b9fd4839eeffe45f5e628e.jpg"/>
  <manifest:file-entry manifest:media-type="image/jpeg" manifest:full-path="Pictures/ae77678c83536faf1084a6b541e92aa6.jpg"/>
  <manifest:file-entry manifest:media-type="image/jpeg" manifest:full-path="Pictures/422ed77848a0e760f1c6671979eeded2.jpg"/>
  <manifest:file-entry manifest:media-type="image/jpeg" manifest:full-path="Pictures/a4169029db7d1f51aef8b47df73e2b96.jpg"/>
  <manifest:file-entry manifest:media-type="image/jpeg" manifest:full-path="Pictures/e6fe14f2ba9db2e837bcab917de1e895.jpg"/>
  <manifest:file-entry manifest:media-type="image/jpeg" manifest:full-path="Pictures/fddedc7f6f14ca3f335aba94212d9bb5.jpg"/>
  <manifest:file-entry manifest:media-type="image/jpeg" manifest:full-path="Pictures/287bb1be28d476ea905d90a1d86f7a13.jpg"/>
  <manifest:file-entry manifest:media-type="image/jpeg" manifest:full-path="Pictures/c4ba86f3a9e4acf541438231bbedb341.jpg"/>
  <manifest:file-entry manifest:media-type="image/jpeg" manifest:full-path="Pictures/0d233943db536ff3f2ca0bddfa9bc6b6.jpg"/>
  <manifest:file-entry manifest:media-type="image/jpeg" manifest:full-path="Pictures/08b25d9d7f1351edcf9b6da41e6c479f.jpg"/>
  <manifest:file-entry manifest:media-type="image/jpeg" manifest:full-path="Pictures/aa3b31456bb16a9748df97807045a5f4.jpg"/>
  <manifest:file-entry manifest:media-type="image/jpeg" manifest:full-path="Pictures/f0eabf781ef3e31cf93af5c070315853.jpg"/>
  <manifest:file-entry manifest:media-type="image/jpeg" manifest:full-path="Pictures/4a6d2e4db83c6f911f15dfc8ff26bbfe.jpg"/>
  <manifest:file-entry manifest:media-type="image/jpeg" manifest:full-path="Pictures/3bb30d5e07eaac998bcbb1af8c650b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ientlourd:autres:etat"/><text:bookmark-start text:name="__RefHeading___menu_ecran_etat_1"/><text:bookmark-start text:name="menu_ecran_etat"/>Menu "Écran\État"<text:bookmark-end text:name="__RefHeading___menu_ecran_etat_1"/><text:bookmark-end text:name="menu_ecran_etat"/></text:h>
      <text:p text:style-name="Text_20_body">Cette page est la page générique sur les états.<text:line-break/>
Vous pouvez aussi consulter</text:p>
      <text:list text:style-name="List_20_1" text:continue-numbering="false">
        <text:list-item>
          <text:p text:style-name="List_20_1_Content_First"> <text:a xlink:type="simple" xlink:href="https://wiki-logeas.fr/logeas/doku.php?id=version:web:fonction:editeuretat:prefiltrage" text:style-name="Internet_20_link" text:visited-style-name="Visited_20_Internet_20_Link">Mieux utilisez l'outil de pré-filtrage des états (lorsqu'il est disponible)</text:a></text:p>
        </text:list-item>
        <text:list-item>
          <text:p text:style-name="List_20_1_Content"> <text:a xlink:type="simple" xlink:href="https://wiki-logeas.fr/logeas/doku.php?id=version:web:menu:ecran:etat:etatenveloppe" text:style-name="Internet_20_link" text:visited-style-name="Visited_20_Internet_20_Link">Paramétrage des états enveloppe et étiquette</text:a>|</text:p>
        </text:list-item>
        <text:list-item>
          <text:p text:style-name="List_20_1_Content"> <text:a xlink:type="simple" xlink:href="https://wiki-logeas.fr/logeas/doku.php?id=version:web:fonction:editeuretat" text:style-name="Internet_20_link" text:visited-style-name="Visited_20_Internet_20_Link">Créer modifier ... les états</text:a></text:p>
        </text:list-item>
        <text:list-item>
          <text:p text:style-name="List_20_1_Content"> <text:a xlink:type="simple" xlink:href="https://wiki-logeas.fr/logeas/doku.php?id=version:web:fonction:editeuretat:dataset" text:style-name="Internet_20_link" text:visited-style-name="Visited_20_Internet_20_Link">Les filtrages dans les états de LoGeAs (utilisateurs avancés)</text:a></text:p>
        </text:list-item>
        <text:list-item>
          <text:p text:style-name="List_20_1_Content_Last"> <text:a xlink:type="simple" xlink:href="https://wiki-logeas.fr/logeas/doku.php?id=version:web:fonction:editeuretat:antivirus" text:style-name="Internet_20_link" text:visited-style-name="Visited_20_Internet_20_Link">Blocages lié aux antivirus</text:a></text:p>
        </text:list-item>
      </text:list>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Une des spécificités de LoGeAs est de permettre à l'utilisateur de modifier, voire même de créer de nouveaux états, en ayant accès à la totalité des informations stockées dans le logiciel. Néanmoins, LoGeAs propose une gamme complète d'états prédéfinis, dont vous trouverez la description dans les pages qui suivent. Si vous ne trouvez pas votre bonheur, vous pouvez créer de nouveaux états en vous inspirant de ceux qui sont à votre disposition ou contacter l'assistance pour voir si elle peut les mettre en place pour vous.</text:p>
      <text:h text:style-name="Heading_20_2" text:outline-level="2"><text:bookmark-start text:name="__RefHeading___les_etats_papier_ou_electronique_3"/><text:bookmark-start text:name="les_etats_papier_ou_electronique"/>Les états « papier » ou électronique<text:bookmark-end text:name="__RefHeading___les_etats_papier_ou_electronique_3"/><text:bookmark-end text:name="les_etats_papier_ou_electronique"/></text:h>
      <text:p text:style-name="Text_20_body">LoGeAs vous propose une gamme complète d’états imprimables. Même s’ils sont destinés à être imprimés, il est possible de les enregistrer sous forme électronique pour les envoyer par mail par exemple. Ces états sont accessibles par le bouton « État » <draw:frame draw:style-name="media" draw:name="079.jpg Legend" text:anchor-type="as-char" draw:z-index="0" svg:width="1.349375cm"><draw:text-box><text:p text:style-name="legendcenter"><draw:frame draw:style-name="media" draw:name="079.jpg" text:anchor-type="as-char" draw:z-index="0" svg:width="1.349375cm" svg:height="0.89958333333333cm"><draw:image xlink:href="Pictures/b9e1a9a08ab5ebf92106a722700bc8a5.jpg" xlink:type="simple" xlink:show="embed" xlink:actuate="onLoad"/></draw:frame>079.jpg</text:p></draw:text-box></draw:frame></text:p>
      <text:h text:style-name="Heading_20_3" text:outline-level="3"><text:bookmark-start text:name="__RefHeading___visualiser_un_etat_4"/><text:bookmark-start text:name="visualiser_un_etat"/>Visualiser un état<text:bookmark-end text:name="__RefHeading___visualiser_un_etat_4"/><text:bookmark-end text:name="visualiser_un_etat"/></text:h>
      <text:p text:style-name="Text_20_body">Prenons l'exemple de la visualisation du “Grand Livre”. L’écran principal nous propose alors les états disponibles dans la base.</text:p>
      <text:p text:style-name="Text_20_body"><draw:frame draw:style-name="media" draw:name="etats.jpg Legend" text:anchor-type="as-char" draw:z-index="0" svg:width="41.380833333333cm" style:rel-width="100%"><draw:text-box><text:p text:style-name="legendcenter"><draw:frame draw:style-name="media" draw:name="etats.jpg" text:anchor-type="as-char" draw:z-index="1" svg:width="41.380833333333cm" style:rel-width="100%" svg:height="22.807083333333cm" style:rel-height="scale"><draw:image xlink:href="Pictures/a4ac40e421c49c31c7448ff433b67ce4.jpg" xlink:type="simple" xlink:show="embed" xlink:actuate="onLoad"/></draw:frame>etats.jpg</text:p></draw:text-box></draw:frame><text:line-break/>
Dans la rubrique « Comptabilité sur le plan officiel» (<text:span text:style-name="Strong_20_Emphasis">l’ouvrir en utilisant le « &gt; »</text:span>), puis « Généraux », choisissons l’état « Grand livre ».</text:p>
      <text:p text:style-name="Text_20_body">Le logiciel propose une visualisation de la première page : dans la partie droite de l'écran le bouton « Visualiser/Imprimer » ou un double clic sur le nom permet de passer en mode visualisation. Lançons-le par le bouton « Visualiser/Imprimer », on obtient la fenêtre suivante :</text:p>
      <text:p text:style-name="Text_20_body"><draw:frame draw:style-name="media" draw:name="ecranetat.jpg Legend" text:anchor-type="as-char" draw:z-index="0" svg:width="12.461875cm"><draw:text-box><text:p text:style-name="legendcenter"><draw:frame draw:style-name="media" draw:name="ecranetat.jpg" text:anchor-type="as-char" draw:z-index="2" svg:width="12.461875cm" svg:height="16.404166666667cm"><draw:image xlink:href="Pictures/13b0cfe99552b2f58a5fa2a8a6d93bf4.jpg" xlink:type="simple" xlink:show="embed" xlink:actuate="onLoad"/></draw:frame>ecranetat.jpg</text:p></draw:text-box></draw:frame></text:p>
      <text:p text:style-name="Text_20_body">Elle permet de sélectionner les informations à afficher. Une fois validé, on obtient :</text:p>
      <text:p text:style-name="Text_20_body"><draw:frame draw:style-name="media" draw:name="gdlivre.jpg Legend" text:anchor-type="as-char" draw:z-index="0" svg:width="42.333333333333cm" style:rel-width="100%"><draw:text-box><text:p text:style-name="legendcenter"><draw:frame draw:style-name="media" draw:name="gdlivre.jpg" text:anchor-type="as-char" draw:z-index="3" svg:width="42.333333333333cm" style:rel-width="100%" svg:height="22.727708333333cm" style:rel-height="scale"><draw:image xlink:href="Pictures/2726f59f32b9fd4839eeffe45f5e628e.jpg" xlink:type="simple" xlink:show="embed" xlink:actuate="onLoad"/></draw:frame>gdlivre.jpg</text:p></draw:text-box></draw:frame></text:p>
      <text:p text:style-name="Text_20_body">Les boutons de gestion de l’état correspondent à :</text:p>
      <table:table table:style-name="Table">
        <table:table-column/>
        <table:table-column/>
        <table:table-row>
          <table:table-cell office:value-type="string" table:style-name="tablecell">
            <text:p text:style-name="tablealignleft"><draw:frame draw:style-name="media" draw:name="095.jpg Legend" text:anchor-type="as-char" draw:z-index="0" svg:width="0.76729166666667cm"><draw:text-box><text:p text:style-name="legendcenter"><draw:frame draw:style-name="media" draw:name="095.jpg" text:anchor-type="as-char" draw:z-index="4" svg:width="0.76729166666667cm" svg:height="0.82020833333333cm"><draw:image xlink:href="Pictures/ae77678c83536faf1084a6b541e92aa6.jpg" xlink:type="simple" xlink:show="embed" xlink:actuate="onLoad"/></draw:frame>095.jpg</text:p></draw:text-box></draw:frame></text:p>
          </table:table-cell>
          <table:table-cell office:value-type="string" table:style-name="tablecell">
            <text:p text:style-name="tablealignleft">Affichage pleine page</text:p>
          </table:table-cell>
        </table:table-row>
        <table:table-row>
          <table:table-cell office:value-type="string" table:style-name="tablecell">
            <text:p text:style-name="tablealignleft"><draw:frame draw:style-name="media" draw:name="096.jpg Legend" text:anchor-type="as-char" draw:z-index="0" svg:width="2.8045833333333cm" style:rel-width="100%"><draw:text-box><text:p text:style-name="legendcenter"><draw:frame draw:style-name="media" draw:name="096.jpg" text:anchor-type="as-char" draw:z-index="5" svg:width="2.8045833333333cm" style:rel-width="100%" svg:height="3.4925cm" style:rel-height="scale"><draw:image xlink:href="Pictures/422ed77848a0e760f1c6671979eeded2.jpg" xlink:type="simple" xlink:show="embed" xlink:actuate="onLoad"/></draw:frame>096.jpg</text:p></draw:text-box></draw:frame></text:p>
          </table:table-cell>
          <table:table-cell office:value-type="string" table:style-name="tablecell">
            <text:p text:style-name="tablealignleft">Affichage à la taille réelle</text:p>
          </table:table-cell>
        </table:table-row>
        <table:table-row>
          <table:table-cell office:value-type="string" table:style-name="tablecell">
            <text:p text:style-name="tablealignleft"><draw:frame draw:style-name="media" draw:name="097.jpg Legend" text:anchor-type="as-char" draw:z-index="0" svg:width="0.79375cm"><draw:text-box><text:p text:style-name="legendcenter"><draw:frame draw:style-name="media" draw:name="097.jpg" text:anchor-type="as-char" draw:z-index="6" svg:width="0.79375cm" svg:height="0.873125cm"><draw:image xlink:href="Pictures/a4169029db7d1f51aef8b47df73e2b96.jpg" xlink:type="simple" xlink:show="embed" xlink:actuate="onLoad"/></draw:frame>097.jpg</text:p></draw:text-box></draw:frame></text:p>
          </table:table-cell>
          <table:table-cell office:value-type="string" table:style-name="tablecell">
            <text:p text:style-name="tablealignleft">Affichage largeur de page</text:p>
          </table:table-cell>
        </table:table-row>
        <table:table-row>
          <table:table-cell office:value-type="string" table:style-name="tablecell">
            <text:p text:style-name="tablealignleft"><draw:frame draw:style-name="media" draw:name="098.jpg Legend" text:anchor-type="as-char" draw:z-index="0" svg:width="0.79375cm"><draw:text-box><text:p text:style-name="legendcenter"><draw:frame draw:style-name="media" draw:name="098.jpg" text:anchor-type="as-char" draw:z-index="7" svg:width="0.79375cm" svg:height="0.873125cm"><draw:image xlink:href="Pictures/e6fe14f2ba9db2e837bcab917de1e895.jpg" xlink:type="simple" xlink:show="embed" xlink:actuate="onLoad"/></draw:frame>098.jpg</text:p></draw:text-box></draw:frame> <draw:frame draw:style-name="media" draw:name="099.jpg Legend" text:anchor-type="as-char" draw:z-index="0" svg:width="0.79375cm"><draw:text-box><text:p text:style-name="legendcenter"><draw:frame draw:style-name="media" draw:name="099.jpg" text:anchor-type="as-char" draw:z-index="8" svg:width="0.79375cm" svg:height="0.873125cm"><draw:image xlink:href="Pictures/fddedc7f6f14ca3f335aba94212d9bb5.jpg" xlink:type="simple" xlink:show="embed" xlink:actuate="onLoad"/></draw:frame>099.jpg</text:p></draw:text-box></draw:frame></text:p>
          </table:table-cell>
          <table:table-cell office:value-type="string" table:style-name="tablecell">
            <text:p text:style-name="tablealignleft">Aller à la première/dernière page</text:p>
          </table:table-cell>
        </table:table-row>
        <table:table-row>
          <table:table-cell office:value-type="string" table:style-name="tablecell">
            <text:p text:style-name="tablealignleft"><draw:frame draw:style-name="media" draw:name="100.jpg Legend" text:anchor-type="as-char" draw:z-index="0" svg:width="0.79375cm"><draw:text-box><text:p text:style-name="legendcenter"><draw:frame draw:style-name="media" draw:name="100.jpg" text:anchor-type="as-char" draw:z-index="9" svg:width="0.79375cm" svg:height="0.873125cm"><draw:image xlink:href="Pictures/287bb1be28d476ea905d90a1d86f7a13.jpg" xlink:type="simple" xlink:show="embed" xlink:actuate="onLoad"/></draw:frame>100.jpg</text:p></draw:text-box></draw:frame> <draw:frame draw:style-name="media" draw:name="101.jpg Legend" text:anchor-type="as-char" draw:z-index="0" svg:width="0.79375cm"><draw:text-box><text:p text:style-name="legendcenter"><draw:frame draw:style-name="media" draw:name="101.jpg" text:anchor-type="as-char" draw:z-index="10" svg:width="0.79375cm" svg:height="0.873125cm"><draw:image xlink:href="Pictures/c4ba86f3a9e4acf541438231bbedb341.jpg" xlink:type="simple" xlink:show="embed" xlink:actuate="onLoad"/></draw:frame>101.jpg</text:p></draw:text-box></draw:frame></text:p>
          </table:table-cell>
          <table:table-cell office:value-type="string" table:style-name="tablecell">
            <text:p text:style-name="tablealignleft">Avancer/Reculer d’une page</text:p>
          </table:table-cell>
        </table:table-row>
        <table:table-row>
          <table:table-cell office:value-type="string" table:style-name="tablecell">
            <text:p text:style-name="tablealignleft"><draw:frame draw:style-name="media" draw:name="102.jpg Legend" text:anchor-type="as-char" draw:z-index="0" svg:width="1.4022916666667cm"><draw:text-box><text:p text:style-name="legendcenter"><draw:frame draw:style-name="media" draw:name="102.jpg" text:anchor-type="as-char" draw:z-index="11" svg:width="1.4022916666667cm" svg:height="0.873125cm"><draw:image xlink:href="Pictures/0d233943db536ff3f2ca0bddfa9bc6b6.jpg" xlink:type="simple" xlink:show="embed" xlink:actuate="onLoad"/></draw:frame>102.jpg</text:p></draw:text-box></draw:frame></text:p>
          </table:table-cell>
          <table:table-cell office:value-type="string" table:style-name="tablecell">
            <text:p text:style-name="tablealignleft">Numéro de la page courante. Il est possible de saisir un numéro de page pour s’y rendre.</text:p>
          </table:table-cell>
        </table:table-row>
        <table:table-row>
          <table:table-cell office:value-type="string" table:style-name="tablecell">
            <text:p text:style-name="tablealignleft"><draw:frame draw:style-name="media" draw:name="103.jpg Legend" text:anchor-type="as-char" draw:z-index="0" svg:width="0.76729166666667cm"><draw:text-box><text:p text:style-name="legendcenter"><draw:frame draw:style-name="media" draw:name="103.jpg" text:anchor-type="as-char" draw:z-index="12" svg:width="0.76729166666667cm" svg:height="0.873125cm"><draw:image xlink:href="Pictures/08b25d9d7f1351edcf9b6da41e6c479f.jpg" xlink:type="simple" xlink:show="embed" xlink:actuate="onLoad"/></draw:frame>103.jpg</text:p></draw:text-box></draw:frame></text:p>
          </table:table-cell>
          <table:table-cell office:value-type="string" table:style-name="tablecell">
            <text:p text:style-name="tablealignleft">Imprimer le rapport. Le paramétrage de l’imprimante s’ouvre, permettant de choisir les pages à imprimer, l’imprimante … puis d’imprimer.</text:p>
          </table:table-cell>
        </table:table-row>
        <table:table-row>
          <table:table-cell office:value-type="string" table:style-name="tablecell">
            <text:p text:style-name="tablealignleft"><draw:frame draw:style-name="media" draw:name="104.jpg Legend" text:anchor-type="as-char" draw:z-index="0" svg:width="0.79375cm"><draw:text-box><text:p text:style-name="legendcenter"><draw:frame draw:style-name="media" draw:name="104.jpg" text:anchor-type="as-char" draw:z-index="13" svg:width="0.79375cm" svg:height="0.873125cm"><draw:image xlink:href="Pictures/aa3b31456bb16a9748df97807045a5f4.jpg" xlink:type="simple" xlink:show="embed" xlink:actuate="onLoad"/></draw:frame>104.jpg</text:p></draw:text-box></draw:frame></text:p>
          </table:table-cell>
          <table:table-cell office:value-type="string" table:style-name="tablecell">
            <text:p text:style-name="tablealignleft">Sauvegarder l’état pour une relecture ultérieure. Il existe sur le site de LoGeAs un produit libre de droit permettant de visualiser un état sur un ordinateur ne disposant pas de LoGeAs.</text:p>
          </table:table-cell>
        </table:table-row>
        <table:table-row>
          <table:table-cell office:value-type="string" table:style-name="tablecell">
            <text:p text:style-name="tablealignleft"><draw:frame draw:style-name="media" draw:name="l18.jpg Legend" text:anchor-type="as-char" draw:z-index="0" svg:width="0.74083333333333cm"><draw:text-box><text:p text:style-name="legendcenter"><draw:frame draw:style-name="media" draw:name="l18.jpg" text:anchor-type="as-char" draw:z-index="14" svg:width="0.74083333333333cm" svg:height="0.82020833333333cm"><draw:image xlink:href="Pictures/f0eabf781ef3e31cf93af5c070315853.jpg" xlink:type="simple" xlink:show="embed" xlink:actuate="onLoad"/></draw:frame>l18.jpg</text:p></draw:text-box></draw:frame></text:p>
          </table:table-cell>
          <table:table-cell office:value-type="string" table:style-name="tablecell">
            <text:p text:style-name="tablealignleft">Charger un état préalablement sauvegardé par l’option ci-dessus.</text:p>
          </table:table-cell>
        </table:table-row>
        <table:table-row>
          <table:table-cell office:value-type="string" table:style-name="tablecell">
            <text:p text:style-name="tablealignleft"><draw:frame draw:style-name="media" draw:name="105.jpg Legend" text:anchor-type="as-char" draw:z-index="0" svg:width="2.5929166666667cm" style:rel-width="100%"><draw:text-box><text:p text:style-name="legendcenter"><draw:frame draw:style-name="media" draw:name="105.jpg" text:anchor-type="as-char" draw:z-index="15" svg:width="2.5929166666667cm" style:rel-width="100%" svg:height="0.76729166666667cm" style:rel-height="scale"><draw:image xlink:href="Pictures/4a6d2e4db83c6f911f15dfc8ff26bbfe.jpg" xlink:type="simple" xlink:show="embed" xlink:actuate="onLoad"/></draw:frame>105.jpg</text:p></draw:text-box></draw:frame></text:p>
          </table:table-cell>
          <table:table-cell office:value-type="string" table:style-name="tablecell">
            <text:p text:style-name="tablealignleft">Quitter le visualisateur d’état.</text:p>
          </table:table-cell>
        </table:table-row>
      </table:table>
      <text:p text:style-name="Text_20_body">On remarque aussi en bas à gauche le nombre de pages de l'état. De même, on peut éditer le compte d’exploitation, le bilan et la balance.</text:p>
      <text:h text:style-name="Heading_20_3" text:outline-level="3"><text:bookmark-start text:name="__RefHeading___sauvegarder_un_etat_5"/><text:bookmark-start text:name="sauvegarder_un_etat"/>Sauvegarder un état<text:bookmark-end text:name="__RefHeading___sauvegarder_un_etat_5"/><text:bookmark-end text:name="sauvegarder_un_etat"/></text:h>
      <text:p text:style-name="Text_20_body">Il est possible de sauvegarder un état notamment au format PDF (qui est lisible sur pratiquement tous les ordinateurs). Pour ce faire il existe deux méthodes :</text:p>
      <text:list text:style-name="Numbering_20_1" text:continue-numbering="false">
        <text:list-item>
          <text:p text:style-name="Numbering_20_1_Content_First"> Avant de visualiser l'état, un clic droit sur le nom permet d'utiliser le menu contextuel “Exporter en PDF”</text:p>
        </text:list-item>
        <text:list-item>
          <text:p text:style-name="Numbering_20_1_Content_Last"> Dans l'écran de visualisation, utiliser l'icône <draw:frame draw:style-name="media" draw:name="etatexportpdf.jpg Legend" text:anchor-type="as-char" draw:z-index="0" svg:width="0.714375cm"><draw:text-box><text:p text:style-name="legendcenter"><draw:frame draw:style-name="media" draw:name="etatexportpdf.jpg" text:anchor-type="as-char" draw:z-index="16" svg:width="0.714375cm" svg:height="0.82020833333333cm"><draw:image xlink:href="Pictures/3bb30d5e07eaac998bcbb1af8c650bba.jpg" xlink:type="simple" xlink:show="embed" xlink:actuate="onLoad"/></draw:frame>etatexportpdf.jpg</text:p></draw:text-box></draw:frame>qui permet de faire de même</text:p>
        </text:list-item>
      </text:list>
      <text:p text:style-name="Text_20_body"><text:span text:style-name="Strong_20_Emphasis">Remarques :</text:span></text:p>
      <text:list text:style-name="List_20_1" text:continue-numbering="false">
        <text:list-item>
          <text:p text:style-name="LastListParagraph_List_20_1_Content_First"> il existe d'autre type d'export accessible par le menu “<text:a xlink:type="simple" xlink:href="https://wiki-logeas.fr/logeas/doku.php?id=clientlourd:administration:table:exportertable" text:style-name="Internet_20_link" text:visited-style-name="Visited_20_Internet_20_Link">Administration\Tables\Exporter une table</text:a>”</text:p>
        </text:list-item>
      </text:list>
      <text:h text:style-name="Heading_20_3" text:outline-level="3"><text:bookmark-start text:name="__RefHeading___comment_modifier_ponctuellement_un_etat_6"/><text:bookmark-start text:name="comment_modifier_ponctuellement_un_etat"/>Comment modifier ponctuellement un état ?<text:bookmark-end text:name="__RefHeading___comment_modifier_ponctuellement_un_etat_6"/><text:bookmark-end text:name="comment_modifier_ponctuellement_un_etat"/></text:h>
      <text:p text:style-name="Text_20_body">Lorsque l'on visualise un état, il existe une icône « Modifier la page ». Cette modification permet de changer ponctuellement un titre, un chiffre, de supprimer une information … mais uniquement dans la visualisation en cours. Cela ne modifie en rien la prochaine édition de l'état. Un usage typique serait “je fais un annuaire de personnes, je le filtre en ne prenant que les membres du conseil”. Le titre reste « annuaire », grâce à « Modifier la page », je peux le changer pour cette édition en « Liste des membres du conseil ».</text:p>
      <text:h text:style-name="Heading_20_3" text:outline-level="3"><text:bookmark-start text:name="__RefHeading___modifier_un_etat_7"/><text:bookmark-start text:name="modifier_un_etat"/>Modifier un état<text:bookmark-end text:name="__RefHeading___modifier_un_etat_7"/><text:bookmark-end text:name="modifier_un_etat"/></text:h>
      <text:p text:style-name="Text_20_body">Avant de pouvoir modifier un état par le bouton éditer, il faut le dupliquer dans “mes états”. Pour ce faire : </text:p>
      <text:list text:style-name="Numbering_20_1" text:continue-numbering="false">
        <text:list-item>
          <text:p text:style-name="Numbering_20_1_Content_First"> sélectionner l'état à dupliquer</text:p>
        </text:list-item>
        <text:list-item>
          <text:p text:style-name="Numbering_20_1_Content"> faire un clic droit sur son nom et choisir le menu “copier”</text:p>
        </text:list-item>
        <text:list-item>
          <text:p text:style-name="Numbering_20_1_Content"> sélectionner “mes états”</text:p>
        </text:list-item>
        <text:list-item>
          <text:p text:style-name="Numbering_20_1_Content"> faire un clic droit sur “mes états” et choisir le menu “coller”</text:p>
        </text:list-item>
        <text:list-item>
          <text:p text:style-name="Numbering_20_1_Content_Last"> vous pouvez alors avoir accès au menu “editer”</text:p>
        </text:list-item>
      </text:list>
      <text:p text:style-name="Text_20_body">Pour aller plus loin avec les états voir l'<text:a xlink:type="simple" xlink:href="https://wiki-logeas.fr/logeas/doku.php?id=version:web:fonction:editeuretat" text:style-name="Internet_20_link" text:visited-style-name="Visited_20_Internet_20_Link">éditeur d'état</text:a></text:p>
      <text:p text:style-name="Text_20_body"><text:a xlink:type="simple" xlink:href="entry&amp;#62;2;Etat/Exporter un état;-" text:style-name="Internet_20_link" text:visited-style-name="Visited_20_Internet_20_Link">entry&gt;2;Etat/Exporter un état;-</text:a></text:p>
      <text:h text:style-name="Heading_20_3" text:outline-level="3"><text:bookmark-start text:name="__RefHeading___exporter_un_etat_8"/><text:bookmark-start text:name="exporter_un_etat"/>Exporter un état<text:bookmark-end text:name="__RefHeading___exporter_un_etat_8"/><text:bookmark-end text:name="exporter_un_etat"/></text:h>
      <text:p text:style-name="Text_20_body">LoGeAs vous permet d'échanger vos états avec les autres utilisateurs. Pour envoyer un de vos états, vous devez en premier lieu l'exporter.</text:p>
      <text:p text:style-name="Text_20_body">Pour cela, veillez suivre les étapes suivantes :</text:p>
      <text:list text:style-name="Numbering_20_1" text:continue-numbering="false">
        <text:list-item>
          <text:p text:style-name="Numbering_20_1_Content_First"> sélectionner l'état à exporter</text:p>
        </text:list-item>
        <text:list-item>
          <text:p text:style-name="Numbering_20_1_Content"> faire un clic droit sur son nom et choisir le menu “Exporter”</text:p>
        </text:list-item>
        <text:list-item>
          <text:p text:style-name="Numbering_20_1_Content"> spécifier le dossier et le nom du fichier où enregistrer l'état</text:p>
        </text:list-item>
        <text:list-item>
          <text:p text:style-name="Numbering_20_1_Content_Last"> envoyer le fichier ainsi créer à votre contact via email ou autre.</text:p>
        </text:list-item>
      </text:list>
      <text:h text:style-name="Heading_20_3" text:outline-level="3"><text:bookmark-start text:name="__RefHeading___importer_un_etat_9"/><text:bookmark-start text:name="importer_un_etat"/>Importer un état<text:bookmark-end text:name="__RefHeading___importer_un_etat_9"/><text:bookmark-end text:name="importer_un_etat"/></text:h>
      <text:p text:style-name="Text_20_body">LoGeAs vous permet d'échanger vos états avec les autres utilisateurs. Après voir reçu un état, vous devez l'importer dans votre base.</text:p>
      <text:p text:style-name="Text_20_body">Pour cela, veillez suivre les étapes suivantes :</text:p>
      <text:list text:style-name="Numbering_20_1" text:continue-numbering="false">
        <text:list-item>
          <text:p text:style-name="Numbering_20_1_Content_First"> si vous l'avez reçu par email, vous devez enregistrer le fichier de l'état sur votre poste</text:p>
        </text:list-item>
        <text:list-item>
          <text:p text:style-name="Numbering_20_1_Content"> sélectionner le dossier “Mes états”</text:p>
        </text:list-item>
        <text:list-item>
          <text:p text:style-name="Numbering_20_1_Content"> faire un clic droit sur le dossier et choisir le menu “Importer”</text:p>
        </text:list-item>
        <text:list-item>
          <text:p text:style-name="Numbering_20_1_Content_Last"> sélectionner le fichier</text:p>
        </text:list-item>
      </text:list>
      <text:h text:style-name="Heading_20_2" text:outline-level="2"><text:bookmark-start text:name="__RefHeading___les_listes_d_etat_par_type_de_base_10"/><text:bookmark-start text:name="les_listes_d_etat_par_type_de_base"/>Les listes d'état par type de base<text:bookmark-end text:name="__RefHeading___les_listes_d_etat_par_type_de_base_10"/><text:bookmark-end text:name="les_listes_d_etat_par_type_de_base"/></text:h>
      <table:table table:style-name="Table">
        <table:table-column/>
        <table:table-column/>
        <table:table-row>
          <table:table-cell office:value-type="string" table:style-name="tableheader">
            <text:p text:style-name="Table_20_Heading">Type de base</text:p>
          </table:table-cell>
          <table:table-cell office:value-type="string" table:style-name="tableheader">
            <text:p text:style-name="Table_20_Heading">Liste des états disponibles</text:p>
          </table:table-cell>
        </table:table-row>
        <table:table-row>
          <table:table-cell office:value-type="string" table:style-name="tablecell">
            <text:p text:style-name="tablealignleft">Association (type 1901)</text:p>
          </table:table-cell>
          <table:table-cell office:value-type="string" table:style-name="tablecell">
            <text:p text:style-name="tablealignleft"><text:a xlink:type="simple" xlink:href="https://wiki-logeas.fr/logeas/doku.php?id=version:web:menu:ecran:etat:listeetat3" text:style-name="Internet_20_link" text:visited-style-name="Visited_20_Internet_20_Link">Voir ici</text:a></text:p>
          </table:table-cell>
        </table:table-row>
        <table:table-row>
          <table:table-cell office:value-type="string" table:style-name="tablecell">
            <text:p text:style-name="tablealignleft">Association (type 1905)</text:p>
          </table:table-cell>
          <table:table-cell office:value-type="string" table:style-name="tablecell">
            <text:p text:style-name="tablealignleft"><text:a xlink:type="simple" xlink:href="https://wiki-logeas.fr/logeas/doku.php?id=version:web:menu:ecran:etat:listeetat4" text:style-name="Internet_20_link" text:visited-style-name="Visited_20_Internet_20_Link">Voir ici</text:a></text:p>
          </table:table-cell>
        </table:table-row>
        <table:table-row>
          <table:table-cell office:value-type="string" table:style-name="tablecell">
            <text:p text:style-name="tablealignleft">Comité d'entreprise</text:p>
          </table:table-cell>
          <table:table-cell office:value-type="string" table:style-name="tablecell">
            <text:p text:style-name="tablealignleft"><text:a xlink:type="simple" xlink:href="https://wiki-logeas.fr/logeas/doku.php?id=version:web:menu:ecran:etat:listeetat9" text:style-name="Internet_20_link" text:visited-style-name="Visited_20_Internet_20_Link">Voir ici</text:a></text:p>
          </table:table-cell>
        </table:table-row>
        <table:table-row>
          <table:table-cell office:value-type="string" table:style-name="tablecell">
            <text:p text:style-name="tablealignleft">Defap</text:p>
          </table:table-cell>
          <table:table-cell office:value-type="string" table:style-name="tablecell">
            <text:p text:style-name="tablealignleft"><text:a xlink:type="simple" xlink:href="https://wiki-logeas.fr/logeas/doku.php?id=version:web:menu:ecran:etat:listeetat14" text:style-name="Internet_20_link" text:visited-style-name="Visited_20_Internet_20_Link">Voir ici</text:a></text:p>
          </table:table-cell>
        </table:table-row>
        <table:table-row>
          <table:table-cell office:value-type="string" table:style-name="tablecell">
            <text:p text:style-name="tablealignleft">Eglise protestante unie</text:p>
          </table:table-cell>
          <table:table-cell office:value-type="string" table:style-name="tablecell">
            <text:p text:style-name="tablealignleft"><text:a xlink:type="simple" xlink:href="https://wiki-logeas.fr/logeas/doku.php?id=version:web:menu:ecran:etat:listeetat13" text:style-name="Internet_20_link" text:visited-style-name="Visited_20_Internet_20_Link">Voir ici</text:a></text:p>
          </table:table-cell>
        </table:table-row>
        <table:table-row>
          <table:table-cell office:value-type="string" table:style-name="tablecell">
            <text:p text:style-name="tablealignleft">Eglise Réformée Evangélique Indépendante</text:p>
          </table:table-cell>
          <table:table-cell office:value-type="string" table:style-name="tablecell">
            <text:p text:style-name="tablealignleft"><text:a xlink:type="simple" xlink:href="https://wiki-logeas.fr/logeas/doku.php?id=version:web:menu:ecran:etat:listeetat6" text:style-name="Internet_20_link" text:visited-style-name="Visited_20_Internet_20_Link">Voir ici</text:a></text:p>
          </table:table-cell>
        </table:table-row>
        <table:table-row>
          <table:table-cell office:value-type="string" table:style-name="tablecell">
            <text:p text:style-name="tablealignleft">Entreprise</text:p>
          </table:table-cell>
          <table:table-cell office:value-type="string" table:style-name="tablecell">
            <text:p text:style-name="tablealignleft"><text:a xlink:type="simple" xlink:href="https://wiki-logeas.fr/logeas/doku.php?id=version:web:menu:ecran:etat:listeetat7" text:style-name="Internet_20_link" text:visited-style-name="Visited_20_Internet_20_Link">Voir ici</text:a></text:p>
          </table:table-cell>
        </table:table-row>
        <table:table-row>
          <table:table-cell office:value-type="string" table:style-name="tablecell">
            <text:p text:style-name="tablealignleft">Fichier</text:p>
          </table:table-cell>
          <table:table-cell office:value-type="string" table:style-name="tablecell">
            <text:p text:style-name="tablealignleft"><text:a xlink:type="simple" xlink:href="https://wiki-logeas.fr/logeas/doku.php?id=version:web:menu:ecran:etat:listeetat8" text:style-name="Internet_20_link" text:visited-style-name="Visited_20_Internet_20_Link">Voir ici</text:a></text:p>
          </table:table-cell>
        </table:table-row>
        <table:table-row>
          <table:table-cell office:value-type="string" table:style-name="tablecell">
            <text:p text:style-name="tablealignleft">FranceQuebec</text:p>
          </table:table-cell>
          <table:table-cell office:value-type="string" table:style-name="tablecell">
            <text:p text:style-name="tablealignleft"><text:a xlink:type="simple" xlink:href="https://wiki-logeas.fr/logeas/doku.php?id=version:web:menu:ecran:etat:listeetat17" text:style-name="Internet_20_link" text:visited-style-name="Visited_20_Internet_20_Link">Voir ici</text:a></text:p>
          </table:table-cell>
        </table:table-row>
        <table:table-row>
          <table:table-cell office:value-type="string" table:style-name="tablecell">
            <text:p text:style-name="tablealignleft">Indépendant</text:p>
          </table:table-cell>
          <table:table-cell office:value-type="string" table:style-name="tablecell">
            <text:p text:style-name="tablealignleft"><text:a xlink:type="simple" xlink:href="https://wiki-logeas.fr/logeas/doku.php?id=version:web:menu:ecran:etat:listeetat10" text:style-name="Internet_20_link" text:visited-style-name="Visited_20_Internet_20_Link">Voir ici</text:a></text:p>
          </table:table-cell>
        </table:table-row>
        <table:table-row>
          <table:table-cell office:value-type="string" table:style-name="tablecell">
            <text:p text:style-name="tablealignleft">SCOP</text:p>
          </table:table-cell>
          <table:table-cell office:value-type="string" table:style-name="tablecell">
            <text:p text:style-name="tablealignleft"><text:a xlink:type="simple" xlink:href="https://wiki-logeas.fr/logeas/doku.php?id=version:web:menu:ecran:etat:listeetat16" text:style-name="Internet_20_link" text:visited-style-name="Visited_20_Internet_20_Link">Voir ici</text:a></text:p>
          </table:table-cell>
        </table:table-row>
        <table:table-row>
          <table:table-cell office:value-type="string" table:style-name="tablecell">
            <text:p text:style-name="tablealignleft">Société civile</text:p>
          </table:table-cell>
          <table:table-cell office:value-type="string" table:style-name="tablecell">
            <text:p text:style-name="tablealignleft"><text:a xlink:type="simple" xlink:href="https://wiki-logeas.fr/logeas/doku.php?id=version:web:menu:ecran:etat:listeetat11" text:style-name="Internet_20_link" text:visited-style-name="Visited_20_Internet_20_Link">Voir ici</text:a></text:p>
          </table:table-cell>
        </table:table-row>
        <table:table-row>
          <table:table-cell office:value-type="string" table:style-name="tablecell">
            <text:p text:style-name="tablealignleft">Solidaires</text:p>
          </table:table-cell>
          <table:table-cell office:value-type="string" table:style-name="tablecell">
            <text:p text:style-name="tablealignleft"><text:a xlink:type="simple" xlink:href="https://wiki-logeas.fr/logeas/doku.php?id=version:web:menu:ecran:etat:listeetat15" text:style-name="Internet_20_link" text:visited-style-name="Visited_20_Internet_20_Link">Voir ici</text:a></text:p>
          </table:table-cell>
        </table:table-row>
        <table:table-row>
          <table:table-cell office:value-type="string" table:style-name="tablecell">
            <text:p text:style-name="tablealignleft">Syndicat SUD</text:p>
          </table:table-cell>
          <table:table-cell office:value-type="string" table:style-name="tablecell">
            <text:p text:style-name="tablealignleft"><text:a xlink:type="simple" xlink:href="https://wiki-logeas.fr/logeas/doku.php?id=version:web:menu:ecran:etat:listeetat12" text:style-name="Internet_20_link" text:visited-style-name="Visited_20_Internet_20_Link">Voir ici</text:a></text:p>
          </tabl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12:03</meta:creation-date>
    <dc:creator>Generated</dc:creator>
    <dc:date>2026-09-16T22::12:03</dc:date>
    <dc:language>en-US</dc:language>
    <meta:editing-cycles>1</meta:editing-cycles>
    <meta:editing-duration>PT0S</meta:editing-duration>
    <dc:title>clientlourd:autres:etat</dc:title>
  </office:meta>
</office:document-meta>
</file>