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6cac9eff5d43865bcef39e18fedd0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176cac9eff5d43865bcef39e18fedd01.jpg" xlink:type="simple" xlink:show="embed" xlink:actuate="onLoad"/></draw:frame> <text:span text:style-name="Strong_20_Emphasis"><text:bookmark text:name="clientlourd:alias"/>Sujets connexes</text:span></text:p>
          </table:table-cell>
          <table:table-cell office:value-type="string" table:style-name="tablecell">
            <text:p text:style-name="tablealignleft"><text:a xlink:type="simple" xlink:href="https://wiki-logeas.fr/logeas/doku.php?id=clientlourd:fichier:mailing" text:style-name="Internet_20_link" text:visited-style-name="Visited_20_Internet_20_Link">Les mailing avec LoGeAs</text:a><text:line-break/><text:a xlink:type="simple" xlink:href="https://www.innover-en-france.com/file/91014/" text:style-name="Internet_20_link" text:visited-style-name="Visited_20_Internet_20_Link">Un dossier complet sur l'usage des mails</text:a><text:line-break/><text:a xlink:type="simple" xlink:href="https://www.ionos.fr/digitalguide/email/aspects-techniques/comment-fonctionne-lenvoi-dun-email/" text:style-name="Internet_20_link" text:visited-style-name="Visited_20_Internet_20_Link">Que se passe-t-il lors de l’envoi d’un email ?</text:a></text:p>
          </table:table-cell>
        </table:table-row>
      </table:table>
      <text:h text:style-name="Heading_20_1" text:outline-level="1"><text:bookmark-start text:name="__RefHeading___utilisation_d_un_alias_dans_les_envois_de_mails_depuis_logeas_mailing_ou_cerfa_1"/><text:bookmark-start text:name="utilisation_d_un_alias_dans_les_envois_de_mails_depuis_logeas_mailing_ou_cerfa"/>Utilisation d'un alias dans les envois de mails depuis LoGeAs (mailing ou cerfa)<text:bookmark-end text:name="__RefHeading___utilisation_d_un_alias_dans_les_envois_de_mails_depuis_logeas_mailing_ou_cerfa_1"/><text:bookmark-end text:name="utilisation_d_un_alias_dans_les_envois_de_mails_depuis_logeas_mailing_ou_cerfa"/></text:h>
      <text:h text:style-name="Heading_20_2" text:outline-level="2"><text:bookmark-start text:name="__RefHeading___qu_est_ce_qu_un_alias_2"/><text:bookmark-start text:name="qu_est_ce_qu_un_alias"/>Qu'est ce qu'un alias ?<text:bookmark-end text:name="__RefHeading___qu_est_ce_qu_un_alias_2"/><text:bookmark-end text:name="qu_est_ce_qu_un_alias"/></text:h>
      <text:p text:style-name="Text_20_body">Un alias ou alias courriel est une adresse électronique qui redirige vers une autre adresse préexistante. Les messages envoyés à l'alias sont directement transférés, sans passer par une boîte de courrier électronique.<text:line-break/>
<text:span text:style-name="Strong_20_Emphasis">Les messages envoyés ne sont donc pas stockés par le domaine auquel appartient l'alias</text:span>, il sert juste d'intermédiaire.<text:line-break/>
Si alias@exemple.com est un alias de adresse@exemple.com, tout message envoyé à alias@exemple.com arrive sur le serveur de messagerie électronique associé à adresse@exemple.com.</text:p>
      <text:h text:style-name="Heading_20_2" text:outline-level="2"><text:bookmark-start text:name="__RefHeading___pourquoi_utiliser_un_alias_plutot_que_mon_adresse_3"/><text:bookmark-start text:name="pourquoi_utiliser_un_alias_plutot_que_mon_adresse"/>Pourquoi utiliser un alias plutôt que mon adresse ?<text:bookmark-end text:name="__RefHeading___pourquoi_utiliser_un_alias_plutot_que_mon_adresse_3"/><text:bookmark-end text:name="pourquoi_utiliser_un_alias_plutot_que_mon_adresse"/></text:h>
      <text:h text:style-name="Heading_20_3" text:outline-level="3"><text:bookmark-start text:name="__RefHeading___utilite_generale_d_un_alias_4"/><text:bookmark-start text:name="utilite_generale_d_un_alias"/>Utilité générale d'un alias<text:bookmark-end text:name="__RefHeading___utilite_generale_d_un_alias_4"/><text:bookmark-end text:name="utilite_generale_d_un_alias"/></text:h>
      <text:p text:style-name="Text_20_body">L'intérêt principal d'un alias est de créer une ou plusieurs adresses supplémentaires qui servent à communiquer différemment selon vos besoins, sans avoir à changer de boîte de réception.</text:p>
      <text:h text:style-name="Heading_20_3" text:outline-level="3"><text:bookmark-start text:name="__RefHeading___utilite_dans_le_cas_de_logeas_web_5"/><text:bookmark-start text:name="utilite_dans_le_cas_de_logeas_web"/>Utilité dans le cas de LoGeAs Web<text:bookmark-end text:name="__RefHeading___utilite_dans_le_cas_de_logeas_web_5"/><text:bookmark-end text:name="utilite_dans_le_cas_de_logeas_web"/></text:h>
      <text:h text:style-name="Heading_20_4" text:outline-level="4"><text:bookmark-start text:name="__RefHeading___petit_rappel_sur_les_composantes_d_un_courriel_6"/><text:bookmark-start text:name="petit_rappel_sur_les_composantes_d_un_courriel"/>Petit rappel sur les composantes d'un courriel<text:bookmark-end text:name="__RefHeading___petit_rappel_sur_les_composantes_d_un_courriel_6"/><text:bookmark-end text:name="petit_rappel_sur_les_composantes_d_un_courriel"/></text:h>
      <text:p text:style-name="Text_20_body">Au-delà de la partie texte que vous connaissez, un courriel contient d'autres champs (plus ou moins cachés)</text:p>
      <table:table table:style-name="Table">
        <table:table-column/>
        <table:table-column/>
        <table:table-row>
          <table:table-cell office:value-type="string" table:style-name="tableheader">
            <text:p text:style-name="Table_20_Heading">Zone</text:p>
          </table:table-cell>
          <table:table-cell office:value-type="string" table:style-name="tableheader">
            <text:p text:style-name="Table_20_Heading">Contenu</text:p>
          </table:table-cell>
        </table:table-row>
        <table:table-row>
          <table:table-cell office:value-type="string" table:style-name="tablecell">
            <text:p text:style-name="tablealignleft">FROM</text:p>
          </table:table-cell>
          <table:table-cell office:value-type="string" table:style-name="tablecell">
            <text:p text:style-name="tablealignleft">contient l'adresse de l’expéditeur, autrement dit l’auteur de l’email</text:p>
          </table:table-cell>
        </table:table-row>
        <table:table-row>
          <table:table-cell office:value-type="string" table:style-name="tablecell">
            <text:p text:style-name="tablealignleft">To</text:p>
          </table:table-cell>
          <table:table-cell office:value-type="string" table:style-name="tablecell">
            <text:p text:style-name="tablealignleft">contient le ou les courriels des destinataires, séparés par une virgule</text:p>
          </table:table-cell>
        </table:table-row>
        <table:table-row>
          <table:table-cell office:value-type="string" table:style-name="tablecell">
            <text:p text:style-name="tablealignleft">CC</text:p>
          </table:table-cell>
          <table:table-cell office:value-type="string" table:style-name="tablecell">
            <text:p text:style-name="tablealignleft">contient une ou plusieurs adresses qui recevront une copie du mail envoyé</text:p>
          </table:table-cell>
        </table:table-row>
        <table:table-row>
          <table:table-cell office:value-type="string" table:style-name="tablecell">
            <text:p text:style-name="tablealignleft">Objet</text:p>
          </table:table-cell>
          <table:table-cell office:value-type="string" table:style-name="tablecell">
            <text:p text:style-name="tablealignleft">indique le sujet du mail. L’expéditeur doit faire attention à la pertinence du titre, qui devrait être clair et concis pour le destinataire</text:p>
          </table:table-cell>
        </table:table-row>
        <table:table-row>
          <table:table-cell office:value-type="string" table:style-name="tablecell">
            <text:p text:style-name="tablealignleft">Return-Path</text:p>
          </table:table-cell>
          <table:table-cell office:value-type="string" table:style-name="tablecell">
            <text:p text:style-name="tablealignleft">cette ligne se trouve presque toujours au début de l’en-tête et indique l’adresse email à laquelle les messages d’erreur doivent être envoyés si l’adresse du destinataire est indisponible. Cette adresse mail est identique à celle de l’expéditeur (qui contient le terme « Envelope-From »)</text:p>
          </table:table-cell>
        </table:table-row>
        <table:table-row>
          <table:table-cell office:value-type="string" table:style-name="tablecell">
            <text:p text:style-name="tablealignleft">Received</text:p>
          </table:table-cell>
          <table:table-cell office:value-type="string" table:style-name="tablecell">
            <text:p text:style-name="tablealignleft">les lignes « Received » sont générées par les serveurs de messagerie qui se chargent de la transmission du message. Un en-tête d’email comporte deux lignes au minimum, soit un serveur pour l’envoi et un autre pour la réception. Aussi, on peut y voir quel parcours l’email a emprunté, sa date ainsi que l’adresse du serveur de messagerie impliqué. En règle générale, celle-ci se situe entre deux crochets.<text:line-break/>Exemple : Received: from mx.monmail.example (qmailr@mx3.yahoo.example [195.64.102.131]) by mailserver.adresse.fr with SMTP for <text:a xlink:type="simple" xlink:href="mailto:adresse@mail.fr" text:style-name="Internet_20_link" text:visited-style-name="Visited_20_Internet_20_Link">adresse@mail.fr</text:a>; Thu, 24 Dec 2015 17:36:20 +0200 (MET DST)</text:p>
          </table:table-cell>
        </table:table-row>
        <table:table-row>
          <table:table-cell office:value-type="string" table:style-name="tablecell">
            <text:p text:style-name="tablealignleft">Message-ID</text:p>
          </table:table-cell>
          <table:table-cell office:value-type="string" table:style-name="tablecell">
            <text:p text:style-name="tablealignleft">chaque message reçoit cet indicatif. Il s’agit d’un identifiant unique qui permet au message de n’être envoyé qu’une fois. Il est composé d’un code et d’un nom de domaine placés avant et après le « @ ».<text:line-break/>Exemple Message-ID : 43425251BC.80411702@mail.fr</text:p>
          </table:table-cell>
        </table:table-row>
        <table:table-row>
          <table:table-cell office:value-type="string" table:style-name="tablecell">
            <text:p text:style-name="tablealignleft">Content-Type</text:p>
          </table:table-cell>
          <table:table-cell office:value-type="string" table:style-name="tablecell">
            <text:p text:style-name="tablealignleft">ces lignes d’en-tête de l’email contiennent des informations sur l’affichage du corps du texte. Les paramètres sont séparés par un point-virgule.<text:line-break/>Exemple : Content-Type: text/plain; charset=UTF-8</text:p>
          </table:table-cell>
        </table:table-row>
      </table:table>
      <text:h text:style-name="Heading_20_4" text:outline-level="4"><text:bookmark-start text:name="__RefHeading___analyse_des_zones_par_les_serveurs_7"/><text:bookmark-start text:name="analyse_des_zones_par_les_serveurs"/>Analyse des zones par les serveurs<text:bookmark-end text:name="__RefHeading___analyse_des_zones_par_les_serveurs_7"/><text:bookmark-end text:name="analyse_des_zones_par_les_serveurs"/></text:h>
      <text:p text:style-name="Text_20_body">Lorsque vous envoyez votre mails il va transiter par plusieurs serveurs qui vont, l'un après l'autre, étudier les informations de cet en-tête.
Ils vont notamment se poser les questions :</text:p>
      <text:list text:style-name="List_20_1" text:continue-numbering="false">
        <text:list-item>
          <text:p text:style-name="List_20_1_Content_First"> Est-ce que la taille des pièces jointes est conforme à ma politique ?</text:p>
        </text:list-item>
        <text:list-item>
          <text:p text:style-name="List_20_1_Content"> Est-ce que mon outil considère ce mail comme un spam ?</text:p>
        </text:list-item>
        <text:list-item>
          <text:p text:style-name="List_20_1_Content"> <text:span text:style-name="Strong_20_Emphasis">Est-ce que les informations sont cohérentes ? (par exemple FROM et Return-Path), c'est ce point qui nous intéresse ici.</text:span></text:p>
        </text:list-item>
        <text:list-item>
          <text:p text:style-name="List_20_1_Content"> Est-ce que le serveur qui envoie les mails a “bonne réputation” ? La réputation d'un serveur dépend de :</text:p>
          <text:list text:style-name="List_20_1">
            <text:list-item>
              <text:p text:style-name="List_20_1_Content"> la qualité de sa configuration (nous faisons le maximum pour suivre les évolutions), </text:p>
            </text:list-item>
            <text:list-item>
              <text:p text:style-name="List_20_1_Content"> la qualité du ciblage des mails (fausse adresse …) qui sont émis par lui</text:p>
            </text:list-item>
            <text:list-item>
              <text:p text:style-name="List_20_1_Content"> la qualité du ciblage de vos contacts</text:p>
            </text:list-item>
            <text:list-item>
              <text:p text:style-name="List_20_1_Content"> le contenu et l’aspect du message </text:p>
            </text:list-item>
            <text:list-item>
              <text:p text:style-name="List_20_1_Content_Last"> la fréquence et la pertinence des emails </text:p>
            </text:list-item>
          </text:list>
        </text:list-item>
      </text:list>
      <text:h text:style-name="Heading_20_2" text:outline-level="2"><text:bookmark-start text:name="__RefHeading___comment_obtenir_un_alias_8"/><text:bookmark-start text:name="comment_obtenir_un_alias"/>Comment obtenir un alias<text:bookmark-end text:name="__RefHeading___comment_obtenir_un_alias_8"/><text:bookmark-end text:name="comment_obtenir_un_alias"/></text:h>
      <text:p text:style-name="Text_20_body">Pour obtenir un alias, rien de plus simple, contactez l'assistance en indiquant</text:p>
      <text:list text:style-name="Numbering_20_1" text:continue-numbering="false">
        <text:list-item>
          <text:p text:style-name="Numbering_20_1_Content_First"> l'adresse mail que vous souhaiteriez avoir (ex: epudf-saint-gaudens ou sud75 ou Verger)</text:p>
        </text:list-item>
        <text:list-item>
          <text:p text:style-name="Numbering_20_1_Content_Last"> l'adresse mail à laquelle les mails reçus sur cette adresse doivent être redirigé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10:04</meta:creation-date>
    <dc:creator>Generated</dc:creator>
    <dc:date>2026-09-16T12::10:04</dc:date>
    <dc:language>en-US</dc:language>
    <meta:editing-cycles>1</meta:editing-cycles>
    <meta:editing-duration>PT0S</meta:editing-duration>
    <dc:title>clientlourd:alias</dc:title>
  </office:meta>
</office:document-meta>
</file>