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2b76624328f28954209914677574048.jpg"/>
  <manifest:file-entry manifest:media-type="image/jpeg" manifest:full-path="Pictures/eaf71fa70307167540a298cc357e13ab.jpg"/>
  <manifest:file-entry manifest:media-type="image/jpeg" manifest:full-path="Pictures/e1f86f5b764964a0ade603afb4cf7471.jpg"/>
  <manifest:file-entry manifest:media-type="image/jpeg" manifest:full-path="Pictures/5a2dcaae1809590d34458449f84536fd.jpg"/>
  <manifest:file-entry manifest:media-type="image/jpeg" manifest:full-path="Pictures/5fc6867dacb9b1960fe9e3872c80b97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ientlourd:administration:transversal:sauvegarde"/><text:bookmark-start text:name="__RefHeading___realiser_une_sauvegarde_ou_une_archive_fiscale_1"/><text:bookmark-start text:name="realiser_une_sauvegarde_ou_une_archive_fiscale"/>Réaliser une Sauvegarde ou une Archive Fiscale<text:bookmark-end text:name="__RefHeading___realiser_une_sauvegarde_ou_une_archive_fiscale_1"/><text:bookmark-end text:name="realiser_une_sauvegarde_ou_une_archive_fiscale"/></text:h>
      <text:h text:style-name="Heading_20_2" text:outline-level="2"><text:bookmark-start text:name="__RefHeading___comment_realiser_une_sauvegarde_2"/><text:bookmark-start text:name="comment_realiser_une_sauvegarde"/>Comment réaliser une sauvegarde<text:bookmark-end text:name="__RefHeading___comment_realiser_une_sauvegarde_2"/><text:bookmark-end text:name="comment_realiser_une_sauvegarde"/></text:h>
      <text:p text:style-name="Text_20_body">Pour demander au serveur de LoGeAs Web de réaliser une sauvegarde de votre base il faut utiliser le menu “Base\Enregistrer une sauvegarde” et le menu “Base\Réaliser une archive fiscale”<text:line-break/>
Le logiciel vous répond alors : <draw:frame draw:style-name="media" draw:name="0" text:anchor-type="as-char" draw:z-index="0" svg:width="12.144375cm" svg:height="4.9477083333333cm"><draw:image xlink:href="Pictures/32b76624328f28954209914677574048.jpg" xlink:type="simple" xlink:show="embed" xlink:actuate="onLoad"/></draw:frame><text:line-break/>
et après traitement de la sauvegarde, le serveur vous envoie un mail.<text:line-break/>
<draw:frame draw:style-name="media" draw:name="1" text:anchor-type="as-char" draw:z-index="1" svg:width="26.458333333333cm" style:rel-width="100%" svg:height="14.649246704331cm" style:rel-height="scale"><draw:image xlink:href="Pictures/eaf71fa70307167540a298cc357e13ab.jpg" xlink:type="simple" xlink:show="embed" xlink:actuate="onLoad"/></draw:frame></text:p>
      <text:h text:style-name="Heading_20_2" text:outline-level="2"><text:bookmark-start text:name="__RefHeading___comment_recuperer_une_sauvegarde_sur_mon_poste_3"/><text:bookmark-start text:name="comment_recuperer_une_sauvegarde_sur_mon_poste"/>Comment récupérer une sauvegarde sur mon poste<text:bookmark-end text:name="__RefHeading___comment_recuperer_une_sauvegarde_sur_mon_poste_3"/><text:bookmark-end text:name="comment_recuperer_une_sauvegarde_sur_mon_poste"/></text:h>
      <text:p text:style-name="Text_20_body">Pour récupérer une sauvegarde il faut se rendre sur <text:a xlink:type="simple" xlink:href="https://monespace.logeas.fr/" text:style-name="Internet_20_link" text:visited-style-name="Visited_20_Internet_20_Link">https://monespace.logeas.fr/</text:a> et vous y connecter avec vos identifiants.
<text:span text:style-name="Strong_20_Emphasis">Attention si vous n'êtes pas administrateur de la base vous n'aurez pas accès aux fonctionnalités qui suivent.</text:span></text:p>
      <text:list text:style-name="Numbering_20_1" text:continue-numbering="false">
        <text:list-item>
          <text:p text:style-name="Numbering_20_1_Content_First"> dans l'écran d'accueil</text:p>
        </text:list-item>
        <text:list-item>
          <text:p text:style-name="Numbering_20_1_Content"> dans le bloc “Mes structures”, cliquez sur “Voir informations structure détaillées” de la structure à laquelle appartient votre base</text:p>
        </text:list-item>
        <text:list-item>
          <text:p text:style-name="Numbering_20_1_Content_Last"> vous arrivez alors sur la fiche de votre structure (c'est peut-être l'occasion de la mettre à jour, si ce n'est pas le cas …)</text:p>
        </text:list-item>
      </text:list>
      <text:p text:style-name="Text_20_body"><draw:frame draw:style-name="media" draw:name="2" text:anchor-type="as-char" draw:z-index="2" svg:width="26.458333333333cm" style:rel-width="100%" svg:height="4.5577517667845cm" style:rel-height="scale"><draw:image xlink:href="Pictures/e1f86f5b764964a0ade603afb4cf7471.jpg" xlink:type="simple" xlink:show="embed" xlink:actuate="onLoad"/></draw:frame></text:p>
      <text:list text:style-name="Numbering_20_1" text:continue-numbering="false">
        <text:list-item>
          <text:p text:style-name="LastListParagraph_Numbering_20_1_Content_First"> rendez-vous dans l'ergot “sauvegarde”</text:p>
        </text:list-item>
      </text:list>
      <text:p text:style-name="Text_20_body"><draw:frame draw:style-name="media" draw:name="3" text:anchor-type="as-char" draw:z-index="3" svg:width="26.458333333333cm" style:rel-width="100%" svg:height="12.407015065913cm" style:rel-height="scale"><draw:image xlink:href="Pictures/5a2dcaae1809590d34458449f84536fd.jpg" xlink:type="simple" xlink:show="embed" xlink:actuate="onLoad"/></draw:frame></text:p>
      <text:list text:style-name="Numbering_20_1" text:continue-numbering="false">
        <text:list-item>
          <text:p text:style-name="LastListParagraph_Numbering_20_1_Content_First"> utilisez le lien “Télécharger” pour récupérer votre fichier ou une archive fiscale</text:p>
        </text:list-item>
      </text:list>
      <text:h text:style-name="Heading_20_2" text:outline-level="2"><text:bookmark-start text:name="__RefHeading___taille_d_une_sauvegarde_4"/><text:bookmark-start text:name="taille_d_une_sauvegarde"/>Taille d'une sauvegarde<text:bookmark-end text:name="__RefHeading___taille_d_une_sauvegarde_4"/><text:bookmark-end text:name="taille_d_une_sauvegard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Type</text:p>
          </table:table-cell>
          <table:table-cell office:value-type="string" table:style-name="tableheader">
            <text:p text:style-name="Table_20_Heading">Petite structure</text:p>
          </table:table-cell>
          <table:table-cell office:value-type="string" table:style-name="tableheader">
            <text:p text:style-name="Table_20_Heading">Grosse structure</text:p>
          </table:table-cell>
        </table:table-row>
        <table:table-row>
          <table:table-cell office:value-type="string" table:style-name="tablecell">
            <text:p text:style-name="tablealignleft">Sauvegarde</text:p>
          </table:table-cell>
          <table:table-cell office:value-type="string" table:style-name="tablecell">
            <text:p text:style-name="tablealignleft">80 Mo</text:p>
          </table:table-cell>
          <table:table-cell office:value-type="string" table:style-name="tablecell">
            <text:p text:style-name="tablealignleft">110 Mo</text:p>
          </table:table-cell>
        </table:table-row>
        <table:table-row>
          <table:table-cell office:value-type="string" table:style-name="tablecell">
            <text:p text:style-name="tablealignleft">Archives fiscale</text:p>
          </table:table-cell>
          <table:table-cell office:value-type="string" table:style-name="tablecell" table:number-columns-spanned="2">
            <text:p text:style-name="tablealignleft">5 Mo</text:p>
          </table:table-cell>
          <table:covered-table-cell/>
        </table:table-row>
      </table:table>
      <text:h text:style-name="Heading_20_2" text:outline-level="2"><text:bookmark-start text:name="__RefHeading___comment_restaurer_une_sauvegarde_5"/><text:bookmark-start text:name="comment_restaurer_une_sauvegarde"/>Comment restaurer une sauvegarde<text:bookmark-end text:name="__RefHeading___comment_restaurer_une_sauvegarde_5"/><text:bookmark-end text:name="comment_restaurer_une_sauvegarde"/></text:h>
      <text:p text:style-name="Text_20_body">Il n'est pas possible de restaurer vous-même une sauvegarde. Cela ne peut se faire que via l'assistance.<text:line-break/>
Celle-ci n'est autorisée à le faire que suite à des problèmes techniques, en aucun cas par exemple pour déclôturer un exercice comptable.</text:p>
      <text:h text:style-name="Heading_20_2" text:outline-level="2"><text:bookmark-start text:name="__RefHeading___format_d_une_sauvegarde_6"/><text:bookmark-start text:name="format_d_une_sauvegarde"/>Format d'une sauvegarde<text:bookmark-end text:name="__RefHeading___format_d_une_sauvegarde_6"/><text:bookmark-end text:name="format_d_une_sauvegarde"/></text:h>
      <text:p text:style-name="Text_20_body"><draw:frame draw:style-name="media" draw:name="4" text:anchor-type="as-char" draw:z-index="4" svg:width="26.458333333333cm" style:rel-width="100%" svg:height="18.062900641026cm" style:rel-height="scale"><draw:image xlink:href="Pictures/5fc6867dacb9b1960fe9e3872c80b97d.jpg" xlink:type="simple" xlink:show="embed" xlink:actuate="onLoad"/></draw:frame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4::40:09</meta:creation-date>
    <dc:creator>Generated</dc:creator>
    <dc:date>2026-09-15T14::40:09</dc:date>
    <dc:language>en-US</dc:language>
    <meta:editing-cycles>1</meta:editing-cycles>
    <meta:editing-duration>PT0S</meta:editing-duration>
    <dc:title>clientlourd:administration:transversal:sauvegarde</dc:title>
  </office:meta>
</office:document-meta>
</file>