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9b9a12f16c7ff76cf16006c975fd7a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ientlourd:administration:optionbase"/><text:bookmark-start text:name="__RefHeading___options_de_la_base_courante_1"/><text:bookmark-start text:name="options_de_la_base_courante"/>Options de la base courante<text:bookmark-end text:name="__RefHeading___options_de_la_base_courante_1"/><text:bookmark-end text:name="options_de_la_base_courante"/></text:h>
      <text:p text:style-name="Text_20_body"><draw:frame draw:style-name="mediacenter" draw:name="0" text:anchor-type="paragraph" draw:z-index="0" svg:width="21.166666666667cm" style:rel-width="100%" svg:height="13.758333333333cm" style:rel-height="scale"><draw:image xlink:href="Pictures/49b9a12f16c7ff76cf16006c975fd7a7.png" xlink:type="simple" xlink:show="embed" xlink:actuate="onLoad"/></draw:frame></text:p>
      <text:p text:style-name="Text_20_body">Cet écran regroupe la plupart des “paramétrages” du logiciel :</text:p>
      <text:h text:style-name="Heading_20_2" text:outline-level="2"><text:bookmark-start text:name="__RefHeading___option_general_2"/><text:bookmark-start text:name="option_general"/>Option "Général"<text:bookmark-end text:name="__RefHeading___option_general_2"/><text:bookmark-end text:name="option_general"/></text:h>
      <text:p text:style-name="Text_20_body">Reprend les informations génériques de la base, tel que Nom de la base (non modifiable), Dénominations de l’organisation (utilisé notamment dans l’élaboration des états), dates de l'exercice (non modifiable) …</text:p>
      <text:h text:style-name="Heading_20_2" text:outline-level="2"><text:bookmark-start text:name="__RefHeading___option_logo_de_l_organisation_3"/><text:bookmark-start text:name="option_logo_de_l_organisation"/>Option "Logo de l'organisation"<text:bookmark-end text:name="__RefHeading___option_logo_de_l_organisation_3"/><text:bookmark-end text:name="option_logo_de_l_organisation"/></text:h>
      <text:p text:style-name="Text_20_body">Certains états permettent d’utiliser un logo. C’est dans cet écran qu’il faut le charger. Pour ce faire, utilisez le bouton « Charger ». Le format reconnu est le jpg, il est automatiquement redimensionné si besoin.
<text:a xlink:type="simple" xlink:href="https://logeas.wiki.logeas.fr/doku.php?id=version:web:faq:copieecran#integrer_le_logo_et_la_signature_dans_logeas" text:style-name="Internet_20_link" text:visited-style-name="Visited_20_Internet_20_Link">Utiliser l'outil capture d'écran</text:a></text:p>
      <text:h text:style-name="Heading_20_2" text:outline-level="2"><text:bookmark-start text:name="__RefHeading___option_adresse_de_l_organisation_4"/><text:bookmark-start text:name="option_adresse_de_l_organisation"/>Option "Adresse de l'organisation"<text:bookmark-end text:name="__RefHeading___option_adresse_de_l_organisation_4"/><text:bookmark-end text:name="option_adresse_de_l_organisation"/></text:h>
      <text:p text:style-name="Text_20_body">Permet de saisir l'adresse de l’organisation utilisée par certains états.</text:p>
      <text:h text:style-name="Heading_20_2" text:outline-level="2"><text:bookmark-start text:name="__RefHeading___option_signature_de_l_utilisateur_5"/><text:bookmark-start text:name="option_signature_de_l_utilisateur"/>Option "Signature de l'utilisateur"<text:bookmark-end text:name="__RefHeading___option_signature_de_l_utilisateur_5"/><text:bookmark-end text:name="option_signature_de_l_utilisateur"/></text:h>
      <text:p text:style-name="Text_20_body">Permet d'insérer la signature de l'utilisateur.</text:p>
      <text:h text:style-name="Heading_20_2" text:outline-level="2"><text:bookmark-start text:name="__RefHeading___option_personne_6"/><text:bookmark-start text:name="option_personne"/>Option "Personne"<text:bookmark-end text:name="__RefHeading___option_personne_6"/><text:bookmark-end text:name="option_personne"/></text:h>
      <text:p text:style-name="Text_20_body">Cet écran permet le paramétrage des listes :</text:p>
      <text:list text:style-name="List_20_1" text:continue-numbering="false">
        <text:list-item>
          <text:p text:style-name="List_20_1_Content_First"> Titre</text:p>
        </text:list-item>
        <text:list-item>
          <text:p text:style-name="List_20_1_Content"> Lien famille</text:p>
        </text:list-item>
        <text:list-item>
          <text:p text:style-name="List_20_1_Content_Last"> Actes</text:p>
        </text:list-item>
      </text:list>
      <text:p text:style-name="Text_20_body">de cet écran.
Pour avoir plus d'information sur comment modifier ces listes <text:a xlink:type="simple" xlink:href="https://wiki-logeas.fr/logeas/doku.php?id=version:web:menu:administration:optionbase:listedechoix" text:style-name="Internet_20_link" text:visited-style-name="Visited_20_Internet_20_Link">aller ici</text:a></text:p>
      <text:h text:style-name="Heading_20_2" text:outline-level="2"><text:bookmark-start text:name="__RefHeading___option_recette_7"/><text:bookmark-start text:name="option_recette"/>Option "Recette"<text:bookmark-end text:name="__RefHeading___option_recette_7"/><text:bookmark-end text:name="option_recette"/></text:h>
      <text:h text:style-name="Heading_20_3" text:outline-level="3"><text:bookmark-start text:name="__RefHeading___general_8"/><text:bookmark-start text:name="general"/>Général<text:bookmark-end text:name="__RefHeading___general_8"/><text:bookmark-end text:name="general"/></text:h>
      <text:p text:style-name="Text_20_body">Dans cet écran vous pouvez paramétrer :</text:p>
      <text:list text:style-name="List_20_1" text:continue-numbering="false">
        <text:list-item>
          <text:p text:style-name="List_20_1_Content_First"> quelles sont les informations qui sont reprise lors de la duplication d'une ligne de recette.</text:p>
        </text:list-item>
        <text:list-item>
          <text:p text:style-name="List_20_1_Content"> la possibilité de pointer lors de la validation, si une date de valeur est initialisée</text:p>
        </text:list-item>
        <text:list-item>
          <text:p text:style-name="List_20_1_Content_Last"> si il faut déverrouiller une saisie pour la modifier.</text:p>
        </text:list-item>
      </text:list>
      <text:h text:style-name="Heading_20_3" text:outline-level="3"><text:bookmark-start text:name="__RefHeading___pre-saisie_des_listes_9"/><text:bookmark-start text:name="pre-saisie_des_listes"/>Pré-saisie des listes<text:bookmark-end text:name="__RefHeading___pre-saisie_des_listes_9"/><text:bookmark-end text:name="pre-saisie_des_listes"/></text:h>
      <text:p text:style-name="Text_20_body"> Cet écran permet le paramétrage des listes de l'écran :</text:p>
      <text:list text:style-name="List_20_1" text:continue-numbering="false">
        <text:list-item>
          <text:p text:style-name="List_20_1_Content_First"> intitulé</text:p>
        </text:list-item>
        <text:list-item>
          <text:p text:style-name="List_20_1_Content"> relevé</text:p>
        </text:list-item>
        <text:list-item>
          <text:p text:style-name="List_20_1_Content_Last"> Information complémentaire</text:p>
        </text:list-item>
      </text:list>
      <text:p text:style-name="Text_20_body">Pour avoir plus d'information sur comment modifier ces listes <text:a xlink:type="simple" xlink:href="https://wiki-logeas.fr/logeas/doku.php?id=version:web:menu:administration:optionbase:listedechoix" text:style-name="Internet_20_link" text:visited-style-name="Visited_20_Internet_20_Link">aller ici</text:a></text:p>
      <text:h text:style-name="Heading_20_2" text:outline-level="2"><text:bookmark-start text:name="__RefHeading___option_depense_10"/><text:bookmark-start text:name="option_depense"/>Option "Dépense"<text:bookmark-end text:name="__RefHeading___option_depense_10"/><text:bookmark-end text:name="option_depense"/></text:h>
      <text:h text:style-name="Heading_20_3" text:outline-level="3"><text:bookmark-start text:name="__RefHeading___general_11"/><text:bookmark-start text:name="general1"/>Général<text:bookmark-end text:name="__RefHeading___general_11"/><text:bookmark-end text:name="general1"/></text:h>
      <text:p text:style-name="Text_20_body">Dans cet écran vous pouvez paramétrer :</text:p>
      <text:list text:style-name="List_20_1" text:continue-numbering="false">
        <text:list-item>
          <text:p text:style-name="List_20_1_Content_First"> quelles sont les informations qui sont reprise lors de la duplication d'une ligne de dépense.</text:p>
        </text:list-item>
        <text:list-item>
          <text:p text:style-name="List_20_1_Content"> la possibilité de pointer lors de la validation, si une date de valeur est initialisée</text:p>
        </text:list-item>
        <text:list-item>
          <text:p text:style-name="List_20_1_Content_Last"> si il faut déverrouiller une saisie pour la modifier.</text:p>
        </text:list-item>
      </text:list>
      <text:h text:style-name="Heading_20_3" text:outline-level="3"><text:bookmark-start text:name="__RefHeading___pre-saisie_des_listes_12"/><text:bookmark-start text:name="pre-saisie_des_listes1"/>Pré-saisie des listes<text:bookmark-end text:name="__RefHeading___pre-saisie_des_listes_12"/><text:bookmark-end text:name="pre-saisie_des_listes1"/></text:h>
      <text:p text:style-name="Text_20_body"> Cet écran permet le paramétrage des listes de l'écran :</text:p>
      <text:list text:style-name="List_20_1" text:continue-numbering="false">
        <text:list-item>
          <text:p text:style-name="List_20_1_Content_First"> intitulé</text:p>
        </text:list-item>
        <text:list-item>
          <text:p text:style-name="List_20_1_Content"> relevé</text:p>
        </text:list-item>
        <text:list-item>
          <text:p text:style-name="List_20_1_Content_Last"> Information complémentaire</text:p>
        </text:list-item>
      </text:list>
      <text:p text:style-name="Text_20_body">Pour avoir plus d'information sur comment modifier ces listes <text:a xlink:type="simple" xlink:href="https://wiki-logeas.fr/logeas/doku.php?id=version:web:menu:administration:optionbase:listedechoix" text:style-name="Internet_20_link" text:visited-style-name="Visited_20_Internet_20_Link">aller ici</text:a></text:p>
      <text:h text:style-name="Heading_20_2" text:outline-level="2"><text:bookmark-start text:name="__RefHeading___option_virement_13"/><text:bookmark-start text:name="option_virement"/>Option "Virement"<text:bookmark-end text:name="__RefHeading___option_virement_13"/><text:bookmark-end text:name="option_virement"/></text:h>
      <text:h text:style-name="Heading_20_3" text:outline-level="3"><text:bookmark-start text:name="__RefHeading___general_14"/><text:bookmark-start text:name="general2"/>Général<text:bookmark-end text:name="__RefHeading___general_14"/><text:bookmark-end text:name="general2"/></text:h>
      <text:p text:style-name="Text_20_body">Dans cet écran vous pouvez paramétrer :</text:p>
      <text:list text:style-name="List_20_1" text:continue-numbering="false">
        <text:list-item>
          <text:p text:style-name="List_20_1_Content_First"> quelles sont les informations qui sont reprise lors de la duplication d'une ligne de virement.</text:p>
        </text:list-item>
        <text:list-item>
          <text:p text:style-name="List_20_1_Content"> la possibilité de pointer lors de la validation, si une date de valeur est initialisée</text:p>
        </text:list-item>
        <text:list-item>
          <text:p text:style-name="List_20_1_Content_Last"> si il faut déverrouiller une saisie pour la modifier.</text:p>
        </text:list-item>
      </text:list>
      <text:h text:style-name="Heading_20_3" text:outline-level="3"><text:bookmark-start text:name="__RefHeading___pre-saisie_des_listes_15"/><text:bookmark-start text:name="pre-saisie_des_listes2"/>Pré-saisie des listes<text:bookmark-end text:name="__RefHeading___pre-saisie_des_listes_15"/><text:bookmark-end text:name="pre-saisie_des_listes2"/></text:h>
      <text:p text:style-name="Text_20_body"> Cet écran permet le paramétrage des listes de l'écran :</text:p>
      <text:list text:style-name="List_20_1" text:continue-numbering="false">
        <text:list-item>
          <text:p text:style-name="List_20_1_Content_First"> intitulé</text:p>
        </text:list-item>
        <text:list-item>
          <text:p text:style-name="List_20_1_Content"> relevé</text:p>
        </text:list-item>
        <text:list-item>
          <text:p text:style-name="List_20_1_Content_Last"> Information complémentaire</text:p>
        </text:list-item>
      </text:list>
      <text:p text:style-name="Text_20_body">Pour avoir plus d'information sur comment modifier ces listes <text:a xlink:type="simple" xlink:href="https://wiki-logeas.fr/logeas/doku.php?id=version:web:menu:administration:optionbase:listedechoix" text:style-name="Internet_20_link" text:visited-style-name="Visited_20_Internet_20_Link">aller ici</text:a></text:p>
      <text:h text:style-name="Heading_20_2" text:outline-level="2"><text:bookmark-start text:name="__RefHeading___option_multi-lignes_detail_16"/><text:bookmark-start text:name="option_multi-lignes_detail"/>Option "Multi-Lignes détail"<text:bookmark-end text:name="__RefHeading___option_multi-lignes_detail_16"/><text:bookmark-end text:name="option_multi-lignes_detail"/></text:h>
      <text:h text:style-name="Heading_20_3" text:outline-level="3"><text:bookmark-start text:name="__RefHeading___general_17"/><text:bookmark-start text:name="general3"/>Général<text:bookmark-end text:name="__RefHeading___general_17"/><text:bookmark-end text:name="general3"/></text:h>
      <text:p text:style-name="Text_20_body">Dans cet écran vous pouvez paramétrer :</text:p>
      <text:list text:style-name="List_20_1" text:continue-numbering="false">
        <text:list-item>
          <text:p text:style-name="List_20_1_Content_First"> quelles sont les informations qui sont reprise lors de la duplication d'une ligne de multi-lignes.</text:p>
        </text:list-item>
        <text:list-item>
          <text:p text:style-name="List_20_1_Content_Last"> si il faut déverrouiller une saisie pour la modifier.</text:p>
        </text:list-item>
      </text:list>
      <text:h text:style-name="Heading_20_3" text:outline-level="3"><text:bookmark-start text:name="__RefHeading___pre-saisie_des_listes_18"/><text:bookmark-start text:name="pre-saisie_des_listes3"/>Pré-saisie des listes<text:bookmark-end text:name="__RefHeading___pre-saisie_des_listes_18"/><text:bookmark-end text:name="pre-saisie_des_listes3"/></text:h>
      <text:p text:style-name="Text_20_body"> Cet écran permet le paramétrage des listes de l'écran :</text:p>
      <text:list text:style-name="List_20_1" text:continue-numbering="false">
        <text:list-item>
          <text:p text:style-name="List_20_1_Content_First"> intitulé</text:p>
        </text:list-item>
        <text:list-item>
          <text:p text:style-name="List_20_1_Content"> relevé</text:p>
        </text:list-item>
        <text:list-item>
          <text:p text:style-name="List_20_1_Content_Last"> Information complémentaire</text:p>
        </text:list-item>
      </text:list>
      <text:p text:style-name="Text_20_body">Pour avoir plus d'information sur comment modifier ces listes <text:a xlink:type="simple" xlink:href="https://wiki-logeas.fr/logeas/doku.php?id=version:web:menu:administration:optionbase:listedechoix" text:style-name="Internet_20_link" text:visited-style-name="Visited_20_Internet_20_Link">aller ici</text:a></text:p>
      <text:h text:style-name="Heading_20_2" text:outline-level="2"><text:bookmark-start text:name="__RefHeading___option_od_19"/><text:bookmark-start text:name="option_od"/>Option "OD"<text:bookmark-end text:name="__RefHeading___option_od_19"/><text:bookmark-end text:name="option_od"/></text:h>
      <text:h text:style-name="Heading_20_3" text:outline-level="3"><text:bookmark-start text:name="__RefHeading___general_20"/><text:bookmark-start text:name="general4"/>Général<text:bookmark-end text:name="__RefHeading___general_20"/><text:bookmark-end text:name="general4"/></text:h>
      <text:p text:style-name="Text_20_body">Dans cet écran vous pouvez paramétrer :</text:p>
      <text:list text:style-name="List_20_1" text:continue-numbering="false">
        <text:list-item>
          <text:p text:style-name="List_20_1_Content_First"> quelles sont les informations qui sont reprise lors de la duplication d'une ligne d'OD.</text:p>
        </text:list-item>
        <text:list-item>
          <text:p text:style-name="List_20_1_Content"> la possibilité de pointer lors de la validation, si une date de valeur est initialisée</text:p>
        </text:list-item>
        <text:list-item>
          <text:p text:style-name="List_20_1_Content_Last"> si il faut déverrouiller une saisie pour la modifier.</text:p>
        </text:list-item>
      </text:list>
      <text:h text:style-name="Heading_20_3" text:outline-level="3"><text:bookmark-start text:name="__RefHeading___pre-saisie_des_listes_21"/><text:bookmark-start text:name="pre-saisie_des_listes4"/>Pré-saisie des listes<text:bookmark-end text:name="__RefHeading___pre-saisie_des_listes_21"/><text:bookmark-end text:name="pre-saisie_des_listes4"/></text:h>
      <text:p text:style-name="Text_20_body"> Cet écran permet le paramétrage des listes de l'écran :</text:p>
      <text:list text:style-name="List_20_1" text:continue-numbering="false">
        <text:list-item>
          <text:p text:style-name="List_20_1_Content_First"> intitulé</text:p>
        </text:list-item>
        <text:list-item>
          <text:p text:style-name="List_20_1_Content"> relevé</text:p>
        </text:list-item>
        <text:list-item>
          <text:p text:style-name="List_20_1_Content_Last"> Information complémentaire</text:p>
        </text:list-item>
      </text:list>
      <text:p text:style-name="Text_20_body">Pour avoir plus d'information sur comment modifier ces listes <text:a xlink:type="simple" xlink:href="https://wiki-logeas.fr/logeas/doku.php?id=version:web:menu:administration:optionbase:listedechoix" text:style-name="Internet_20_link" text:visited-style-name="Visited_20_Internet_20_Link">aller ici</text:a></text:p>
      <text:h text:style-name="Heading_20_2" text:outline-level="2"><text:bookmark-start text:name="__RefHeading___option_recus_fiscaux_22"/><text:bookmark-start text:name="option_recus_fiscaux"/>Option "Reçus fiscaux"<text:bookmark-end text:name="__RefHeading___option_recus_fiscaux_22"/><text:bookmark-end text:name="option_recus_fiscaux"/></text:h>
      <text:p text:style-name="Text_20_body">Dans certaine type de configuration cet écran permet :</text:p>
      <text:list text:style-name="List_20_1" text:continue-numbering="false">
        <text:list-item>
          <text:p text:style-name="List_20_1_Content_First"> Le décret d'agrément permettant de justifier l’émission de reçus fiscaux</text:p>
        </text:list-item>
        <text:list-item>
          <text:p text:style-name="List_20_1_Content_Last"> L'objet de l'association </text:p>
        </text:list-item>
      </text:list>
      <text:h text:style-name="Heading_20_2" text:outline-level="2"><text:bookmark-start text:name="__RefHeading___option_gestion_avancee_23"/><text:bookmark-start text:name="option_gestion_avancee"/>Option "Gestion avancée"<text:bookmark-end text:name="__RefHeading___option_gestion_avancee_23"/><text:bookmark-end text:name="option_gestion_avancee"/></text:h>
      <text:p text:style-name="Text_20_body">Cet écran permet le paramétrage d'un système minimaliste de facturation dans le logiciel.</text:p>
      <text:h text:style-name="Heading_20_3" text:outline-level="3"><text:bookmark-start text:name="__RefHeading___gestion_des_fournisseurs_24"/><text:bookmark-start text:name="gestion_des_fournisseurs"/>Gestion des fournisseurs<text:bookmark-end text:name="__RefHeading___gestion_des_fournisseurs_24"/><text:bookmark-end text:name="gestion_des_fournisseurs"/></text:h>
      <text:h text:style-name="Heading_20_3" text:outline-level="3"><text:bookmark-start text:name="__RefHeading___gestion_des_clients_25"/><text:bookmark-start text:name="gestion_des_clients"/>Gestion des clients<text:bookmark-end text:name="__RefHeading___gestion_des_clients_25"/><text:bookmark-end text:name="gestion_des_clients"/></text:h>
      <text:h text:style-name="Heading_20_2" text:outline-level="2"><text:bookmark-start text:name="__RefHeading___option_options_du_logiciel_26"/><text:bookmark-start text:name="option_options_du_logiciel"/>Option "Options du logiciel"<text:bookmark-end text:name="__RefHeading___option_options_du_logiciel_26"/><text:bookmark-end text:name="option_options_du_logiciel"/></text:h>
      <text:h text:style-name="Heading_20_3" text:outline-level="3"><text:bookmark-start text:name="__RefHeading___general_27"/><text:bookmark-start text:name="general5"/>Général<text:bookmark-end text:name="__RefHeading___general_27"/><text:bookmark-end text:name="general5"/></text:h>
      <text:h text:style-name="Heading_20_3" text:outline-level="3"><text:bookmark-start text:name="__RefHeading___parametres_avances_28"/><text:bookmark-start text:name="parametres_avances"/>Paramètres avancés<text:bookmark-end text:name="__RefHeading___parametres_avances_28"/><text:bookmark-end text:name="parametres_avances"/></text:h>
      <text:h text:style-name="Heading_20_2" text:outline-level="2"><text:bookmark-start text:name="__RefHeading___option_avance_29"/><text:bookmark-start text:name="option_avance"/>Option "Avancé"<text:bookmark-end text:name="__RefHeading___option_avance_29"/><text:bookmark-end text:name="option_avance"/></text:h>
      <text:p text:style-name="Text_20_body">Ces menus comporte l’accès au fichier de paramétrage et à une série d’outils de correction à destination de l’assistance. <text:span text:style-name="underline"><text:span text:style-name="Strong_20_Emphasis">N’UTILISEZ CES MENUS QUE SOUS LES ORDRES DE L’<text:a xlink:type="simple" xlink:href="https://www.logeas.fr/index.php/contact-2/" text:style-name="Internet_20_link" text:visited-style-name="Visited_20_Internet_20_Link">ASSISTANCE</text:a></text:span> 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9::47:22</meta:creation-date>
    <dc:creator>Generated</dc:creator>
    <dc:date>2026-09-15T19::47:22</dc:date>
    <dc:language>en-US</dc:language>
    <meta:editing-cycles>1</meta:editing-cycles>
    <meta:editing-duration>PT0S</meta:editing-duration>
    <dc:title>clientlourd:administration:optionbase</dc:title>
  </office:meta>
</office:document-meta>
</file>