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e5238e8d6dc94edc9a41e6398edd26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cell">
            <text:p text:style-name="tablealignleft"><draw:frame draw:style-name="media" draw:name="0" text:anchor-type="as-char" draw:z-index="0" svg:width="1.0583333333333cm" svg:height="1.0583333333333cm"><draw:image xlink:href="Pictures/ee5238e8d6dc94edc9a41e6398edd268.jpg" xlink:type="simple" xlink:show="embed" xlink:actuate="onLoad"/></draw:frame> <text:span text:style-name="Strong_20_Emphasis"><text:bookmark text:name="tache"/>Sujets connexes</text:span></text:p>
          </table:table-cell>
          <table:table-cell office:value-type="string" table:style-name="tablecell"/>
        </table:table-row>
      </table:table>
      <text:h text:style-name="Heading_20_1" text:outline-level="1"><text:bookmark-start text:name="__RefHeading___ecran_de_gestion_des_taches_1"/><text:bookmark-start text:name="ecran_de_gestion_des_taches"/>Ecran de gestion des Tâches<text:bookmark-end text:name="__RefHeading___ecran_de_gestion_des_taches_1"/><text:bookmark-end text:name="ecran_de_gestion_des_taches"/></text:h>
      <text:p text:style-name="Text_20_body"><text:span text:style-name="Strong_20_Emphasis">Statut : fonctionnalité en version Bêta.</text:span> Certains comportements décrits ci-dessous peuvent encore évoluer.
L'écran <text:span text:style-name="Strong_20_Emphasis">Tâches</text:span> permet de créer, suivre et finaliser des tâches individuelles (rendez-vous, actions à mener, rappels…), ainsi que de définir des <text:span text:style-name="Strong_20_Emphasis">modèles de tâches récurrentes</text:span> qui génèrent automatiquement de nouvelles tâches selon une périodicité (quotidienne, hebdomadaire, mensuelle, annuelle ou personnalisée).</text:p>
      <text:h text:style-name="Heading_20_2" text:outline-level="2"><text:bookmark-start text:name="__RefHeading___acces_a_l_ecran_2"/><text:bookmark-start text:name="acces_a_l_ecran"/>Accès à l'écran<text:bookmark-end text:name="__RefHeading___acces_a_l_ecran_2"/><text:bookmark-end text:name="acces_a_l_ecran"/></text:h>
      <text:p text:style-name="Text_20_body">L'écran est accessible depuis le menu latéral, entrée <text:span text:style-name="Strong_20_Emphasis">“Tâches”</text:span> (icône de tâche, badge <text:span text:style-name="Strong_20_Emphasis">Bêta</text:span>). Cette entrée n'est visible que sur les écrans de taille moyenne ou supérieure (elle est masquée en affichage mobile).</text:p>
      <text:p text:style-name="Text_20_body">L'écran “Gestion / Suivi des tâches” propose un menu latéral avec deux sections :</text:p>
      <text:list text:style-name="List_20_1" text:continue-numbering="false">
        <text:list-item>
          <text:p text:style-name="List_20_1_Content_First"> <text:span text:style-name="Strong_20_Emphasis">Liste des Tâches</text:span> : grille des tâches existantes.</text:p>
        </text:list-item>
        <text:list-item>
          <text:p text:style-name="List_20_1_Content_Last"> <text:span text:style-name="Strong_20_Emphasis">Modèles de Tâches</text:span> : grille des modèles servant à générer des tâches récurrentes.</text:p>
        </text:list-item>
      </text:list>
      <text:h text:style-name="Heading_20_2" text:outline-level="2"><text:bookmark-start text:name="__RefHeading___les_taches_3"/><text:bookmark-start text:name="les_taches"/>Les Tâches<text:bookmark-end text:name="__RefHeading___les_taches_3"/><text:bookmark-end text:name="les_taches"/></text:h>
      <text:p text:style-name="Text_20_body">Une <text:span text:style-name="Strong_20_Emphasis">Tâche</text:span> est une action concrète à réaliser, avec une échéance, un responsable et un suivi d'avancement.</text:p>
      <text:h text:style-name="Heading_20_3" text:outline-level="3"><text:bookmark-start text:name="__RefHeading___liste_des_taches_4"/><text:bookmark-start text:name="liste_des_taches"/>Liste des Tâches<text:bookmark-end text:name="__RefHeading___liste_des_taches_4"/><text:bookmark-end text:name="liste_des_taches"/></text:h>
      <text:p text:style-name="Text_20_body">La grille “Liste des Tâches” présente l'ensemble des tâches enregistrées. Un bouton de la barre d'outils permet de basculer entre :</text:p>
      <text:list text:style-name="List_20_1" text:continue-numbering="false">
        <text:list-item>
          <text:p text:style-name="List_20_1_Content_First"> <text:span text:style-name="Strong_20_Emphasis">Masquer les tâches finalisées</text:span></text:p>
        </text:list-item>
        <text:list-item>
          <text:p text:style-name="List_20_1_Content_Last"> <text:span text:style-name="Strong_20_Emphasis">Afficher les tâches finalisées</text:span></text:p>
        </text:list-item>
      </text:list>
      <text:p text:style-name="Text_20_body">Par défaut, toutes les tâches (finalisées ou non) sont affichées.</text:p>
      <text:p text:style-name="Text_20_body">Un clic sur une ligne (ou sur le bouton “Nouveau”) ouvre la fiche détail de la tâche.</text:p>
      <text:h text:style-name="Heading_20_3" text:outline-level="3"><text:bookmark-start text:name="__RefHeading___fiche_d_une_tache_5"/><text:bookmark-start text:name="fiche_d_une_tache"/>Fiche d'une Tâche<text:bookmark-end text:name="__RefHeading___fiche_d_une_tache_5"/><text:bookmark-end text:name="fiche_d_une_tache"/></text:h>
      <text:p text:style-name="Text_20_body">La fiche d'une tâche est organisée en 4 onglets : <text:span text:style-name="Strong_20_Emphasis">Informations</text:span>, <text:span text:style-name="Strong_20_Emphasis">Étapes</text:span>, <text:span text:style-name="Strong_20_Emphasis">Réalisations</text:span>, <text:span text:style-name="Strong_20_Emphasis">Log</text:span>.</text:p>
      <text:p text:style-name="Text_20_body">Il n'est pas possible de changer d'onglet tant que des modifications n'ont pas été enregistrées ou annulées.</text:p>
      <text:h text:style-name="Heading_20_4" text:outline-level="4"><text:bookmark-start text:name="__RefHeading___onglet_informations_6"/><text:bookmark-start text:name="onglet_informations"/>Onglet Informations<text:bookmark-end text:name="__RefHeading___onglet_informations_6"/><text:bookmark-end text:name="onglet_informations"/></text:h>
      <table:table table:style-name="Table">
        <table:table-column/>
        <table:table-column/>
        <table:table-row>
          <table:table-cell office:value-type="string" table:style-name="tableheader">
            <text:p text:style-name="Table_20_Heading"> Champ </text:p>
          </table:table-cell>
          <table:table-cell office:value-type="string" table:style-name="tableheader">
            <text:p text:style-name="Table_20_Heading"> Description </text:p>
          </table:table-cell>
        </table:table-row>
        <table:table-row>
          <table:table-cell office:value-type="string" table:style-name="tablecell">
            <text:p text:style-name="tablealignleft"> Titre </text:p>
          </table:table-cell>
          <table:table-cell office:value-type="string" table:style-name="tablecell">
            <text:p text:style-name="tablealignleft"> Intitulé de la tâche. </text:p>
          </table:table-cell>
        </table:table-row>
        <table:table-row>
          <table:table-cell office:value-type="string" table:style-name="tablecell">
            <text:p text:style-name="tablealignleft"> Émetteur </text:p>
          </table:table-cell>
          <table:table-cell office:value-type="string" table:style-name="tablecell">
            <text:p text:style-name="tablealignleft"> Personne à l'origine de la tâche (recherche dans l'annuaire). </text:p>
          </table:table-cell>
        </table:table-row>
        <table:table-row>
          <table:table-cell office:value-type="string" table:style-name="tablecell">
            <text:p text:style-name="tablealignleft"> Réalisateur </text:p>
          </table:table-cell>
          <table:table-cell office:value-type="string" table:style-name="tablecell">
            <text:p text:style-name="tablealignleft"> Personne chargée de réaliser la tâche (recherche dans l'annuaire). </text:p>
          </table:table-cell>
        </table:table-row>
        <table:table-row>
          <table:table-cell office:value-type="string" table:style-name="tablecell">
            <text:p text:style-name="tablealignleft"> Tâche personnelle ? </text:p>
          </table:table-cell>
          <table:table-cell office:value-type="string" table:style-name="tablecell">
            <text:p text:style-name="tablealignleft"> Case à cocher permettant de marquer la tâche comme personnelle. </text:p>
          </table:table-cell>
        </table:table-row>
        <table:table-row>
          <table:table-cell office:value-type="string" table:style-name="tablecell">
            <text:p text:style-name="tablealignleft"> Échéance </text:p>
          </table:table-cell>
          <table:table-cell office:value-type="string" table:style-name="tablecell">
            <text:p text:style-name="tablealignleft"> Date et heure prévue pour la réalisation de la tâche. </text:p>
          </table:table-cell>
        </table:table-row>
        <table:table-row>
          <table:table-cell office:value-type="string" table:style-name="tablecell">
            <text:p text:style-name="tablealignleft"> Priorité </text:p>
          </table:table-cell>
          <table:table-cell office:value-type="string" table:style-name="tablecell">
            <text:p text:style-name="tablealignleft"> Niveau de priorité de la tâche (voir table des priorités). </text:p>
          </table:table-cell>
        </table:table-row>
        <table:table-row>
          <table:table-cell office:value-type="string" table:style-name="tablecell">
            <text:p text:style-name="tablealignleft"> Catégorie </text:p>
          </table:table-cell>
          <table:table-cell office:value-type="string" table:style-name="tablecell">
            <text:p text:style-name="tablealignleft"> Texte libre de classement (ex : RH, Comptabilité…). </text:p>
          </table:table-cell>
        </table:table-row>
        <table:table-row>
          <table:table-cell office:value-type="string" table:style-name="tablecell">
            <text:p text:style-name="tablealignleft"> Lien </text:p>
          </table:table-cell>
          <table:table-cell office:value-type="string" table:style-name="tablecell">
            <text:p text:style-name="tablealignleft"> Adresse (URL) associée à la tâche ; un bouton permet de l'ouvrir directement. </text:p>
          </table:table-cell>
        </table:table-row>
      </table:table>
      <text:p text:style-name="Text_20_body">Le panneau <text:span text:style-name="Strong_20_Emphasis">Finalisation</text:span> de cet onglet regroupe :</text:p>
      <table:table table:style-name="Table">
        <table:table-column/>
        <table:table-column/>
        <table:table-row>
          <table:table-cell office:value-type="string" table:style-name="tableheader">
            <text:p text:style-name="Table_20_Heading"> Champ </text:p>
          </table:table-cell>
          <table:table-cell office:value-type="string" table:style-name="tableheader">
            <text:p text:style-name="Table_20_Heading"> Description </text:p>
          </table:table-cell>
        </table:table-row>
        <table:table-row>
          <table:table-cell office:value-type="string" table:style-name="tablecell">
            <text:p text:style-name="tablealignleft"> Tâche finalisée ? </text:p>
          </table:table-cell>
          <table:table-cell office:value-type="string" table:style-name="tablecell">
            <text:p text:style-name="tablealignleft"> Case à cocher indiquant que la tâche est terminée. </text:p>
          </table:table-cell>
        </table:table-row>
        <table:table-row>
          <table:table-cell office:value-type="string" table:style-name="tablecell">
            <text:p text:style-name="tablealignleft"> Date de finalisation </text:p>
          </table:table-cell>
          <table:table-cell office:value-type="string" table:style-name="tablecell">
            <text:p text:style-name="tablealignleft"> Date et heure auxquelles la tâche a été finalisée (renseignée automatiquement lors de la finalisation, voir plus bas). </text:p>
          </table:table-cell>
        </table:table-row>
        <table:table-row>
          <table:table-cell office:value-type="string" table:style-name="tablecell">
            <text:p text:style-name="tablealignleft"> Taux d'avancement </text:p>
          </table:table-cell>
          <table:table-cell office:value-type="string" table:style-name="tablecell">
            <text:p text:style-name="tablealignleft"> Pourcentage de réalisation de la tâche. </text:p>
          </table:table-cell>
        </table:table-row>
      </table:table>
      <text:h text:style-name="Heading_20_4" text:outline-level="4"><text:bookmark-start text:name="__RefHeading___onglet_etapes_7"/><text:bookmark-start text:name="onglet_etapes"/>Onglet Étapes<text:bookmark-end text:name="__RefHeading___onglet_etapes_7"/><text:bookmark-end text:name="onglet_etapes"/></text:h>
      <text:p text:style-name="Text_20_body">Cet onglet contient une <text:span text:style-name="Strong_20_Emphasis">check-list</text:span> d'étapes permettant de décomposer la tâche :</text:p>
      <text:list text:style-name="List_20_1" text:continue-numbering="false">
        <text:list-item>
          <text:p text:style-name="List_20_1_Content_First"> Ajout d'une étape via le champ “Nouvel item” (saisir le libellé de l'étape) puis le bouton <text:span text:style-name="Strong_20_Emphasis">Ajouter</text:span>.</text:p>
        </text:list-item>
        <text:list-item>
          <text:p text:style-name="List_20_1_Content"> Chaque étape possède une case <text:span text:style-name="Strong_20_Emphasis">Faite</text:span> et peut être réordonnée (flèches monter/descendre ou glisser-déposer).</text:p>
        </text:list-item>
        <text:list-item>
          <text:p text:style-name="List_20_1_Content"> Suppression d'une étape via l'icône poubelle en bout de ligne.</text:p>
        </text:list-item>
        <text:list-item>
          <text:p text:style-name="List_20_1_Content_Last"> La liste est affichée dans une zone à hauteur fixe avec ascenseur vertical : au-delà d'un certain nombre d'étapes, on défile dans la liste au lieu d'allonger la page.</text:p>
        </text:list-item>
      </text:list>
      <text:h text:style-name="Heading_20_4" text:outline-level="4"><text:bookmark-start text:name="__RefHeading___onglet_realisations_8"/><text:bookmark-start text:name="onglet_realisations"/>Onglet Réalisations<text:bookmark-end text:name="__RefHeading___onglet_realisations_8"/><text:bookmark-end text:name="onglet_realisations"/></text:h>
      <text:p text:style-name="Text_20_body">Contient la <text:span text:style-name="Strong_20_Emphasis">Description</text:span> détaillée de la tâche ainsi qu'une <text:span text:style-name="Strong_20_Emphasis">Note de réalisation</text:span> libre, permettant de consigner le compte-rendu du travail effectué.</text:p>
      <text:h text:style-name="Heading_20_4" text:outline-level="4"><text:bookmark-start text:name="__RefHeading___onglet_log_9"/><text:bookmark-start text:name="onglet_log"/>Onglet Log<text:bookmark-end text:name="__RefHeading___onglet_log_9"/><text:bookmark-end text:name="onglet_log"/></text:h>
      <text:p text:style-name="Text_20_body">Journal en lecture seule retraçant l'historique de la tâche (non modifiable directement).</text:p>
      <text:h text:style-name="Heading_20_3" text:outline-level="3"><text:bookmark-start text:name="__RefHeading___actions_sur_une_tache_10"/><text:bookmark-start text:name="actions_sur_une_tache"/>Actions sur une Tâche<text:bookmark-end text:name="__RefHeading___actions_sur_une_tache_10"/><text:bookmark-end text:name="actions_sur_une_tache"/></text:h>
      <text:p text:style-name="Text_20_body">Le menu d'actions (bouton flottant en bas de l'écran) propose :</text:p>
      <text:list text:style-name="List_20_1" text:continue-numbering="false">
        <text:list-item>
          <text:p text:style-name="List_20_1_Content_First"> <text:span text:style-name="Strong_20_Emphasis">Nouveau</text:span> : créer une nouvelle tâche vierge.</text:p>
        </text:list-item>
        <text:list-item>
          <text:p text:style-name="List_20_1_Content"> <text:span text:style-name="Strong_20_Emphasis">Dupliquer</text:span> : crée une copie de la tâche courante, check-list d'étapes comprise, prête à être enregistrée comme nouvelle tâche (le titre est suffixé par “ (copie)”). Le statut de finalisation (case “Tâche finalisée ?”, date de finalisation, taux d'avancement) est réinitialisé sur la copie. Tant que le bouton “Enregistrer” n'a pas été utilisé, il ne s'agit que d'un brouillon non persisté.</text:p>
        </text:list-item>
        <text:list-item>
          <text:p text:style-name="List_20_1_Content"> <text:span text:style-name="Strong_20_Emphasis">Finalise la tâche</text:span> : marque la tâche comme terminée en une seule action — renseigne automatiquement la date de finalisation à l'instant présent, fixe le taux d'avancement à 100 % et coche “Tâche finalisée ?”.</text:p>
        </text:list-item>
        <text:list-item>
          <text:p text:style-name="List_20_1_Content"> <text:span text:style-name="Strong_20_Emphasis">Effacer</text:span> : supprime définitivement la tâche, après confirmation.</text:p>
        </text:list-item>
        <text:list-item>
          <text:p text:style-name="List_20_1_Content_Last"> Archiver / Restaurer : ces boutons sont visibles mais <text:span text:style-name="Strong_20_Emphasis">non actifs</text:span> dans la version actuelle (à venir).</text:p>
        </text:list-item>
      </text:list>
      <text:h text:style-name="Heading_20_2" text:outline-level="2"><text:bookmark-start text:name="__RefHeading___les_modeles_de_taches_11"/><text:bookmark-start text:name="les_modeles_de_taches"/>Les Modèles de Tâches<text:bookmark-end text:name="__RefHeading___les_modeles_de_taches_11"/><text:bookmark-end text:name="les_modeles_de_taches"/></text:h>
      <text:p text:style-name="Text_20_body">Un <text:span text:style-name="Strong_20_Emphasis">Modèle de Tâche</text:span> est un gabarit qui décrit les caractéristiques par défaut des tâches à générer automatiquement (titre, description, priorité, réalisateur…) et qui porte une <text:span text:style-name="Strong_20_Emphasis">règle de récurrence</text:span>. À chaque échéance de la règle, une nouvelle Tâche est créée automatiquement à partir du modèle.</text:p>
      <text:h text:style-name="Heading_20_3" text:outline-level="3"><text:bookmark-start text:name="__RefHeading___liste_des_modeles_de_taches_12"/><text:bookmark-start text:name="liste_des_modeles_de_taches"/>Liste des Modèles de Tâches<text:bookmark-end text:name="__RefHeading___liste_des_modeles_de_taches_12"/><text:bookmark-end text:name="liste_des_modeles_de_taches"/></text:h>
      <text:p text:style-name="Text_20_body">La grille “Modèles de Tâches” présente l'ensemble des modèles enregistrés. Un clic sur une ligne (ou sur “Nouveau”) ouvre la fiche détail du modèle.</text:p>
      <text:h text:style-name="Heading_20_3" text:outline-level="3"><text:bookmark-start text:name="__RefHeading___fiche_d_un_modele_de_tache_13"/><text:bookmark-start text:name="fiche_d_un_modele_de_tache"/>Fiche d'un Modèle de Tâche<text:bookmark-end text:name="__RefHeading___fiche_d_un_modele_de_tache_13"/><text:bookmark-end text:name="fiche_d_un_modele_de_tache"/></text:h>
      <text:h text:style-name="Heading_20_4" text:outline-level="4"><text:bookmark-start text:name="__RefHeading___informations_generales_14"/><text:bookmark-start text:name="informations_generales"/>Informations générales<text:bookmark-end text:name="__RefHeading___informations_generales_14"/><text:bookmark-end text:name="informations_generales"/></text:h>
      <table:table table:style-name="Table">
        <table:table-column/>
        <table:table-column/>
        <table:table-row>
          <table:table-cell office:value-type="string" table:style-name="tableheader">
            <text:p text:style-name="Table_20_Heading"> Champ </text:p>
          </table:table-cell>
          <table:table-cell office:value-type="string" table:style-name="tableheader">
            <text:p text:style-name="Table_20_Heading"> Description </text:p>
          </table:table-cell>
        </table:table-row>
        <table:table-row>
          <table:table-cell office:value-type="string" table:style-name="tablecell">
            <text:p text:style-name="tablealignleft"> Titre du modèle </text:p>
          </table:table-cell>
          <table:table-cell office:value-type="string" table:style-name="tablecell">
            <text:p text:style-name="tablealignleft"> Intitulé du modèle (obligatoire). </text:p>
          </table:table-cell>
        </table:table-row>
        <table:table-row>
          <table:table-cell office:value-type="string" table:style-name="tablecell">
            <text:p text:style-name="tablealignleft"> Description </text:p>
          </table:table-cell>
          <table:table-cell office:value-type="string" table:style-name="tablecell">
            <text:p text:style-name="tablealignleft"> Description qui sera reportée sur chaque tâche générée. </text:p>
          </table:table-cell>
        </table:table-row>
        <table:table-row>
          <table:table-cell office:value-type="string" table:style-name="tablecell">
            <text:p text:style-name="tablealignleft"> Priorité </text:p>
          </table:table-cell>
          <table:table-cell office:value-type="string" table:style-name="tablecell">
            <text:p text:style-name="tablealignleft"> Priorité par défaut des tâches générées (voir table des priorités). </text:p>
          </table:table-cell>
        </table:table-row>
        <table:table-row>
          <table:table-cell office:value-type="string" table:style-name="tablecell">
            <text:p text:style-name="tablealignleft"> Catégorie </text:p>
          </table:table-cell>
          <table:table-cell office:value-type="string" table:style-name="tablecell">
            <text:p text:style-name="tablealignleft"> Texte libre de classement, reporté sur les tâches générées. </text:p>
          </table:table-cell>
        </table:table-row>
        <table:table-row>
          <table:table-cell office:value-type="string" table:style-name="tablecell">
            <text:p text:style-name="tablealignleft"> Réalisateur </text:p>
          </table:table-cell>
          <table:table-cell office:value-type="string" table:style-name="tablecell">
            <text:p text:style-name="tablealignleft"> Personne par défaut assignée aux tâches générées. </text:p>
          </table:table-cell>
        </table:table-row>
        <table:table-row>
          <table:table-cell office:value-type="string" table:style-name="tablecell">
            <text:p text:style-name="tablealignleft"> Lien </text:p>
          </table:table-cell>
          <table:table-cell office:value-type="string" table:style-name="tablecell">
            <text:p text:style-name="tablealignleft"> Adresse (URL) par défaut, reportée sur les tâches générées. </text:p>
          </table:table-cell>
        </table:table-row>
        <table:table-row>
          <table:table-cell office:value-type="string" table:style-name="tablecell">
            <text:p text:style-name="tablealignleft"> Tâche personnelle </text:p>
          </table:table-cell>
          <table:table-cell office:value-type="string" table:style-name="tablecell">
            <text:p text:style-name="tablealignleft"> Reportée par défaut sur les tâches générées. </text:p>
          </table:table-cell>
        </table:table-row>
      </table:table>
      <text:h text:style-name="Heading_20_4" text:outline-level="4"><text:bookmark-start text:name="__RefHeading___recurrence_15"/><text:bookmark-start text:name="recurrence"/>Récurrence<text:bookmark-end text:name="__RefHeading___recurrence_15"/><text:bookmark-end text:name="recurrence"/></text:h>
      <table:table table:style-name="Table">
        <table:table-column/>
        <table:table-column/>
        <table:table-row>
          <table:table-cell office:value-type="string" table:style-name="tableheader">
            <text:p text:style-name="Table_20_Heading"> Champ </text:p>
          </table:table-cell>
          <table:table-cell office:value-type="string" table:style-name="tableheader">
            <text:p text:style-name="Table_20_Heading"> Description </text:p>
          </table:table-cell>
        </table:table-row>
        <table:table-row>
          <table:table-cell office:value-type="string" table:style-name="tablecell">
            <text:p text:style-name="tablealignleft"> Type de récurrence </text:p>
          </table:table-cell>
          <table:table-cell office:value-type="string" table:style-name="tablecell">
            <text:p text:style-name="tablealignleft"> Quotidienne, Hebdomadaire, Mensuelle, Annuelle ou Personnalisée (voir <text:a xlink:type="simple" xlink:href="#__RefHeading___type_de_recurrence_22" text:style-name="Local_20_link" text:visited-style-name="Visited_20_Local_20_Link">table</text:a>). </text:p>
          </table:table-cell>
        </table:table-row>
        <table:table-row>
          <table:table-cell office:value-type="string" table:style-name="tablecell">
            <text:p text:style-name="tablealignleft"> Intervalle </text:p>
          </table:table-cell>
          <table:table-cell office:value-type="string" table:style-name="tablecell">
            <text:p text:style-name="tablealignleft"> Nombre d'unités entre deux occurrences (ex : “tous les 2 jours/semaines/mois”), de 1 à 365. </text:p>
          </table:table-cell>
        </table:table-row>
        <table:table-row>
          <table:table-cell office:value-type="string" table:style-name="tablecell">
            <text:p text:style-name="tablealignleft"> Jours de la semaine </text:p>
          </table:table-cell>
          <table:table-cell office:value-type="string" table:style-name="tablecell">
            <text:p text:style-name="tablealignleft"> Cases à cocher Lundi à Dimanche — visible uniquement pour les types Hebdomadaire et Personnalisée. </text:p>
          </table:table-cell>
        </table:table-row>
        <table:table-row>
          <table:table-cell office:value-type="string" table:style-name="tablecell">
            <text:p text:style-name="tablealignleft"> Semaine du mois </text:p>
          </table:table-cell>
          <table:table-cell office:value-type="string" table:style-name="tablecell">
            <text:p text:style-name="tablealignleft"> 1ère, 2ème, 3ème, 4ème ou Dernière — visible uniquement pour le type Mensuelle (ex : “le 3ème lundi du mois”). </text:p>
          </table:table-cell>
        </table:table-row>
        <table:table-row>
          <table:table-cell office:value-type="string" table:style-name="tablecell">
            <text:p text:style-name="tablealignleft"> Jour du mois </text:p>
          </table:table-cell>
          <table:table-cell office:value-type="string" table:style-name="tablecell">
            <text:p text:style-name="tablealignleft"> Jour fixe du mois (0 = non utilisé) — visible uniquement pour le type Mensuelle. </text:p>
          </table:table-cell>
        </table:table-row>
        <table:table-row>
          <table:table-cell office:value-type="string" table:style-name="tablecell">
            <text:p text:style-name="tablealignleft"> Date de début </text:p>
          </table:table-cell>
          <table:table-cell office:value-type="string" table:style-name="tablecell">
            <text:p text:style-name="tablealignleft"> Date à partir de laquelle la récurrence s'applique. </text:p>
          </table:table-cell>
        </table:table-row>
        <table:table-row>
          <table:table-cell office:value-type="string" table:style-name="tablecell">
            <text:p text:style-name="tablealignleft"> Date de fin </text:p>
          </table:table-cell>
          <table:table-cell office:value-type="string" table:style-name="tablecell">
            <text:p text:style-name="tablealignleft"> Date au-delà de laquelle plus aucune occurrence n'est générée (laisser vide pour une récurrence sans fin). </text:p>
          </table:table-cell>
        </table:table-row>
        <table:table-row>
          <table:table-cell office:value-type="string" table:style-name="tablecell">
            <text:p text:style-name="tablealignleft"> Nombre max d'occurrences </text:p>
          </table:table-cell>
          <table:table-cell office:value-type="string" table:style-name="tablecell">
            <text:p text:style-name="tablealignleft"> Nombre maximal de tâches générées par cette règle (0 = illimité). </text:p>
          </table:table-cell>
        </table:table-row>
        <table:table-row>
          <table:table-cell office:value-type="string" table:style-name="tablecell">
            <text:p text:style-name="tablealignleft"> Ignorer les jours fériés </text:p>
          </table:table-cell>
          <table:table-cell office:value-type="string" table:style-name="tablecell">
            <text:p text:style-name="tablealignleft"> Si coché, décale la génération des occurrences tombant un jour non ouvré. </text:p>
          </table:table-cell>
        </table:table-row>
        <table:table-row>
          <table:table-cell office:value-type="string" table:style-name="tablecell">
            <text:p text:style-name="tablealignleft"> Reporter au </text:p>
          </table:table-cell>
          <table:table-cell office:value-type="string" table:style-name="tablecell">
            <text:p text:style-name="tablealignleft"> Jour ouvré précédent ou Jour ouvré suivant — visible uniquement si “Ignorer les jours fériés” est coché. </text:p>
          </table:table-cell>
        </table:table-row>
        <table:table-row>
          <table:table-cell office:value-type="string" table:style-name="tablecell">
            <text:p text:style-name="tablealignleft"> Prochaine échéance </text:p>
          </table:table-cell>
          <table:table-cell office:value-type="string" table:style-name="tablecell">
            <text:p text:style-name="tablealignleft"> Date de la prochaine occurrence à générer (information, lecture seule). </text:p>
          </table:table-cell>
        </table:table-row>
        <table:table-row>
          <table:table-cell office:value-type="string" table:style-name="tablecell">
            <text:p text:style-name="tablealignleft"> Dernière génération </text:p>
          </table:table-cell>
          <table:table-cell office:value-type="string" table:style-name="tablecell">
            <text:p text:style-name="tablealignleft"> Date/heure de la dernière génération effectuée pour ce modèle (information, lecture seule). </text:p>
          </table:table-cell>
        </table:table-row>
      </table:table>
      <table:table table:style-name="Table_Quotation1">
        <table:table-column/>
        <table:table-row>
          <table:table-cell office:value-type="string" table:style-name="Cell_Quotation1">
            <text:p text:style-name="tablealignleft"> <text:span text:style-name="Strong_20_Emphasis">Point de vigilance :</text:span> dans la version actuelle, “Ignorer les jours fériés” ne tient compte que des samedis et dimanches ; les jours fériés officiels (1er mai, 14 juillet, etc.) ne sont pas encore pris en compte.</text:p>
          </table:table-cell>
        </table:table-row>
      </table:table>
      <text:h text:style-name="Heading_20_4" text:outline-level="4"><text:bookmark-start text:name="__RefHeading___check-list_type_16"/><text:bookmark-start text:name="check-list_type"/>Check-list type<text:bookmark-end text:name="__RefHeading___check-list_type_16"/><text:bookmark-end text:name="check-list_type"/></text:h>
      <text:p text:style-name="Text_20_body">Fonctionne comme la check-list d'une tâche (ajout, ordre, suppression), mais définit la liste d'étapes qui sera dupliquée automatiquement sur chaque tâche générée à partir du modèle (colonne “Faite par défaut”). Comme pour une tâche, la liste est affichée dans une zone à hauteur fixe avec ascenseur vertical.</text:p>
      <text:h text:style-name="Heading_20_4" text:outline-level="4"><text:bookmark-start text:name="__RefHeading___generation_manuelle_des_occurrences_17"/><text:bookmark-start text:name="generation_manuelle_des_occurrences"/>Génération manuelle des occurrences<text:bookmark-end text:name="__RefHeading___generation_manuelle_des_occurrences_17"/><text:bookmark-end text:name="generation_manuelle_des_occurrences"/></text:h>
      <text:p text:style-name="Text_20_body">Un bouton <text:span text:style-name="Strong_20_Emphasis">Générer les occurrences</text:span> permet de forcer, à la demande, la génération des tâches à venir pour ce modèle, sur un horizon qui dépend du type de récurrence du modèle (voir <text:a xlink:type="simple" xlink:href="#__RefHeading___horizon_de_generation_24" text:style-name="Local_20_link" text:visited-style-name="Visited_20_Local_20_Link">table</text:a>). Ce bouton n'est disponible qu'une fois le modèle enregistré.</text:p>
      <text:p text:style-name="Text_20_body">Un message confirme le résultat de l'opération : nombre d'occurrences générées, ou “Aucune nouvelle occurrence à générer” si tout est déjà à jour.</text:p>
      <text:h text:style-name="Heading_20_3" text:outline-level="3"><text:bookmark-start text:name="__RefHeading___actions_sur_un_modele_de_tache_18"/><text:bookmark-start text:name="actions_sur_un_modele_de_tache"/>Actions sur un Modèle de Tâche<text:bookmark-end text:name="__RefHeading___actions_sur_un_modele_de_tache_18"/><text:bookmark-end text:name="actions_sur_un_modele_de_tache"/></text:h>
      <text:list text:style-name="List_20_1" text:continue-numbering="false">
        <text:list-item>
          <text:p text:style-name="List_20_1_Content_First"> <text:span text:style-name="Strong_20_Emphasis">Nouveau</text:span> : créer un nouveau modèle.</text:p>
        </text:list-item>
        <text:list-item>
          <text:p text:style-name="List_20_1_Content"> <text:span text:style-name="Strong_20_Emphasis">Dupliquer</text:span> : crée une copie du modèle courant — informations générales, règle de récurrence et check-list type — prête à être enregistrée comme nouveau modèle (le titre est suffixé par “ (copie)”). Les informations “Prochaine échéance” et “Dernière génération” de la copie sont vides tant qu'elle n'a pas généré d'occurrence. Tant que le bouton “Enregistrer” n'a pas été utilisé, il ne s'agit que d'un brouillon non persisté.</text:p>
        </text:list-item>
        <text:list-item>
          <text:p text:style-name="List_20_1_Content_Last"> <text:span text:style-name="Strong_20_Emphasis">Effacer</text:span> : supprime définitivement le modèle ainsi que sa règle de récurrence et sa check-list type associées, après confirmation.</text:p>
        </text:list-item>
      </text:list>
      <text:h text:style-name="Heading_20_2" text:outline-level="2"><text:bookmark-start text:name="__RefHeading___generation_automatique_des_taches_19"/><text:bookmark-start text:name="generation_automatique_des_taches"/>Génération automatique des tâches<text:bookmark-end text:name="__RefHeading___generation_automatique_des_taches_19"/><text:bookmark-end text:name="generation_automatique_des_taches"/></text:h>
      <text:p text:style-name="Text_20_body">À l'ouverture de l'écran “Tâches”, l'application vérifie <text:span text:style-name="Strong_20_Emphasis">automatiquement</text:span>, pour tous les modèles actifs, si des occurrences sont dues dans l'horizon propre à leur type de récurrence (voir <text:a xlink:type="simple" xlink:href="#__RefHeading___horizon_de_generation_24" text:style-name="Local_20_link" text:visited-style-name="Visited_20_Local_20_Link">table</text:a>), et crée les tâches correspondantes sans intervention de l'utilisateur.</text:p>
      <text:p text:style-name="Text_20_body">Pour chaque tâche générée automatiquement :</text:p>
      <text:list text:style-name="List_20_1" text:continue-numbering="false">
        <text:list-item>
          <text:p text:style-name="List_20_1_Content_First"> Le titre, la description, la priorité, la catégorie, le réalisateur, le caractère “tâche personnelle” et le lien sont recopiés depuis le modèle.</text:p>
        </text:list-item>
        <text:list-item>
          <text:p text:style-name="List_20_1_Content"> L'échéance est calculée selon la règle de récurrence.</text:p>
        </text:list-item>
        <text:list-item>
          <text:p text:style-name="List_20_1_Content"> La check-list type du modèle est dupliquée (toutes les étapes démarrent non cochées).</text:p>
        </text:list-item>
        <text:list-item>
          <text:p text:style-name="List_20_1_Content_Last"> Une même occurrence (même règle, même date) n'est jamais générée deux fois.</text:p>
        </text:list-item>
      </text:list>
      <text:p text:style-name="Text_20_body">Il est également possible de forcer cette génération pour un modèle précis via le bouton <text:span text:style-name="Strong_20_Emphasis">Générer les occurrences</text:span> de sa fiche détail (voir ci-dessus).</text:p>
      <text:h text:style-name="Heading_20_2" text:outline-level="2"><text:bookmark-start text:name="__RefHeading___tables_de_reference_20"/><text:bookmark-start text:name="tables_de_reference"/>Tables de référence<text:bookmark-end text:name="__RefHeading___tables_de_reference_20"/><text:bookmark-end text:name="tables_de_reference"/></text:h>
      <text:h text:style-name="Heading_20_3" text:outline-level="3"><text:bookmark-start text:name="__RefHeading___priorite_21"/><text:bookmark-start text:name="priorite"/>Priorité<text:bookmark-end text:name="__RefHeading___priorite_21"/><text:bookmark-end text:name="priorite"/></text:h>
      <table:table table:style-name="Table">
        <table:table-column/>
        <table:table-row>
          <table:table-cell office:value-type="string" table:style-name="tableheader">
            <text:p text:style-name="Table_20_Heading"> Valeur </text:p>
          </table:table-cell>
        </table:table-row>
        <table:table-row>
          <table:table-cell office:value-type="string" table:style-name="tablecell">
            <text:p text:style-name="tablealignleft"> Critique </text:p>
          </table:table-cell>
        </table:table-row>
        <table:table-row>
          <table:table-cell office:value-type="string" table:style-name="tablecell">
            <text:p text:style-name="tablealignleft"> Haute </text:p>
          </table:table-cell>
        </table:table-row>
        <table:table-row>
          <table:table-cell office:value-type="string" table:style-name="tablecell">
            <text:p text:style-name="tablealignleft"> Moyenne </text:p>
          </table:table-cell>
        </table:table-row>
        <table:table-row>
          <table:table-cell office:value-type="string" table:style-name="tablecell">
            <text:p text:style-name="tablealignleft"> Basse </text:p>
          </table:table-cell>
        </table:table-row>
      </table:table>
      <text:h text:style-name="Heading_20_3" text:outline-level="3"><text:bookmark-start text:name="__RefHeading___type_de_recurrence_22"/><text:bookmark-start text:name="type_de_recurrence"/>Type de récurrence<text:bookmark-end text:name="__RefHeading___type_de_recurrence_22"/><text:bookmark-end text:name="type_de_recurrence"/></text:h>
      <table:table table:style-name="Table">
        <table:table-column/>
        <table:table-column/>
        <table:table-row>
          <table:table-cell office:value-type="string" table:style-name="tableheader">
            <text:p text:style-name="Table_20_Heading"> Valeur </text:p>
          </table:table-cell>
          <table:table-cell office:value-type="string" table:style-name="tableheader">
            <text:p text:style-name="Table_20_Heading"> Description </text:p>
          </table:table-cell>
        </table:table-row>
        <table:table-row>
          <table:table-cell office:value-type="string" table:style-name="tablecell">
            <text:p text:style-name="tablealignleft"> Quotidienne </text:p>
          </table:table-cell>
          <table:table-cell office:value-type="string" table:style-name="tablecell">
            <text:p text:style-name="tablealignleft"> Tous les N jours. </text:p>
          </table:table-cell>
        </table:table-row>
        <table:table-row>
          <table:table-cell office:value-type="string" table:style-name="tablecell">
            <text:p text:style-name="tablealignleft"> Hebdomadaire </text:p>
          </table:table-cell>
          <table:table-cell office:value-type="string" table:style-name="tablecell">
            <text:p text:style-name="tablealignleft"> Toutes les N semaines, sur les jours de la semaine cochés. </text:p>
          </table:table-cell>
        </table:table-row>
        <table:table-row>
          <table:table-cell office:value-type="string" table:style-name="tablecell">
            <text:p text:style-name="tablealignleft"> Mensuelle </text:p>
          </table:table-cell>
          <table:table-cell office:value-type="string" table:style-name="tablecell">
            <text:p text:style-name="tablealignleft"> Tous les N mois, sur un jour fixe du mois ou une position (ex : “3ème lundi”). </text:p>
          </table:table-cell>
        </table:table-row>
        <table:table-row>
          <table:table-cell office:value-type="string" table:style-name="tablecell">
            <text:p text:style-name="tablealignleft"> Annuelle </text:p>
          </table:table-cell>
          <table:table-cell office:value-type="string" table:style-name="tablecell">
            <text:p text:style-name="tablealignleft"> Tous les N ans. </text:p>
          </table:table-cell>
        </table:table-row>
        <table:table-row>
          <table:table-cell office:value-type="string" table:style-name="tablecell">
            <text:p text:style-name="tablealignleft"> Personnalisée </text:p>
          </table:table-cell>
          <table:table-cell office:value-type="string" table:style-name="tablecell">
            <text:p text:style-name="tablealignleft"> Combinaison libre de jours de la semaine. </text:p>
          </table:table-cell>
        </table:table-row>
      </table:table>
      <text:h text:style-name="Heading_20_3" text:outline-level="3"><text:bookmark-start text:name="__RefHeading___report_des_jours_feries_23"/><text:bookmark-start text:name="report_des_jours_feries"/>Report des jours fériés<text:bookmark-end text:name="__RefHeading___report_des_jours_feries_23"/><text:bookmark-end text:name="report_des_jours_feries"/></text:h>
      <table:table table:style-name="Table">
        <table:table-column/>
        <table:table-row>
          <table:table-cell office:value-type="string" table:style-name="tableheader">
            <text:p text:style-name="Table_20_Heading"> Valeur </text:p>
          </table:table-cell>
        </table:table-row>
        <table:table-row>
          <table:table-cell office:value-type="string" table:style-name="tablecell">
            <text:p text:style-name="tablealignleft"> Jour ouvré précédent </text:p>
          </table:table-cell>
        </table:table-row>
        <table:table-row>
          <table:table-cell office:value-type="string" table:style-name="tablecell">
            <text:p text:style-name="tablealignleft"> Jour ouvré suivant </text:p>
          </table:table-cell>
        </table:table-row>
      </table:table>
      <text:h text:style-name="Heading_20_3" text:outline-level="3"><text:bookmark-start text:name="__RefHeading___horizon_de_generation_24"/><text:bookmark-start text:name="horizon_de_generation"/>Horizon de génération<text:bookmark-end text:name="__RefHeading___horizon_de_generation_24"/><text:bookmark-end text:name="horizon_de_generation"/></text:h>
      <text:p text:style-name="Text_20_body">Chaque type de récurrence a son propre horizon de génération, c'est-à-dire la fenêtre à venir sur laquelle les occurrences sont créées à l'avance (automatiquement à l'ouverture de l'écran, ou manuellement via “Générer les occurrences”) :</text:p>
      <table:table table:style-name="Table">
        <table:table-column/>
        <table:table-column/>
        <table:table-row>
          <table:table-cell office:value-type="string" table:style-name="tableheader">
            <text:p text:style-name="Table_20_Heading"> Type de récurrence </text:p>
          </table:table-cell>
          <table:table-cell office:value-type="string" table:style-name="tableheader">
            <text:p text:style-name="Table_20_Heading"> Horizon </text:p>
          </table:table-cell>
        </table:table-row>
        <table:table-row>
          <table:table-cell office:value-type="string" table:style-name="tablecell">
            <text:p text:style-name="tablealignleft"> Quotidienne </text:p>
          </table:table-cell>
          <table:table-cell office:value-type="string" table:style-name="tablecell">
            <text:p text:style-name="tablealignleft"> 3 jours </text:p>
          </table:table-cell>
        </table:table-row>
        <table:table-row>
          <table:table-cell office:value-type="string" table:style-name="tablecell">
            <text:p text:style-name="tablealignleft"> Hebdomadaire </text:p>
          </table:table-cell>
          <table:table-cell office:value-type="string" table:style-name="tablecell">
            <text:p text:style-name="tablealignleft"> 14 jours </text:p>
          </table:table-cell>
        </table:table-row>
        <table:table-row>
          <table:table-cell office:value-type="string" table:style-name="tablecell">
            <text:p text:style-name="tablealignleft"> Mensuelle </text:p>
          </table:table-cell>
          <table:table-cell office:value-type="string" table:style-name="tablecell">
            <text:p text:style-name="tablealignleft"> 32 jours </text:p>
          </table:table-cell>
        </table:table-row>
        <table:table-row>
          <table:table-cell office:value-type="string" table:style-name="tablecell">
            <text:p text:style-name="tablealignleft"> Annuelle </text:p>
          </table:table-cell>
          <table:table-cell office:value-type="string" table:style-name="tablecell">
            <text:p text:style-name="tablealignleft"> 32 jours </text:p>
          </table:table-cell>
        </table:table-row>
        <table:table-row>
          <table:table-cell office:value-type="string" table:style-name="tablecell">
            <text:p text:style-name="tablealignleft"> Personnalisée </text:p>
          </table:table-cell>
          <table:table-cell office:value-type="string" table:style-name="tablecell">
            <text:p text:style-name="tablealignleft"> 14 jours </text:p>
          </table:table-cell>
        </table:table-row>
      </table:table>
      <text:h text:style-name="Heading_20_2" text:outline-level="2"><text:bookmark-start text:name="__RefHeading___points_de_vigilance_version_beta_25"/><text:bookmark-start text:name="points_de_vigilance_version_beta"/>Points de vigilance (version Bêta)<text:bookmark-end text:name="__RefHeading___points_de_vigilance_version_beta_25"/><text:bookmark-end text:name="points_de_vigilance_version_beta"/></text:h>
      <text:list text:style-name="List_20_1" text:continue-numbering="false">
        <text:list-item>
          <text:p text:style-name="List_20_1_Content_First"> La prise en compte des jours fériés officiels n'est pas encore implémentée (seuls les week-ends sont exclus).</text:p>
        </text:list-item>
        <text:list-item>
          <text:p text:style-name="List_20_1_Content_Last"> La fonctionnalité étant en Bêta, l'ergonomie et certains comportements sont susceptibles d'évolue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21::47:03</meta:creation-date>
    <dc:creator>Generated</dc:creator>
    <dc:date>2026-09-15T21::47:03</dc:date>
    <dc:language>en-US</dc:language>
    <meta:editing-cycles>1</meta:editing-cycles>
    <meta:editing-duration>PT0S</meta:editing-duration>
    <dc:title>tache</dc:title>
  </office:meta>
</office:document-meta>
</file>