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ctorisation"/><text:bookmark-start text:name="__RefHeading___logeas_sectorise_1"/><text:bookmark-start text:name="logeas_sectorise"/>LoGeAs Sectorisé<text:bookmark-end text:name="__RefHeading___logeas_sectorise_1"/><text:bookmark-end text:name="logeas_sectorise"/></text:h>
      <text:p text:style-name="Text_20_body">Cette page présente la version <text:span text:style-name="Strong_20_Emphasis">sectorisée</text:span> de LoGeAs : un mode de fonctionnement permettant de gérer, au sein d'<text:span text:style-name="Strong_20_Emphasis">une seule base</text:span>, plusieurs subdivisions internes appelées <text:span text:style-name="Strong_20_Emphasis">secteurs</text:span>.</text:p>
      <text:p text:style-name="Text_20_body"><text:span text:style-name="Strong_20_Emphasis">Point clé</text:span> : une Base LoGeAs correspond à <text:span text:style-name="Strong_20_Emphasis">une seule entité juridique</text:span> (une association, un SIREN/RNA unique). Un secteur n'est <text:span text:style-name="Strong_20_Emphasis">pas</text:span> une entité juridique distincte : c'est une subdivision interne de cette entité (antenne locale, section, groupe, service…), qui permet de gérer séparément le fichier des membres et la comptabilité de chaque subdivision, sans démembrer l'identité juridique, laquelle reste unique.</text:p>
      <text:h text:style-name="Heading_20_2" text:outline-level="2"><text:bookmark-start text:name="__RefHeading___interet_2"/><text:bookmark-start text:name="interet"/>Intérêt<text:bookmark-end text:name="__RefHeading___interet_2"/><text:bookmark-end text:name="interet"/></text:h>
      <text:p text:style-name="Text_20_body">LoGeAs sert des associations et organismes à but non lucratif. Certains d'entre eux ne sont pas une structure homogène mais une entité juridique <text:span text:style-name="Strong_20_Emphasis">organisée en plusieurs subdivisions internes</text:span> : antennes locales, sections régionales, groupes, paroisses rattachées à une structure nationale (c'est par exemple le cas d'organisations fédératives ou confessionnelles structurées en régions et groupes locaux, tout en restant une seule et même association).</text:p>
      <text:p text:style-name="Text_20_body">Sans sectorisation, une telle organisation devrait soit :</text:p>
      <text:list text:style-name="List_20_1" text:continue-numbering="false">
        <text:list-item>
          <text:p text:style-name="List_20_1_Content_First"> gérer <text:span text:style-name="Strong_20_Emphasis">une base LoGeAs par subdivision</text:span>, ce qui est redondant, interdit toute vision consolidée au niveau central, et disperse artificiellement une comptabilité qui reste légalement une seule et même entité ;</text:p>
        </text:list-item>
        <text:list-item>
          <text:p text:style-name="List_20_1_Content_Last"> soit tout regrouper dans une base unique <text:span text:style-name="Strong_20_Emphasis">sans distinction</text:span>, ce qui empêche de distinguer le fichier des membres et la comptabilité propres à chaque subdivision.</text:p>
        </text:list-item>
      </text:list>
      <text:p text:style-name="Text_20_body">Le mode sectorisé répond à ce besoin : dans une même base (donc une même entité juridique), chaque <text:span text:style-name="Strong_20_Emphasis">secteur</text:span> peut disposer de :</text:p>
      <text:list text:style-name="List_20_1" text:continue-numbering="false">
        <text:list-item>
          <text:p text:style-name="List_20_1_Content_First"> un nom et une adresse de correspondance propres, avec un logo dédié (utiles pour le courrier et les documents édités localement) ;</text:p>
        </text:list-item>
        <text:list-item>
          <text:p text:style-name="List_20_1_Content"> son propre fichier d'adhérents/donateurs ;</text:p>
        </text:list-item>
        <text:list-item>
          <text:p text:style-name="List_20_1_Content"> sa propre comptabilité (saisies, écritures, dons), avec une déclinaison possible du bilan par secteur ;</text:p>
        </text:list-item>
        <text:list-item>
          <text:p text:style-name="List_20_1_Content_Last"> ses propres droits utilisateurs.</text:p>
        </text:list-item>
      </text:list>
      <text:p text:style-name="Text_20_body">L'identité juridique elle-même (SIREN, RNA, RCS, n° de TVA) reste <text:span text:style-name="Strong_20_Emphasis">unique</text:span> et n'est renseignée que sur le secteur générique. Ce dernier garde par ailleurs une vision consolidée sur l'ensemble des secteurs, pendant qu'un utilisateur rattaché à un secteur particulier ne voit en principe que les données de son secteur.</text:p>
      <text:h text:style-name="Heading_20_2" text:outline-level="2"><text:bookmark-start text:name="__RefHeading___comment_ca_fonctionne_3"/><text:bookmark-start text:name="comment_ca_fonctionne"/>Comment ça fonctionne<text:bookmark-end text:name="__RefHeading___comment_ca_fonctionne_3"/><text:bookmark-end text:name="comment_ca_fonctionne"/></text:h>
      <text:h text:style-name="Heading_20_3" text:outline-level="3"><text:bookmark-start text:name="__RefHeading___le_secteur_generique_4"/><text:bookmark-start text:name="le_secteur_generique"/>Le secteur générique<text:bookmark-end text:name="__RefHeading___le_secteur_generique_4"/><text:bookmark-end text:name="le_secteur_generique"/></text:h>
      <text:p text:style-name="Text_20_body">Une base sectorisée comporte toujours un <text:span text:style-name="Strong_20_Emphasis">secteur générique</text:span>, qui représente la structure dans son ensemble. C'est lui qui porte l'identité juridique (SIREN, RNA, RCS, TVA). Les autres secteurs viennent s'ajouter à côté de lui pour représenter les subdivisions.</text:p>
      <text:p text:style-name="Text_20_body">Sur une base qui ne compte qu'un seul secteur, tout ce qui touche à la sectorisation (menus, sélecteurs de secteur, bloc “Secteur” dans les fiches) reste invisible : l'utilisation est identique à une base classique.</text:p>
      <text:h text:style-name="Heading_20_3" text:outline-level="3"><text:bookmark-start text:name="__RefHeading___qui_voit_quoi_5"/><text:bookmark-start text:name="qui_voit_quoi"/>Qui voit quoi<text:bookmark-end text:name="__RefHeading___qui_voit_quoi_5"/><text:bookmark-end text:name="qui_voit_quoi"/></text:h>
      <text:list text:style-name="List_20_1" text:continue-numbering="false">
        <text:list-item>
          <text:p text:style-name="List_20_1_Content_First"> Un utilisateur connecté sur le <text:span text:style-name="Strong_20_Emphasis">secteur générique</text:span> a en principe une vision <text:span text:style-name="Strong_20_Emphasis">consolidée</text:span> : il voit les adhérents/donateurs de tous les secteurs.</text:p>
        </text:list-item>
        <text:list-item>
          <text:p text:style-name="List_20_1_Content"> Un utilisateur connecté sur <text:span text:style-name="Strong_20_Emphasis">un secteur particulier</text:span> ne voit en principe <text:span text:style-name="Strong_20_Emphasis">que</text:span> les adhérents/donateurs de ce secteur.</text:p>
        </text:list-item>
        <text:list-item>
          <text:p text:style-name="List_20_1_Content_Last"> Ce comportement concerne le fichier des adhérents et des donateurs. Pour la comptabilité, chaque écran comptable définit lui-même s'il doit être limité au secteur courant ou non.</text:p>
        </text:list-item>
      </text:list>
      <text:h text:style-name="Heading_20_3" text:outline-level="3"><text:bookmark-start text:name="__RefHeading___a_la_connexion_6"/><text:bookmark-start text:name="a_la_connexion"/>À la connexion<text:bookmark-end text:name="__RefHeading___a_la_connexion_6"/><text:bookmark-end text:name="a_la_connexion"/></text:h>
      <text:p text:style-name="Text_20_body">À la connexion, l'utilisateur choisit un <text:span text:style-name="Strong_20_Emphasis">exercice</text:span> et un <text:span text:style-name="Strong_20_Emphasis">secteur</text:span>. Dès que la base compte plusieurs secteurs, le titre affiché en haut de l'écran rappelle le nom du secteur courant (“Nom de la base - nom du secteur”).</text:p>
      <text:h text:style-name="Heading_20_2" text:outline-level="2"><text:bookmark-start text:name="__RefHeading___les_differents_modes_de_fonctionnement_7"/><text:bookmark-start text:name="les_differents_modes_de_fonctionnement"/>Les différents modes de fonctionnement<text:bookmark-end text:name="__RefHeading___les_differents_modes_de_fonctionnement_7"/><text:bookmark-end text:name="les_differents_modes_de_fonctionnement"/></text:h>
      <text:p text:style-name="Text_20_body">Selon la configuration de la base, le comportement de la sectorisation (qui voit quoi dans le fichier des adhérents) peut varier. Il existe quatre modes possibles :</text:p>
      <table:table table:style-name="Table">
        <table:table-column/>
        <table:table-column/>
        <table:table-column/>
        <table:table-column/>
        <table:table-row>
          <table:table-cell office:value-type="string" table:style-name="tableheader">
            <text:p text:style-name="Table_20_Heading"> Mode </text:p>
          </table:table-cell>
          <table:table-cell office:value-type="string" table:style-name="tableheader">
            <text:p text:style-name="Table_20_Heading"> Depuis le secteur générique </text:p>
          </table:table-cell>
          <table:table-cell office:value-type="string" table:style-name="tableheader">
            <text:p text:style-name="Table_20_Heading"> Depuis un secteur particulier </text:p>
          </table:table-cell>
          <table:table-cell office:value-type="string" table:style-name="tableheader">
            <text:p text:style-name="Table_20_Heading"> Contexte d'usage </text:p>
          </table:table-cell>
        </table:table-row>
        <table:table-row>
          <table:table-cell office:value-type="string" table:style-name="tablecell">
            <text:p text:style-name="tablealignleft"> Non sectorisé </text:p>
          </table:table-cell>
          <table:table-cell office:value-type="string" table:style-name="tablecell">
            <text:p text:style-name="tablealignleft"> (base à secteur unique) </text:p>
          </table:table-cell>
          <table:table-cell office:value-type="string" table:style-name="tablecell">
            <text:p text:style-name="tablealignleft"> (base à secteur unique) </text:p>
          </table:table-cell>
          <table:table-cell office:value-type="string" table:style-name="tablecell">
            <text:p text:style-name="tablealignleft"> Fonctionnement par défaut, équivalent à une base classique </text:p>
          </table:table-cell>
        </table:table-row>
        <table:table-row>
          <table:table-cell office:value-type="string" table:style-name="tablecell">
            <text:p text:style-name="tablealignleft"> Sectorisé </text:p>
          </table:table-cell>
          <table:table-cell office:value-type="string" table:style-name="tablecell">
            <text:p text:style-name="tablealignleft"> Voit <text:span text:style-name="Strong_20_Emphasis">tous</text:span> les adhérents, tous secteurs confondus </text:p>
          </table:table-cell>
          <table:table-cell office:value-type="string" table:style-name="tablecell">
            <text:p text:style-name="tablealignleft"> Ne voit <text:span text:style-name="Strong_20_Emphasis">que</text:span> les adhérents de son propre secteur </text:p>
          </table:table-cell>
          <table:table-cell office:value-type="string" table:style-name="tablecell">
            <text:p text:style-name="tablealignleft"> Mode standard pour une entité organisée en subdivisions </text:p>
          </table:table-cell>
        </table:table-row>
        <table:table-row>
          <table:table-cell office:value-type="string" table:style-name="tablecell">
            <text:p text:style-name="tablealignleft"> Supervision centrale </text:p>
          </table:table-cell>
          <table:table-cell office:value-type="string" table:style-name="tablecell">
            <text:p text:style-name="tablealignleft"> Voit <text:span text:style-name="Strong_20_Emphasis">tous</text:span> les adhérents (deux niveaux différents conservent une vision globale) </text:p>
          </table:table-cell>
          <table:table-cell office:value-type="string" table:style-name="tablecell">
            <text:p text:style-name="tablealignleft"> Ne voit que son propre secteur </text:p>
          </table:table-cell>
          <table:table-cell office:value-type="string" table:style-name="tablecell">
            <text:p text:style-name="tablealignleft"> Variante mise en place pour répondre au besoin spécifique d'une structure cliente, quand un deuxième niveau doit lui aussi superviser l'ensemble </text:p>
          </table:table-cell>
        </table:table-row>
        <table:table-row>
          <table:table-cell office:value-type="string" table:style-name="tablecell">
            <text:p text:style-name="tablealignleft"> Fichier partagé </text:p>
          </table:table-cell>
          <table:table-cell office:value-type="string" table:style-name="tablecell">
            <text:p text:style-name="tablealignleft"> Voit <text:span text:style-name="Strong_20_Emphasis">tous</text:span> les adhérents </text:p>
          </table:table-cell>
          <table:table-cell office:value-type="string" table:style-name="tablecell">
            <text:p text:style-name="tablealignleft"> Voit <text:span text:style-name="Strong_20_Emphasis">également tous</text:span> les adhérents — le fichier n'est jamais limité à un seul secteur </text:p>
          </table:table-cell>
          <table:table-cell office:value-type="string" table:style-name="tablecell">
            <text:p text:style-name="tablealignleft"> Variante mise en place pour une structure où le secteur sert surtout à qualifier la comptabilité, sans cloisonner le fichier des membres </text:p>
          </table:table-cell>
        </table:table-row>
      </table:table>
      <text:p text:style-name="Text_20_body">Ce réglage est défini une fois pour toutes lors de la mise en place de la base ; il ne se change pas par l'utilisateur au fil de l'eau (voir “Paramétrage” ci-dessous).</text:p>
      <text:h text:style-name="Heading_20_2" text:outline-level="2"><text:bookmark-start text:name="__RefHeading___usage_8"/><text:bookmark-start text:name="usage"/>Usage<text:bookmark-end text:name="__RefHeading___usage_8"/><text:bookmark-end text:name="usage"/></text:h>
      <text:h text:style-name="Heading_20_3" text:outline-level="3"><text:bookmark-start text:name="__RefHeading___informations_d_un_secteur_9"/><text:bookmark-start text:name="informations_d_un_secteur"/>Informations d'un secteur<text:bookmark-end text:name="__RefHeading___informations_d_un_secteur_9"/><text:bookmark-end text:name="informations_d_un_secteur"/></text:h>
      <text:p text:style-name="Text_20_body">Écran : <text:span text:style-name="Strong_20_Emphasis">Administration &gt; Informations Légales</text:span>.</text:p>
      <text:list text:style-name="List_20_1" text:continue-numbering="false">
        <text:list-item>
          <text:p text:style-name="List_20_1_Content_First"> Si la base compte plusieurs secteurs, un menu arborescent liste “Structure générique” puis chaque secteur (“Secteur \”Nom\“”).</text:p>
        </text:list-item>
        <text:list-item>
          <text:p text:style-name="List_20_1_Content"> Chaque secteur dispose de son propre formulaire d'identité (nom, dénomination courante/officielle, mnémonique, email, téléphones, adresse complète, logo) — utile pour le courrier et les documents édités au niveau local.</text:p>
        </text:list-item>
        <text:list-item>
          <text:p text:style-name="List_20_1_Content"> Les champs <text:span text:style-name="Strong_20_Emphasis">SIREN / RNA / RCS / TVA</text:span> ne sont proposés que sur le secteur générique : c'est <text:span text:style-name="Strong_20_Emphasis">l'identité juridique unique</text:span> de la structure qui est renseignée là, pas celle de chaque secteur. Un message rappelle que le SIREN ou le RNA est <text:span text:style-name="Strong_20_Emphasis">obligatoire</text:span> pour l'édition des reçus fiscaux (à défaut de SIREN, saisir “000000000”).</text:p>
        </text:list-item>
        <text:list-item>
          <text:p text:style-name="List_20_1_Content_Last"> Écran réservé aux utilisateurs disposant du droit d'accès correspondant.</text:p>
        </text:list-item>
      </text:list>
      <text:h text:style-name="Heading_20_3" text:outline-level="3"><text:bookmark-start text:name="__RefHeading___rattachement_d_un_membre_a_un_secteur_10"/><text:bookmark-start text:name="rattachement_d_un_membre_a_un_secteur"/>Rattachement d'un membre à un secteur<text:bookmark-end text:name="__RefHeading___rattachement_d_un_membre_a_un_secteur_10"/><text:bookmark-end text:name="rattachement_d_un_membre_a_un_secteur"/></text:h>
      <text:p text:style-name="Text_20_body">Écrans : fiche <text:span text:style-name="Strong_20_Emphasis">Famille</text:span> et fiche <text:span text:style-name="Strong_20_Emphasis">Personne</text:span> (bloc “Secteur”, visible dès que la base compte plusieurs secteurs).</text:p>
      <text:list text:style-name="List_20_1" text:continue-numbering="false">
        <text:list-item>
          <text:p text:style-name="List_20_1_Content_First"> Le secteur courant est affiché, avec un bouton “Changer de secteur” (nécessite le droit d'édition sur le fichier).</text:p>
        </text:list-item>
        <text:list-item>
          <text:p text:style-name="List_20_1_Content"> Le changement de secteur se propage automatiquement, après confirmation :</text:p>
          <text:list text:style-name="Numbering_20_1">
            <text:list-item>
              <text:p text:style-name="Numbering_20_1_Content"> au niveau d'une famille : la famille change de secteur, puis <text:span text:style-name="Strong_20_Emphasis">tous ses membres</text:span> sont basculés dans le même secteur ;</text:p>
            </text:list-item>
            <text:list-item>
              <text:p text:style-name="Numbering_20_1_Content"> au niveau d'une personne : le même traitement est appliqué à sa famille et à l'ensemble de ses membres ;</text:p>
            </text:list-item>
            <text:list-item>
              <text:p text:style-name="Numbering_20_1_Content"> pour chaque membre concerné : ses <text:span text:style-name="Strong_20_Emphasis">saisies comptables encore modifiables</text:span> (ni approuvées, ni clôturées) changent également de secteur, ainsi que les écritures et historiques de dons qui en découlent.</text:p>
            </text:list-item>
          </text:list>
        </text:list-item>
        <text:list-item>
          <text:p text:style-name="List_20_1_Content_Last"> Les saisies déjà approuvées ou clôturées <text:span text:style-name="Strong_20_Emphasis">ne sont pas modifiées</text:span> : elles gardent leur secteur d'origine.</text:p>
        </text:list-item>
      </text:list>
      <text:h text:style-name="Heading_20_3" text:outline-level="3"><text:bookmark-start text:name="__RefHeading___parametrage_comptable_par_secteur_11"/><text:bookmark-start text:name="parametrage_comptable_par_secteur"/>Paramétrage comptable par secteur<text:bookmark-end text:name="__RefHeading___parametrage_comptable_par_secteur_11"/><text:bookmark-end text:name="parametrage_comptable_par_secteur"/></text:h>
      <text:p text:style-name="Text_20_body">Écran : <text:span text:style-name="Strong_20_Emphasis">Comptabilité &gt; Gestion de la compta</text:span>.</text:p>
      <text:list text:style-name="List_20_1" text:continue-numbering="false">
        <text:list-item>
          <text:p text:style-name="List_20_1_Content_First"> Des sélecteurs Exercice / Secteur permettent de choisir le couple pour lequel on paramètre les emplacements de stockage cloud (dossiers devis/factures dématérialisés) — chaque secteur peut avoir les siens.</text:p>
        </text:list-item>
        <text:list-item>
          <text:p text:style-name="List_20_1_Content_Last"> Un bloc “Autre paramétrage (générique, tous secteurs)” regroupe les réglages communs à l'ensemble de la base.</text:p>
        </text:list-item>
      </text:list>
      <text:h text:style-name="Heading_20_3" text:outline-level="3"><text:bookmark-start text:name="__RefHeading___droits_utilisateurs_par_secteur_12"/><text:bookmark-start text:name="droits_utilisateurs_par_secteur"/>Droits utilisateurs par secteur<text:bookmark-end text:name="__RefHeading___droits_utilisateurs_par_secteur_12"/><text:bookmark-end text:name="droits_utilisateurs_par_secteur"/></text:h>
      <text:list text:style-name="List_20_1" text:continue-numbering="false">
        <text:list-item>
          <text:p text:style-name="List_20_1_Content_First"> Les droits d'un utilisateur (administration, fichier, comptabilité) peuvent être attribués <text:span text:style-name="Strong_20_Emphasis">par secteur</text:span> : un utilisateur peut ainsi avoir des droits différents selon le secteur auquel il est rattaché.</text:p>
        </text:list-item>
        <text:list-item>
          <text:p text:style-name="List_20_1_Content_Last"> L'écran <text:span text:style-name="Strong_20_Emphasis">Synthèse des droits</text:span> imprime un tableau récapitulatif de tous les utilisateurs et de leurs droits, <text:span text:style-name="Strong_20_Emphasis">regroupés par secteur</text:span> — utile pour un audit ou une revue de droits.</text:p>
        </text:list-item>
      </text:list>
      <text:h text:style-name="Heading_20_2" text:outline-level="2"><text:bookmark-start text:name="__RefHeading___parametrage_13"/><text:bookmark-start text:name="parametrage"/>Paramétrage<text:bookmark-end text:name="__RefHeading___parametrage_13"/><text:bookmark-end text:name="parametrage"/></text:h>
      <table:table table:style-name="Table">
        <table:table-column/>
        <table:table-column/>
        <table:table-column/>
        <table:table-row>
          <table:table-cell office:value-type="string" table:style-name="tableheader">
            <text:p text:style-name="Table_20_Heading"> Action </text:p>
          </table:table-cell>
          <table:table-cell office:value-type="string" table:style-name="tableheader">
            <text:p text:style-name="Table_20_Heading"> Qui peut le faire </text:p>
          </table:table-cell>
          <table:table-cell office:value-type="string" table:style-name="tableheader">
            <text:p text:style-name="Table_20_Heading"> Où </text:p>
          </table:table-cell>
        </table:table-row>
        <table:table-row>
          <table:table-cell office:value-type="string" table:style-name="tablecell">
            <text:p text:style-name="tablealignleft"> Choix du mode de fonctionnement de la sectorisation </text:p>
          </table:table-cell>
          <table:table-cell office:value-type="string" table:style-name="tablecell">
            <text:p text:style-name="tablealignleft"> Équipe LoGeAs, au moment de la mise en place de la base </text:p>
          </table:table-cell>
          <table:table-cell office:value-type="string" table:style-name="tablecell">
            <text:p text:style-name="tablealignleft"> Réglage technique, non modifiable depuis l'application </text:p>
          </table:table-cell>
        </table:table-row>
        <table:table-row>
          <table:table-cell office:value-type="string" table:style-name="tablecell">
            <text:p text:style-name="tablealignleft"> Création d'un nouveau secteur </text:p>
          </table:table-cell>
          <table:table-cell office:value-type="string" table:style-name="tablecell">
            <text:p text:style-name="tablealignleft"> Réservé à l'assistance LoGeAs </text:p>
          </table:table-cell>
          <table:table-cell office:value-type="string" table:style-name="tablecell">
            <text:p text:style-name="tablealignleft"> <text:span text:style-name="Strong_20_Emphasis">Administration &gt; Paramétrage de la base</text:span>, bloc “Listes des secteurs” </text:p>
          </table:table-cell>
        </table:table-row>
        <table:table-row>
          <table:table-cell office:value-type="string" table:style-name="tablecell">
            <text:p text:style-name="tablealignleft"> Nom, adresse, logo d'un secteur </text:p>
          </table:table-cell>
          <table:table-cell office:value-type="string" table:style-name="tablecell">
            <text:p text:style-name="tablealignleft"> Administrateurs habituels de la base </text:p>
          </table:table-cell>
          <table:table-cell office:value-type="string" table:style-name="tablecell">
            <text:p text:style-name="tablealignleft"> <text:span text:style-name="Strong_20_Emphasis">Administration &gt; Informations Légales</text:span> </text:p>
          </table:table-cell>
        </table:table-row>
        <table:table-row>
          <table:table-cell office:value-type="string" table:style-name="tablecell">
            <text:p text:style-name="tablealignleft"> Identité juridique de la structure (SIREN/RNA/RCS/TVA) </text:p>
          </table:table-cell>
          <table:table-cell office:value-type="string" table:style-name="tablecell">
            <text:p text:style-name="tablealignleft"> Administrateurs habituels de la base, sur le secteur générique uniquement </text:p>
          </table:table-cell>
          <table:table-cell office:value-type="string" table:style-name="tablecell">
            <text:p text:style-name="tablealignleft"> <text:span text:style-name="Strong_20_Emphasis">Administration &gt; Informations Légales</text:span> </text:p>
          </table:table-cell>
        </table:table-row>
        <table:table-row>
          <table:table-cell office:value-type="string" table:style-name="tablecell">
            <text:p text:style-name="tablealignleft"> Activation du bilan comptable décliné par secteur </text:p>
          </table:table-cell>
          <table:table-cell office:value-type="string" table:style-name="tablecell">
            <text:p text:style-name="tablealignleft"> Administrateurs habituels de la base </text:p>
          </table:table-cell>
          <table:table-cell office:value-type="string" table:style-name="tablecell">
            <text:p text:style-name="tablealignleft"> <text:span text:style-name="Strong_20_Emphasis">Administration &gt; Paramétrage de la base</text:span>, option dédiée </text:p>
          </table:table-cell>
        </table:table-row>
        <table:table-row>
          <table:table-cell office:value-type="string" table:style-name="tablecell">
            <text:p text:style-name="tablealignleft"> Rattachement d'un membre / d'une famille à un secteur </text:p>
          </table:table-cell>
          <table:table-cell office:value-type="string" table:style-name="tablecell">
            <text:p text:style-name="tablealignleft"> Utilisateur disposant du droit d'édition sur le fichier </text:p>
          </table:table-cell>
          <table:table-cell office:value-type="string" table:style-name="tablecell">
            <text:p text:style-name="tablealignleft"> Fiche Famille / Fiche Personne, bouton “Changer de secteur” </text:p>
          </table:table-cell>
        </table:table-row>
        <table:table-row>
          <table:table-cell office:value-type="string" table:style-name="tablecell">
            <text:p text:style-name="tablealignleft"> Droits par secteur d'un utilisateur </text:p>
          </table:table-cell>
          <table:table-cell office:value-type="string" table:style-name="tablecell">
            <text:p text:style-name="tablealignleft"> Administrateur des droits </text:p>
          </table:table-cell>
          <table:table-cell office:value-type="string" table:style-name="tablecell">
            <text:p text:style-name="tablealignleft"> Écran de gestion des utilisateurs / droits </text:p>
          </table:table-cell>
        </table:table-row>
        <table:table-row>
          <table:table-cell office:value-type="string" table:style-name="tablecell">
            <text:p text:style-name="tablealignleft"> Emplacements de stockage cloud par secteur </text:p>
          </table:table-cell>
          <table:table-cell office:value-type="string" table:style-name="tablecell">
            <text:p text:style-name="tablealignleft"> Administrateurs habituels de la base </text:p>
          </table:table-cell>
          <table:table-cell office:value-type="string" table:style-name="tablecell">
            <text:p text:style-name="tablealignleft"> <text:span text:style-name="Strong_20_Emphasis">Comptabilité &gt; Gestion de la compta</text:span> </text:p>
          </table:table-cell>
        </table:table-row>
      </table:table>
      <text:h text:style-name="Heading_20_2" text:outline-level="2"><text:bookmark-start text:name="__RefHeading___points_d_attention_14"/><text:bookmark-start text:name="points_d_attention"/>Points d'attention<text:bookmark-end text:name="__RefHeading___points_d_attention_14"/><text:bookmark-end text:name="points_d_attention"/></text:h>
      <text:list text:style-name="List_20_1" text:continue-numbering="false">
        <text:list-item>
          <text:p text:style-name="List_20_1_Content_First"> Une base = une seule entité juridique. Le secteur est une <text:span text:style-name="Strong_20_Emphasis">subdivision interne</text:span>, jamais une entité juridique séparée : le SIREN/RNA/RCS/TVA restent uniques et ne se renseignent que sur le secteur générique.</text:p>
        </text:list-item>
        <text:list-item>
          <text:p text:style-name="List_20_1_Content"> La sectorisation organise l'intérieur d'<text:span text:style-name="Strong_20_Emphasis">une seule et même base</text:span> : ce n'est pas un moyen de gérer plusieurs associations distinctes dans un même outil.</text:p>
        </text:list-item>
        <text:list-item>
          <text:p text:style-name="List_20_1_Content"> La règle “qui voit quoi selon le secteur” s'applique au fichier des adhérents et donateurs. Pour la comptabilité, chaque écran peut avoir un comportement propre vis-à-vis du secteur.</text:p>
        </text:list-item>
        <text:list-item>
          <text:p text:style-name="List_20_1_Content_Last"> Un secteur ne se crée pas soi-même depuis une base client : il faut passer par l'assistance LoGeA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5::53:35</meta:creation-date>
    <dc:creator>Generated</dc:creator>
    <dc:date>2026-09-15T15::53:35</dc:date>
    <dc:language>en-US</dc:language>
    <meta:editing-cycles>1</meta:editing-cycles>
    <meta:editing-duration>PT0S</meta:editing-duration>
    <dc:title>sectorisation</dc:title>
  </office:meta>
</office:document-meta>
</file>