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acf7faa3205fe2ed48815d5218d2ea.jpg"/>
  <manifest:file-entry manifest:media-type="image/jpeg" manifest:full-path="Pictures/51f3b7f112a5b59d17cef026840f3a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rt:fichier:exemple1"/><text:bookmark-start text:name="__RefHeading___exemple_de_l_import_d_un_fichier_uniquement_de_personne_comportant_plusieurs_colonnes_de_prenom_1"/><text:bookmark-start text:name="exemple_de_l_import_d_un_fichier_uniquement_de_personne_comportant_plusieurs_colonnes_de_prenom"/>Exemple de l'import d'un fichier uniquement de personne, comportant plusieurs colonnes de prénom<text:bookmark-end text:name="__RefHeading___exemple_de_l_import_d_un_fichier_uniquement_de_personne_comportant_plusieurs_colonnes_de_prenom_1"/><text:bookmark-end text:name="exemple_de_l_import_d_un_fichier_uniquement_de_personne_comportant_plusieurs_colonnes_de_prenom"/></text:h>
      <text:h text:style-name="Heading_20_2" text:outline-level="2"><text:bookmark-start text:name="__RefHeading___descriptif_du_fichier_2"/><text:bookmark-start text:name="descriptif_du_fichier"/>Descriptif du fichier<text:bookmark-end text:name="__RefHeading___descriptif_du_fichier_2"/><text:bookmark-end text:name="descriptif_du_fichier"/></text:h>
      <text:p text:style-name="Text_20_body">Le fichier est un fichier excel comportant deux lignes d'entête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olonne_1</text:p>
          </table:table-cell>
          <table:table-cell office:value-type="string" table:style-name="tableheader">
            <text:p text:style-name="Table_20_Heading">colonne_2</text:p>
          </table:table-cell>
          <table:table-cell office:value-type="string" table:style-name="tableheader">
            <text:p text:style-name="Table_20_Heading">mise_à_jour_janvier_2024</text:p>
          </table:table-cell>
          <table:table-cell office:value-type="string" table:style-name="tableheader">
            <text:p text:style-name="Table_20_Heading">prenom</text:p>
          </table:table-cell>
          <table:table-cell office:value-type="string" table:style-name="tableheader">
            <text:p text:style-name="Table_20_Heading">colonne_5</text:p>
          </table:table-cell>
          <table:table-cell office:value-type="string" table:style-name="tableheader">
            <text:p text:style-name="Table_20_Heading">colonne_6</text:p>
          </table:table-cell>
          <table:table-cell office:value-type="string" table:style-name="tableheader">
            <text:p text:style-name="Table_20_Heading">colonne_7</text:p>
          </table:table-cell>
          <table:table-cell office:value-type="string" table:style-name="tableheader">
            <text:p text:style-name="Table_20_Heading">colonne_8</text:p>
          </table:table-cell>
          <table:table-cell office:value-type="string" table:style-name="tableheader">
            <text:p text:style-name="Table_20_Heading">colonne_9</text:p>
          </table:table-cell>
          <table:table-cell office:value-type="string" table:style-name="tableheader">
            <text:p text:style-name="Table_20_Heading">colonne_10</text:p>
          </table:table-cell>
          <table:table-cell office:value-type="string" table:style-name="tableheader">
            <text:p text:style-name="Table_20_Heading">colonne_11</text:p>
          </table:table-cell>
          <table:table-cell office:value-type="string" table:style-name="tableheader">
            <text:p text:style-name="Table_20_Heading">colonne_12</text:p>
          </table:table-cell>
          <table:table-cell office:value-type="string" table:style-name="tableheader">
            <text:p text:style-name="Table_20_Heading">colonne_13</text:p>
          </table:table-cell>
          <table:table-cell office:value-type="string" table:style-name="tableheader">
            <text:p text:style-name="Table_20_Heading">colonne_14</text:p>
          </table:table-cell>
        </table:table-row>
        <table:table-row>
          <table:table-cell office:value-type="string" table:style-name="tableheader">
            <text:p text:style-name="Table_20_Heading">Membre</text:p>
          </table:table-cell>
          <table:table-cell office:value-type="string" table:style-name="tableheader">
            <text:p text:style-name="Table_20_Heading">Circulaires</text:p>
          </table:table-cell>
          <table:table-cell office:value-type="string" table:style-name="tableheader">
            <text:p text:style-name="Table_20_Heading">Nom</text:p>
          </table:table-cell>
          <table:table-cell office:value-type="string" table:style-name="tableheader">
            <text:p text:style-name="Table_20_Heading">Prénom 1</text:p>
          </table:table-cell>
          <table:table-cell office:value-type="string" table:style-name="tableheader">
            <text:p text:style-name="Table_20_Heading">Prénom 2</text:p>
          </table:table-cell>
          <table:table-cell office:value-type="string" table:style-name="tableheader">
            <text:p text:style-name="Table_20_Heading">Adresse</text:p>
          </table:table-cell>
          <table:table-cell office:value-type="string" table:style-name="tableheader">
            <text:p text:style-name="Table_20_Heading">Commune</text:p>
          </table:table-cell>
          <table:table-cell office:value-type="string" table:style-name="tableheader">
            <text:p text:style-name="Table_20_Heading">CODE et VILLE</text:p>
          </table:table-cell>
          <table:table-cell office:value-type="string" table:style-name="tableheader">
            <text:p text:style-name="Table_20_Heading">Tél</text:p>
          </table:table-cell>
          <table:table-cell office:value-type="string" table:style-name="tableheader">
            <text:p text:style-name="Table_20_Heading">Tel 2</text:p>
          </table:table-cell>
          <table:table-cell office:value-type="string" table:style-name="tableheader">
            <text:p text:style-name="Table_20_Heading">mail</text:p>
          </table:table-cell>
          <table:table-cell office:value-type="string" table:style-name="tableheader">
            <text:p text:style-name="Table_20_Heading">Observations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les_etapes_3"/><text:bookmark-start text:name="les_etapes"/>Les étapes<text:bookmark-end text:name="__RefHeading___les_etapes_3"/><text:bookmark-end text:name="les_etapes"/></text:h>
      <text:h text:style-name="Heading_20_3" text:outline-level="3"><text:bookmark-start text:name="__RefHeading___import_et_preparation_du_fichier_de_personne_4"/><text:bookmark-start text:name="import_et_preparation_du_fichier_de_personne"/>Import et préparation du fichier de personne<text:bookmark-end text:name="__RefHeading___import_et_preparation_du_fichier_de_personne_4"/><text:bookmark-end text:name="import_et_preparation_du_fichier_de_personne"/></text:h>
      <text:list text:style-name="Numbering_20_1" text:continue-numbering="false">
        <text:list-item>
          <text:p text:style-name="Numbering_20_1_Content_First"> Aller dans le menu <text:span text:style-name="Strong_20_Emphasis">“Administration/Import”</text:span></text:p>
        </text:list-item>
        <text:list-item>
          <text:p text:style-name="Numbering_20_1_Content"> Puis en haut sur l'ergo <text:span text:style-name="Strong_20_Emphasis">“Chargement de la table Personnes”</text:span></text:p>
        </text:list-item>
        <text:list-item>
          <text:p text:style-name="Numbering_20_1_Content"> Utilisez alors le bouton <text:span text:style-name="Strong_20_Emphasis">“Charger un fichier”</text:span> pour insérer le fichier à importer</text:p>
        </text:list-item>
        <text:list-item>
          <text:p text:style-name="Numbering_20_1_Content"> On essaye de repérer les colonnes qui vont nous servir et en cliquant sur le titre de la colonne on fait apparaitre le menu contextuel, on choisi alors <text:span text:style-name="Strong_20_Emphasis">“Renommer cette colonne”</text:span></text:p>
        </text:list-item>
        <text:list-item>
          <text:p text:style-name="Numbering_20_1_Content"> Dans notre exemple nous allons ainsi nommé les colonnes </text:p>
          <text:list text:style-name="Numbering_20_1">
            <text:list-item>
              <text:p text:style-name="Numbering_20_1_Content"> mise_à_jour_janvier_2024 ⇒ nom </text:p>
            </text:list-item>
            <text:list-item>
              <text:p text:style-name="Numbering_20_1_Content"> collonne_4 ⇒ prenom</text:p>
            </text:list-item>
            <text:list-item>
              <text:p text:style-name="Numbering_20_1_Content"> colonne_6 ⇒ adresse3 (c'est celle qui contient vraiment l'adresse)</text:p>
            </text:list-item>
            <text:list-item>
              <text:p text:style-name="Numbering_20_1_Content"> colonne_7 ⇒ lieudit</text:p>
            </text:list-item>
            <text:list-item>
              <text:p text:style-name="Numbering_20_1_Content"> colonne_8 ⇒ ville, nous devrons y revenir car elle contient à la fois le code postal et la ville…</text:p>
            </text:list-item>
            <text:list-item>
              <text:p text:style-name="Numbering_20_1_Content"> colonne_9 ⇒ telperso ou telpro</text:p>
            </text:list-item>
            <text:list-item>
              <text:p text:style-name="Numbering_20_1_Content"> colonne_10 ⇒ portableperso</text:p>
            </text:list-item>
            <text:list-item>
              <text:p text:style-name="Numbering_20_1_Content"> colonne_11 ⇒ email</text:p>
            </text:list-item>
            <text:list-item>
              <text:p text:style-name="Numbering_20_1_Content"> colonne_12 ⇒ memo</text:p>
            </text:list-item>
          </text:list>
        </text:list-item>
        <text:list-item>
          <text:p text:style-name="Numbering_20_1_Content"> et comme nous le recommande le logiciel nous ajoutons une colonne ID par le l'utilitaire<draw:frame draw:style-name="media" draw:name="0" text:anchor-type="as-char" draw:z-index="0" svg:width="50.508958333333cm" style:rel-width="100%" svg:height="4.7095833333333cm" style:rel-height="scale"><draw:image xlink:href="Pictures/e8acf7faa3205fe2ed48815d5218d2ea.jpg" xlink:type="simple" xlink:show="embed" xlink:actuate="onLoad"/></draw:frame></text:p>
        </text:list-item>
        <text:list-item>
          <text:p text:style-name="Numbering_20_1_Content_Last"> avant de continuer nous allons faire une sauvegarde qui nous servira de fichier famille pour celà nous utilison le bouton <draw:frame draw:style-name="media" draw:name="1" text:anchor-type="as-char" draw:z-index="1" svg:width="1.3229166666667cm" svg:height="1.4552083333333cm"><draw:image xlink:href="Pictures/51f3b7f112a5b59d17cef026840f3a78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45:26</meta:creation-date>
    <dc:creator>Generated</dc:creator>
    <dc:date>2026-09-16T02::45:26</dc:date>
    <dc:language>en-US</dc:language>
    <meta:editing-cycles>1</meta:editing-cycles>
    <meta:editing-duration>PT0S</meta:editing-duration>
    <dc:title>import:fichier:exemple1</dc:title>
  </office:meta>
</office:document-meta>
</file>