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eneral"/><text:bookmark-start text:name="__RefHeading___environnement_technique_et_compatibilite_1"/><text:bookmark-start text:name="environnement_technique_et_compatibilite"/>5. Environnement Technique et Compatibilité<text:bookmark-end text:name="__RefHeading___environnement_technique_et_compatibilite_1"/><text:bookmark-end text:name="environnement_technique_et_compatibilite"/></text:h>
      <text:p text:style-name="Text_20_body">Pour garantir une fluidité optimale des tableaux et des graphiques, merci de respecter les prérequis suivants.</text:p>
      <text:h text:style-name="Heading_20_3" text:outline-level="3"><text:bookmark-start text:name="__RefHeading___navigateurs_supportes_2"/><text:bookmark-start text:name="navigateurs_supportes"/>Navigateurs Supportés<text:bookmark-end text:name="__RefHeading___navigateurs_supportes_2"/><text:bookmark-end text:name="navigateurs_supportes"/></text:h>
      <text:p text:style-name="Text_20_body">L'interface est optimisée pour les versions les plus récentes des navigateurs dits “Evergreen” (qui se mettent à jour automatiquement) :</text:p>
      <text:list text:style-name="List_20_1" text:continue-numbering="false">
        <text:list-item>
          <text:p text:style-name="List_20_1_Content_First"> <text:span text:style-name="Strong_20_Emphasis">Google Chrome</text:span> (Recommandé pour de meilleures performances)</text:p>
        </text:list-item>
        <text:list-item>
          <text:p text:style-name="List_20_1_Content"> <text:span text:style-name="Strong_20_Emphasis">Microsoft Edge</text:span> (Version Chromium)</text:p>
        </text:list-item>
        <text:list-item>
          <text:p text:style-name="List_20_1_Content"> <text:span text:style-name="Strong_20_Emphasis">Mozilla Firefox</text:span></text:p>
        </text:list-item>
        <text:list-item>
          <text:p text:style-name="List_20_1_Content_Last"> <text:span text:style-name="Strong_20_Emphasis">Safari</text:span> (Versions récentes sur macOS et iPadOS)</text:p>
        </text:list-item>
      </text:list>
      <text:p text:style-name="Text_20_body">&gt; <text:span text:style-name="Strong_20_Emphasis">Note importante :</text:span> Le navigateur <text:span text:style-name="Strong_20_Emphasis">Internet Explorer 11</text:span> n'est plus supporté. L'utilisation de navigateurs obsolètes peut entraîner des erreurs d'affichage ou l'impossibilité de valider des formulaires.</text:p>
      <text:h text:style-name="Heading_20_3" text:outline-level="3"><text:bookmark-start text:name="__RefHeading___limitations_et_performances_3"/><text:bookmark-start text:name="limitations_et_performances"/>Limitations et Performances<text:bookmark-end text:name="__RefHeading___limitations_et_performances_3"/><text:bookmark-end text:name="limitations_et_performances"/></text:h>
      <text:p text:style-name="Text_20_body">Bien que l'outil soit puissant, certaines limites liées à votre matériel ou à votre connexion peuvent apparaître :</text:p>
      <text:p text:style-name="Text_20_body">* <text:span text:style-name="Strong_20_Emphasis">Volume de données</text:span> :</text:p>
      <text:list text:style-name="List_20_1" text:continue-numbering="false">
        <text:list-item>
          <text:p text:style-name="List_20_1_Content_First"> L'affichage de plus de <text:span text:style-name="Strong_20_Emphasis">500 lignes simultanées</text:span> sans pagination peut ralentir votre navigateur. Privilégiez l'usage des filtres ou de la pagination (bas de page).</text:p>
        </text:list-item>
        <text:list-item>
          <text:p text:style-name="List_20_1_Content_Last"> Lors d'un export Excel de très gros volumes (plus de 10 000 lignes), le navigateur peut sembler “figé” pendant quelques secondes le temps de générer le fichier. Ne fermez pas l'onglet.</text:p>
        </text:list-item>
      </text:list>
      <text:p text:style-name="Text_20_body">* <text:span text:style-name="Strong_20_Emphasis">Affichage Mobile</text:span> :</text:p>
      <text:list text:style-name="List_20_1" text:continue-numbering="false">
        <text:list-item>
          <text:p text:style-name="LastListParagraph_List_20_1_Content_First"> Les tableaux complexes (DataGrids) avec beaucoup de colonnes sont optimisés pour les écrans d'ordinateurs. Sur mobile, certaines colonnes sont masquées automatiquement pour rester lisibles.</text:p>
        </text:list-item>
      </text:list>
      <text:p text:style-name="Text_20_body">* <text:span text:style-name="Strong_20_Emphasis">Extensions Navigateur</text:span> :</text:p>
      <text:list text:style-name="List_20_1" text:continue-numbering="false">
        <text:list-item>
          <text:p text:style-name="LastListParagraph_List_20_1_Content_First"> Certains bloqueurs de publicités (AdBlockers) ou extensions de traduction automatique peuvent interférer avec le fonctionnement des menus contextuels de l'interface. Si un bouton ne réagit pas, tentez de désactiver vos extensions pour cette page.</text:p>
        </text:list-item>
      </text:list>
      <text:h text:style-name="Heading_20_2" text:outline-level="2"><text:bookmark-start text:name="__RefHeading___securite_du_poste_client_4"/><text:bookmark-start text:name="securite_du_poste_client"/>6. Sécurité du Poste Client<text:bookmark-end text:name="__RefHeading___securite_du_poste_client_4"/><text:bookmark-end text:name="securite_du_poste_client"/></text:h>
      <text:p text:style-name="Text_20_body">Pour maintenir l'intégrité de vos accès :
* <text:span text:style-name="Strong_20_Emphasis">Cache du navigateur</text:span> : En cas de mise à jour majeure de l'application, il est conseillé de vider votre cache (Ctrl + F5) pour charger les nouveaux composants de sécurité.
* <text:span text:style-name="Strong_20_Emphasis">Enregistrement des mots de passe</text:span> : L'utilisation de la fonction “Enregistrer le mot de passe” de votre navigateur est déconseillée sur les postes partagés. Utilisez un gestionnaire de mots de passe professionnel.
* <text:span text:style-name="Strong_20_Emphasis">Fenêtres Surgissantes (Pop-ups)</text:span> : L'application peut utiliser des fenêtres surgissantes pour les impressions ou les exports. Assurez-vous d'autoriser les pop-ups pour ce site dans les réglages de votre navigateur.</text:p>
      <text:h text:style-name="Heading_20_2" text:outline-level="2"><text:bookmark-start text:name="__RefHeading___astuces_de_navigation_et_support_technique_5"/><text:bookmark-start text:name="astuces_de_navigation_et_support_technique"/>7. Astuces de Navigation et Support Technique<text:bookmark-end text:name="__RefHeading___astuces_de_navigation_et_support_technique_5"/><text:bookmark-end text:name="astuces_de_navigation_et_support_technique"/></text:h>
      <text:h text:style-name="Heading_20_3" text:outline-level="3"><text:bookmark-start text:name="__RefHeading___optimisation_de_l_espace_de_travail_mode_f11_6"/><text:bookmark-start text:name="optimisation_de_l_espace_de_travail_mode_f11"/>Optimisation de l'espace de travail (Mode F11)<text:bookmark-end text:name="__RefHeading___optimisation_de_l_espace_de_travail_mode_f11_6"/><text:bookmark-end text:name="optimisation_de_l_espace_de_travail_mode_f11"/></text:h>
      <text:p text:style-name="Text_20_body">Les tableaux de données (Grids) et les tableaux de bord (Dashboards) contiennent souvent de nombreuses colonnes. 
* <text:span text:style-name="Strong_20_Emphasis">Passer en plein écran</text:span> : Appuyez sur la touche <text:span text:style-name="Strong_20_Emphasis">F11</text:span> de votre clavier. Cela masque les barres d'outils de votre navigateur et Windows/macOS pour dédier 100% de l'écran à l'application.
* <text:span text:style-name="Strong_20_Emphasis">Quitter le plein écran</text:span> : Appuyez de nouveau sur <text:span text:style-name="Strong_20_Emphasis">F11</text:span>.</text:p>
      <table:table table:style-name="Table_Quotation1">
        <table:table-column/>
        <table:table-row>
          <table:table-cell office:value-type="string" table:style-name="Cell_Quotation1">
            <text:p text:style-name="tablealignleft"> <text:span text:style-name="Strong_20_Emphasis">Conseil</text:span> : Combinez le mode F11 avec le zoom du navigateur (Ctrl + roulette de la souris) pour ajuster la taille du texte à votre confort visuel sans perdre de colonnes de vue.</text:p>
          </table:table-cell>
        </table:table-row>
      </table:table>
      <text:h text:style-name="Heading_20_2" text:outline-level="2"><text:bookmark-start text:name="__RefHeading___securite_des_diagnostics_7"/><text:bookmark-start text:name="securite_des_diagnostics"/>8. Sécurité des diagnostics<text:bookmark-end text:name="__RefHeading___securite_des_diagnostics_7"/><text:bookmark-end text:name="securite_des_diagnostics"/></text:h>
      <text:p text:style-name="Text_20_body">* <text:span text:style-name="Strong_20_Emphasis">Données sensibles</text:span> : La console de diagnostic peut parfois afficher des bribes d'informations techniques (identifiants de session, noms de serveurs). Ne partagez jamais ces captures d'écran sur des réseaux sociaux ou des forums publics. 
* <text:span text:style-name="Strong_20_Emphasis">Commandes inconnues</text:span> : <text:span text:style-name="Strong_20_Emphasis">ATTENTION</text:span> : Ne copiez-collez jamais de code (scripts) dans la console que quelqu'un vous aurait envoyé, sauf s'il s'agit d'un technicien certifié de notre équipe. Cela pourrait permettre à un attaquant de voler vos accès (technique du “Self-XSS”).</text:p>
      <text:p text:style-name="Text_20_body">—
<text:span text:style-name="Strong_20_Emphasis">Rappel :</text:span> Le support technique ne vous demandera <text:span text:style-name="Strong_20_Emphasis">jamais</text:span> votre mot de passe par téléphone ou par email
—
<text:span text:style-name="Strong_20_Emphasis">Besoin d'aide ?</text:span> Si vous constatez une lenteur anormale, vérifiez la charge processeur de votre ordinateur via le gestionnaire de tâch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22::40:24</meta:creation-date>
    <dc:creator>Generated</dc:creator>
    <dc:date>2026-09-15T22::40:24</dc:date>
    <dc:language>en-US</dc:language>
    <meta:editing-cycles>1</meta:editing-cycles>
    <meta:editing-duration>PT0S</meta:editing-duration>
    <dc:title>general</dc:title>
  </office:meta>
</office:document-meta>
</file>