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cran"/><text:bookmark-start text:name="__RefHeading___ecran_logeas_et_limitation_par_rapport_au_taille_d_ecran_1"/><text:bookmark-start text:name="ecran_logeas_et_limitation_par_rapport_au_taille_d_ecran"/>Ecran LoGeAs et limitation par rapport au taille d'écran<text:bookmark-end text:name="__RefHeading___ecran_logeas_et_limitation_par_rapport_au_taille_d_ecran_1"/><text:bookmark-end text:name="ecran_logeas_et_limitation_par_rapport_au_taille_d_ecran"/></text:h>
      <text:h text:style-name="Heading_20_2" text:outline-level="2"><text:bookmark-start text:name="__RefHeading___definition_des_types_d_interfaces_2"/><text:bookmark-start text:name="definition_des_types_d_interfaces"/>Définition des types d'interfaces<text:bookmark-end text:name="__RefHeading___definition_des_types_d_interfaces_2"/><text:bookmark-end text:name="definition_des_types_d_interfaces"/></text:h>
      <text:p text:style-name="Text_20_body">L'interface utilise une technologie intelligente (Angular CDK) pour s'adapter à la taille de votre écran. C'est ce qu'on appelle le “Responsive Design”. </text:p>
      <text:h text:style-name="Heading_20_3" text:outline-level="3"><text:bookmark-start text:name="__RefHeading___comment_l_affichage_s_ajuste-t-il_3"/><text:bookmark-start text:name="comment_l_affichage_s_ajuste-t-il"/>Comment l'affichage s'ajuste-t-il ?<text:bookmark-end text:name="__RefHeading___comment_l_affichage_s_ajuste-t-il_3"/><text:bookmark-end text:name="comment_l_affichage_s_ajuste-t-il"/></text:h>
      <text:p text:style-name="Text_20_body">Le logiciel détecte la largeur disponible dans votre navigateur (mesurée en pixels) et bascule automatiquement entre plusieurs modes d'affichage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Catégorie </text:p>
          </table:table-cell>
          <table:table-cell office:value-type="string" table:style-name="tableheader">
            <text:p text:style-name="Table_20_Heading"> Plage de largeur </text:p>
          </table:table-cell>
          <table:table-cell office:value-type="string" table:style-name="tableheader">
            <text:p text:style-name="Table_20_Heading"> Appareils / Contextes types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XSmall</text:span> </text:p>
          </table:table-cell>
          <table:table-cell office:value-type="string" table:style-name="tablecell">
            <text:p text:style-name="tablealignleft"> &lt; 600px </text:p>
          </table:table-cell>
          <table:table-cell office:value-type="string" table:style-name="tablecell">
            <text:p text:style-name="tablealignleft"> Mobiles (Portrait)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mall</text:span> </text:p>
          </table:table-cell>
          <table:table-cell office:value-type="string" table:style-name="tablecell">
            <text:p text:style-name="tablealignleft"> 600px - 959px </text:p>
          </table:table-cell>
          <table:table-cell office:value-type="string" table:style-name="tablecell">
            <text:p text:style-name="tablealignleft"> Mobiles (Paysage) / Tablettes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Medium</text:span> </text:p>
          </table:table-cell>
          <table:table-cell office:value-type="string" table:style-name="tablecell">
            <text:p text:style-name="tablealignleft"> 960px - 1279px </text:p>
          </table:table-cell>
          <table:table-cell office:value-type="string" table:style-name="tablecell">
            <text:p text:style-name="tablealignleft"> Tablettes (Paysage) / Petits ordinateurs portables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Large</text:span> </text:p>
          </table:table-cell>
          <table:table-cell office:value-type="string" table:style-name="tablecell">
            <text:p text:style-name="tablealignleft"> 1280px - 1919px </text:p>
          </table:table-cell>
          <table:table-cell office:value-type="string" table:style-name="tablecell">
            <text:p text:style-name="tablealignleft"> Écrans PC Standards (Recommandé)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XLarge</text:span> </text:p>
          </table:table-cell>
          <table:table-cell office:value-type="string" table:style-name="tablecell">
            <text:p text:style-name="tablealignleft"> &gt;= 1920px </text:p>
          </table:table-cell>
          <table:table-cell office:value-type="string" table:style-name="tablecell">
            <text:p text:style-name="tablealignleft"> Écrans Haute Définition / Stations de travail </text:p>
          </table:table-cell>
        </table:table-row>
      </table:table>
      <text:h text:style-name="Heading_20_3" text:outline-level="3"><text:bookmark-start text:name="__RefHeading___l_impact_du_zoom_navigateur_ctrl_4"/><text:bookmark-start text:name="l_impact_du_zoom_navigateur_ctrl"/>L'impact du Zoom Navigateur (CTRL + / -)<text:bookmark-end text:name="__RefHeading___l_impact_du_zoom_navigateur_ctrl_4"/><text:bookmark-end text:name="l_impact_du_zoom_navigateur_ctrl"/></text:h>
      <text:p text:style-name="Text_20_body">Un point important à comprendre : <text:span text:style-name="Strong_20_Emphasis">Le zoom de votre navigateur modifie la largeur disponible.</text:span>
* Si vous zoomez à <text:span text:style-name="Strong_20_Emphasis">200%</text:span> sur un écran standard, le navigateur se comportera comme s'il était sur une <text:span text:style-name="Strong_20_Emphasis">Tablette (Small)</text:span>.
* <text:span text:style-name="Strong_20_Emphasis">Conséquence</text:span> : Certaines colonnes de vos tableaux DevExtreme peuvent se masquer automatiquement pour laisser place aux informations prioritaires. </text:p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trong_20_Emphasis">Astuce Sécurité &amp; Confort</text:span> : Si vous ne voyez plus un bouton ou une colonne spécifique, vérifiez d'abord votre niveau de zoom (généralement visible dans la barre d'adresse de votre navigateur). Appuyez sur <text:span text:style-name="Strong_20_Emphasis">CTRL + 0</text:span> pour revenir à l'affichage standard (100%).</text:p>
          </table:table-cell>
        </table:table-row>
      </table:table>
      <text:h text:style-name="Heading_20_3" text:outline-level="3"><text:bookmark-start text:name="__RefHeading___comportement_des_composants_devextreme_selon_la_taille_5"/><text:bookmark-start text:name="comportement_des_composants_devextreme_selon_la_taille"/>Comportement des composants DevExtreme selon la taille<text:bookmark-end text:name="__RefHeading___comportement_des_composants_devextreme_selon_la_taille_5"/><text:bookmark-end text:name="comportement_des_composants_devextreme_selon_la_taille"/></text:h>
      <text:p text:style-name="Text_20_body">* <text:span text:style-name="Strong_20_Emphasis">En mode Small/XSmall</text:span> : Les menus latéraux se réduisent souvent en icônes ou en “menu sandwich” (trois barres horizontales).
* <text:span text:style-name="Strong_20_Emphasis">En mode Large/XLarge</text:span> : Les tableaux affichent l'intégralité des colonnes et permettent une manipulation plus aisée des données (glisser-déposer).</text:p>
      <text:h text:style-name="Heading_20_2" text:outline-level="2"><text:bookmark-start text:name="__RefHeading___ecran_fonctionnalite_type_d_interface_6"/><text:bookmark-start text:name="ecran_fonctionnalite_type_d_interface"/>Ecran/Fonctionnalité / type d'interface<text:bookmark-end text:name="__RefHeading___ecran_fonctionnalite_type_d_interface_6"/><text:bookmark-end text:name="ecran_fonctionnalite_type_d_interface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Ecran / Fonction</text:p>
          </table:table-cell>
          <table:table-cell office:value-type="string" table:style-name="tableheader">
            <text:p text:style-name="Table_20_Heading">Mode “XSmall”</text:p>
          </table:table-cell>
          <table:table-cell office:value-type="string" table:style-name="tableheader">
            <text:p text:style-name="Table_20_Heading">Modde “Small”</text:p>
          </table:table-cell>
          <table:table-cell office:value-type="string" table:style-name="tableheader">
            <text:p text:style-name="Table_20_Heading">Mode “Medium”</text:p>
          </table:table-cell>
          <table:table-cell office:value-type="string" table:style-name="tableheader">
            <text:p text:style-name="Table_20_Heading">Mode “Large”</text:p>
          </table:table-cell>
          <table:table-cell office:value-type="string" table:style-name="tableheader">
            <text:p text:style-name="Table_20_Heading">Mode “xLarge”</text:p>
          </table:table-cell>
        </table:table-row>
        <table:table-row>
          <table:table-cell office:value-type="string" table:style-name="tablecell">
            <text:p text:style-name="tablealignleft">Choix des couleurs (feuille de style)</text:p>
          </table:table-cell>
          <table:table-cell office:value-type="string" table:style-name="tablecell">
            <text:p text:style-name="tablealignleft">Non disponible</text:p>
          </table:table-cell>
          <table:table-cell office:value-type="string" table:style-name="tablecell" table:number-columns-spanned="2">
            <text:p text:style-name="tablealignleft">Non disponible</text:p>
          </table:table-cell>
          <table:covered-table-cell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7::35:53</meta:creation-date>
    <dc:creator>Generated</dc:creator>
    <dc:date>2026-09-16T17::35:53</dc:date>
    <dc:language>en-US</dc:language>
    <meta:editing-cycles>1</meta:editing-cycles>
    <meta:editing-duration>PT0S</meta:editing-duration>
    <dc:title>ecran</dc:title>
  </office:meta>
</office:document-meta>
</file>