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e5238e8d6dc94edc9a41e6398edd268.jpg"/>
  <manifest:file-entry manifest:media-type="image/jpeg" manifest:full-path="Pictures/314e4becfab7f6f4a9946a614acef58c.jpg"/>
  <manifest:file-entry manifest:media-type="image/jpeg" manifest:full-path="Pictures/b3c80ddf7295f743b84317d9bd65da15.jpg"/>
  <manifest:file-entry manifest:media-type="image/jpeg" manifest:full-path="Pictures/6694389aba65bb418d8926445d476a45.jpg"/>
  <manifest:file-entry manifest:media-type="image/jpeg" manifest:full-path="Pictures/e3ef6b102cc4598d8bbc6f2298a387a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1.0583333333333cm" svg:height="1.0583333333333cm"><draw:image xlink:href="Pictures/ee5238e8d6dc94edc9a41e6398edd268.jpg" xlink:type="simple" xlink:show="embed" xlink:actuate="onLoad"/></draw:frame> <text:span text:style-name="Strong_20_Emphasis"><text:bookmark text:name="des_droits"/>Sujets connexes</text:span></text:p>
          </table:table-cell>
          <table:table-cell office:value-type="string" table:style-name="tablecell">
            <text:p text:style-name="tablealignleft"> <text:a xlink:type="simple" xlink:href="https://www.logeas.fr/dokuwiki-logeas-web-fr/doku.php?id=se_connecter" text:style-name="Internet_20_link" text:visited-style-name="Visited_20_Internet_20_Link"> Se connecter</text:a> <text:line-break/><text:a xlink:type="simple" xlink:href="https://www.logeas.fr/dokuwiki-logeas-web-fr/doku.php?id=mes_tickets]" text:style-name="Internet_20_link" text:visited-style-name="Visited_20_Internet_20_Link"> Assistance et Tickets</text:a> <text:line-break/><text:a xlink:type="simple" xlink:href="https://wiki-logeas.fr/logeas-web/doku.php?id=changer_de_base" text:style-name="Internet_20_link" text:visited-style-name="Visited_20_Internet_20_Link">Choisir / Changer de contexte de travail</text:a><text:line-break/><text:a xlink:type="simple" xlink:href="https://wiki-logeas.fr/logeas/doku.php?id=version:web:fonction:editeuretat:dataset:droit" text:style-name="Internet_20_link" text:visited-style-name="Visited_20_Internet_20_Link">Droit d’accès nécessaire pour accéder à une table dans un état</text:a></text:p>
          </table:table-cell>
        </table:table-row>
      </table:table>
      <text:h text:style-name="Heading_20_2" text:outline-level="2"><text:bookmark-start text:name="__RefHeading___menu_administration_ecran_des_droits_1"/><text:bookmark-start text:name="menu_administration_ecran_des_droits"/>Menu Administration \ Ecran "Des droits"<text:bookmark-end text:name="__RefHeading___menu_administration_ecran_des_droits_1"/><text:bookmark-end text:name="menu_administration_ecran_des_droits"/></text:h>
      <text:p text:style-name="Text_20_body"><text:span text:style-name="Strong_20_Emphasis">Il n'est désormais plus possible de gérer les droits sur une base via le logiciel LoGeAs installé, toute la gestion à été mise sous logeas-web.fr.</text:span></text:p>
      <text:h text:style-name="Heading_20_1" text:outline-level="1"><text:bookmark-start text:name="__RefHeading___gestion_des_droits_des_bases_logeas_2"/><text:bookmark-start text:name="gestion_des_droits_des_bases_logeas"/>Gestion des droits des bases LoGeAs<text:bookmark-end text:name="__RefHeading___gestion_des_droits_des_bases_logeas_2"/><text:bookmark-end text:name="gestion_des_droits_des_bases_logeas"/></text:h>
      <text:h text:style-name="Heading_20_2" text:outline-level="2"><text:bookmark-start text:name="__RefHeading___presentation_3"/><text:bookmark-start text:name="presentation"/>Présentation<text:bookmark-end text:name="__RefHeading___presentation_3"/><text:bookmark-end text:name="presentation"/></text:h>
      <text:p text:style-name="Text_20_body">Pour accéder à l'écran de gestion de droits sur LoGeAs : Aller dans le menu “Administration\Gestion des droits”
L'écran se divise en trois parties :</text:p>
      <text:h text:style-name="Heading_20_3" text:outline-level="3"><text:bookmark-start text:name="__RefHeading___utilisateurs_4"/><text:bookmark-start text:name="utilisateurs"/>Utilisateurs<text:bookmark-end text:name="__RefHeading___utilisateurs_4"/><text:bookmark-end text:name="utilisateurs"/></text:h>
      <text:p text:style-name="Text_20_body"><draw:frame draw:style-name="media" draw:name="1" text:anchor-type="as-char" draw:z-index="1" svg:width="21.166666666667cm" style:rel-width="100%" svg:height="5.3329508949059cm" style:rel-height="scale"><draw:image xlink:href="Pictures/314e4becfab7f6f4a9946a614acef58c.jpg" xlink:type="simple" xlink:show="embed" xlink:actuate="onLoad"/></draw:frame><text:line-break/>
Il s'agit des utilisateurs de la base (hors utilisateurs issu de l'assistance).
On y trouve une grille contenant sur chaque ligne trois icônes correspondantes à 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2" text:anchor-type="as-char" draw:z-index="2" svg:width="0.79375cm" svg:height="0.65864361702128cm"><draw:image xlink:href="Pictures/b3c80ddf7295f743b84317d9bd65da15.jpg" xlink:type="simple" xlink:show="embed" xlink:actuate="onLoad"/></draw:frame></text:p>
          </table:table-cell>
          <table:table-cell office:value-type="string" table:style-name="tablecell">
            <text:p text:style-name="tablealignleft">Modifier les droits</text:p>
          </table:table-cell>
        </table:table-row>
        <table:table-row>
          <table:table-cell office:value-type="string" table:style-name="tablecell">
            <text:p text:style-name="tablealignleft"><draw:frame draw:style-name="media" draw:name="3" text:anchor-type="as-char" draw:z-index="3" svg:width="0.79375cm" svg:height="0.84912790697674cm"><draw:image xlink:href="Pictures/6694389aba65bb418d8926445d476a45.jpg" xlink:type="simple" xlink:show="embed" xlink:actuate="onLoad"/></draw:frame></text:p>
          </table:table-cell>
          <table:table-cell office:value-type="string" table:style-name="tablecell">
            <text:p text:style-name="tablealignleft">Voir le profil</text:p>
          </table:table-cell>
        </table:table-row>
        <table:table-row>
          <table:table-cell office:value-type="string" table:style-name="tablecell">
            <text:p text:style-name="tablealignleft"><draw:frame draw:style-name="media" draw:name="4" text:anchor-type="as-char" draw:z-index="4" svg:width="0.79375cm" svg:height="0.85044642857143cm"><draw:image xlink:href="Pictures/e3ef6b102cc4598d8bbc6f2298a387a9.jpg" xlink:type="simple" xlink:show="embed" xlink:actuate="onLoad"/></draw:frame></text:p>
          </table:table-cell>
          <table:table-cell office:value-type="string" table:style-name="tablecell">
            <text:p text:style-name="tablealignleft">Effacer l'utilisateur</text:p>
          </table:table-cell>
        </table:table-row>
      </table:table>
      <text:h text:style-name="Heading_20_4" text:outline-level="4"><text:bookmark-start text:name="__RefHeading___modifier_les_droits_5"/><text:bookmark-start text:name="modifier_les_droits"/>Modifier les droits<text:bookmark-end text:name="__RefHeading___modifier_les_droits_5"/><text:bookmark-end text:name="modifier_les_droit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Droits “administrateur”</text:p>
          </table:table-cell>
          <table:table-cell office:value-type="string" table:style-name="tablecell">
            <text:p text:style-name="tablealignleft">Gestion des utilisateurs</text:p>
          </table:table-cell>
          <table:table-cell office:value-type="string" table:style-name="tablecell">
            <text:p text:style-name="tablealignleft">Lorsque le droit de “Gestion des utilisateurs” est accordé à un utilisateur de la base, cet utilisateur est autorisé à :<text:line-break/> * Ajouter un utilisateur<text:line-break/> * Gérer les droits d'un utilisateur<text:line-break/>* Modifier les informations d'un utilisateur<text:line-break/>  * Supprimer un utilisateur<text:line-break/>et bien sûr accéder à l'interface de gestion des droits sur LoGeAs.fr.<text:line-break/><text:span text:style-name="Strong_20_Emphasis"> IL S'AGIT DE L'ADMINISTRATEUR de la base</text:span><text:line-break/>Attention, ce droit concerne uniquement les utilisateurs désignés comme administrateur-s de la base.</text:p>
          </table:table-cell>
        </table:table-row>
        <table:table-row>
          <table:table-cell office:value-type="string" table:style-name="tablecell">
            <text:p text:style-name="tablealignleft">Gestion des secteurs</text:p>
          </table:table-cell>
          <table:table-cell office:value-type="string" table:style-name="tablecell">
            <text:p text:style-name="tablealignleft">Lorsque le droit de “Gestion des secteurs” est accordé à un utilisateur de la base, cet utilisateur est autorisé à :<text:line-break/> * Ajouter un secteur<text:line-break/> * Modifier le nom d'un secteur<text:line-break/> * Supprimer un secteur<text:line-break/>* Ce droit n'a aucune importance si votre base ne possède pas de secteurs différenciés.</text:p>
          </table:table-cell>
        </table:table-row>
      </table:table>
      <text:h text:style-name="Heading_20_4" text:outline-level="4"><text:bookmark-start text:name="__RefHeading___voir_le_profil_6"/><text:bookmark-start text:name="voir_le_profil"/>Voir le profil<text:bookmark-end text:name="__RefHeading___voir_le_profil_6"/><text:bookmark-end text:name="voir_le_profil"/></text:h>
      <text:h text:style-name="Heading_20_4" text:outline-level="4"><text:bookmark-start text:name="__RefHeading___effacer_l_utilisateur_7"/><text:bookmark-start text:name="effacer_l_utilisateur"/>Effacer l'utilisateur<text:bookmark-end text:name="__RefHeading___effacer_l_utilisateur_7"/><text:bookmark-end text:name="effacer_l_utilisateur"/></text:h>
      <text:h text:style-name="Heading_20_2" text:outline-level="2"><text:bookmark-start text:name="__RefHeading___type_admin_8"/><text:bookmark-start text:name="type_admin"/>Type "ADMIN"<text:bookmark-end text:name="__RefHeading___type_admin_8"/><text:bookmark-end text:name="type_admin"/></text:h>
      <text:p text:style-name="Text_20_body">Pour gérer les droits d'administration de l'utilisateur sélectionné sur la base, il faut sélectionner l'onglet “Administration” se situant sous les secteurs dans la partie basse de l'écran.</text:p>
      <text:p text:style-name="Text_20_body">Ces droits permettent de réaliser des actions de gestion sur la base.</text:p>
      <text:p text:style-name="Text_20_body">Voici la description de chaque droit.</text:p>
      <text:h text:style-name="Heading_20_3" text:outline-level="3"><text:bookmark-start text:name="__RefHeading___gestionutilisateur_9"/><text:bookmark-start text:name="gestionutilisateur"/>"GestionUtilisateur"<text:bookmark-end text:name="__RefHeading___gestionutilisateur_9"/><text:bookmark-end text:name="gestionutilisateur"/></text:h>
      <text:p text:style-name="Text_20_body">Lorsque le droit de “Gestion des utilisateurs” est accordé à un utilisateur de la base, cet utilisateur est autorisé à :</text:p>
      <text:list text:style-name="List_20_1" text:continue-numbering="false">
        <text:list-item>
          <text:p text:style-name="List_20_1_Content_First"> Ajouter un utilisateur</text:p>
        </text:list-item>
        <text:list-item>
          <text:p text:style-name="List_20_1_Content"> Gérer les droits d'un utilisateur</text:p>
        </text:list-item>
        <text:list-item>
          <text:p text:style-name="List_20_1_Content"> Modifier les informations d'un utilisateur</text:p>
        </text:list-item>
        <text:list-item>
          <text:p text:style-name="List_20_1_Content"> Supprimer un utilisateur</text:p>
        </text:list-item>
        <text:list-item>
          <text:p text:style-name="List_20_1_Content_Last"> et bien sûr accéder à l'interface de gestion des droits sur LoGeAs et sur <text:a xlink:type="simple" xlink:href="https://monespace.logeas.fr" text:style-name="Internet_20_link" text:visited-style-name="Visited_20_Internet_20_Link">Mon Espace LoGeAs</text:a>.</text:p>
        </text:list-item>
      </text:list>
      <text:p text:style-name="Text_20_body"><text:span text:style-name="Strong_20_Emphasis">Attention, ce droit concerne uniquement les utilisateurs désignés comme administrateur-s de la base.</text:span></text:p>
      <text:h text:style-name="Heading_20_3" text:outline-level="3"><text:bookmark-start text:name="__RefHeading___gestionsecteur_10"/><text:bookmark-start text:name="gestionsecteur"/>"GestionSecteur"<text:bookmark-end text:name="__RefHeading___gestionsecteur_10"/><text:bookmark-end text:name="gestionsecteur"/></text:h>
      <text:p text:style-name="Text_20_body">Lorsque le droit de “Gestion des secteurs” est accordé à un utilisateur de la base, cet utilisateur est autorisé à :</text:p>
      <text:list text:style-name="List_20_1" text:continue-numbering="false">
        <text:list-item>
          <text:p text:style-name="List_20_1_Content_First"> Ajouter un secteur</text:p>
        </text:list-item>
        <text:list-item>
          <text:p text:style-name="List_20_1_Content"> Modifier le nom d'un secteur</text:p>
        </text:list-item>
        <text:list-item>
          <text:p text:style-name="List_20_1_Content_Last"> Supprimer un secteur</text:p>
        </text:list-item>
      </text:list>
      <text:p text:style-name="Text_20_body">Ce droit n'a aucune importance si votre base ne possède pas de secteurs différenciés.</text:p>
      <text:h text:style-name="Heading_20_3" text:outline-level="3"><text:bookmark-start text:name="__RefHeading___sauvegarde_11"/><text:bookmark-start text:name="sauvegarde"/>"Sauvegarde"<text:bookmark-end text:name="__RefHeading___sauvegarde_11"/><text:bookmark-end text:name="sauvegarde"/></text:h>
      <text:p text:style-name="Text_20_body">Lorsque le droit de “Sauvegarde” est accordé à un utilisateur de la base, cet utilisateur est autorisé à :</text:p>
      <text:list text:style-name="List_20_1" text:continue-numbering="false">
        <text:list-item>
          <text:p text:style-name="List_20_1_Content_First"> <text:a xlink:type="simple" xlink:href="https://wiki-logeas.fr/logeas-web/doku.php?id=clientlourd:administration:transversal:sauvegarde" text:style-name="Internet_20_link" text:visited-style-name="Visited_20_Internet_20_Link">Envoyer une sauvegarde </text:a></text:p>
        </text:list-item>
        <text:list-item>
          <text:p text:style-name="List_20_1_Content_Last"> Vérifier une sauvegarde</text:p>
        </text:list-item>
      </text:list>
      <text:p text:style-name="Text_20_body">Veuillez noter que des sauvegardes automatiques sont effectuées régulièrement sur le serveur dédié.</text:p>
      <text:p text:style-name="Text_20_body">Ce droit peut être utile dans certains cas d'assistance.</text:p>
      <text:h text:style-name="Heading_20_3" text:outline-level="3"><text:bookmark-start text:name="__RefHeading___restaure_12"/><text:bookmark-start text:name="restaure"/>"Restaure"<text:bookmark-end text:name="__RefHeading___restaure_12"/><text:bookmark-end text:name="restaure"/></text:h>
      <text:p text:style-name="Text_20_body"><text:span text:style-name="Strong_20_Emphasis">Attention, ce droit est réservé à l'assistance. Pour restaurer une base, veuillez contacter l'assistance.</text:span></text:p>
      <text:p text:style-name="Text_20_body">Ainsi, le droit “Restaurer” doit être accordé aux membres de l'assistance LoGeAS uniquement.</text:p>
      <text:p text:style-name="Text_20_body">Si un utilisateur possède ce droit, il ne pourra pas restaurer de base sans l'aide de l'assistance LoGeAs.</text:p>
      <text:h text:style-name="Heading_20_3" text:outline-level="3"><text:bookmark-start text:name="__RefHeading___exportdata_13"/><text:bookmark-start text:name="exportdata"/>"Exportdata"<text:bookmark-end text:name="__RefHeading___exportdata_13"/><text:bookmark-end text:name="exportdata"/></text:h>
      <text:p text:style-name="Text_20_body">Lorsque le droit “Export de données” est accordé à un utilisateur de la base, cet utilisateur est autorisé à :</text:p>
      <text:list text:style-name="List_20_1" text:continue-numbering="false">
        <text:list-item>
          <text:p text:style-name="LastListParagraph_List_20_1_Content_First"> Exporter une table pour laquelle l'utilisateur possède des droits</text:p>
        </text:list-item>
      </text:list>
      <text:h text:style-name="Heading_20_3" text:outline-level="3"><text:bookmark-start text:name="__RefHeading___gestionplan_14"/><text:bookmark-start text:name="gestionplan"/>"GestionPlan"<text:bookmark-end text:name="__RefHeading___gestionplan_14"/><text:bookmark-end text:name="gestionplan"/></text:h>
      <text:p text:style-name="Text_20_body">Lorsque le droit de “Gestion des plans” est accordé à un utilisateur de la base, cet utilisateur est autorisé à :</text:p>
      <text:list text:style-name="List_20_1" text:continue-numbering="false">
        <text:list-item>
          <text:p text:style-name="List_20_1_Content_First"> <text:a xlink:type="simple" xlink:href="https://wiki-logeas.fr/logeas-web/doku.php?id=clientlourd:compta:transversal:cloture" text:style-name="Internet_20_link" text:visited-style-name="Visited_20_Internet_20_Link">Clôturer les écritures</text:a></text:p>
        </text:list-item>
        <text:list-item>
          <text:p text:style-name="List_20_1_Content"> <text:a xlink:type="simple" xlink:href="https://wiki-logeas.fr/logeas-web/doku.php?id=clientlourd:compta:transversal:archivefiscal" text:style-name="Internet_20_link" text:visited-style-name="Visited_20_Internet_20_Link">Faire une archive fiscale</text:a></text:p>
        </text:list-item>
        <text:list-item>
          <text:p text:style-name="List_20_1_Content"> <text:a xlink:type="simple" xlink:href="https://wiki-logeas.fr/logeas-web/doku.php?id=clientlourd:compta:nouvelexercice" text:style-name="Internet_20_link" text:visited-style-name="Visited_20_Internet_20_Link">Ouvrir un nouvel exercice</text:a></text:p>
        </text:list-item>
        <text:list-item>
          <text:p text:style-name="List_20_1_Content"> <text:a xlink:type="simple" xlink:href="https://wiki-logeas.fr/logeas-web/doku.php?id=clientlourd:compta:planofficiel" text:style-name="Internet_20_link" text:visited-style-name="Visited_20_Internet_20_Link">Editer le plan simplifié</text:a></text:p>
        </text:list-item>
        <text:list-item>
          <text:p text:style-name="List_20_1_Content_Last"> <text:a xlink:type="simple" xlink:href="https://wiki-logeas.fr/logeas-web/doku.php?id=clientlourd:compta:planinterne" text:style-name="Internet_20_link" text:visited-style-name="Visited_20_Internet_20_Link">Editer le plan interne</text:a></text:p>
        </text:list-item>
      </text:list>
      <text:p text:style-name="Text_20_body">Ce droit est très utile pour les trésoriers et/ou les personnes en charge de la comptabilité.</text:p>
      <text:h text:style-name="Heading_20_3" text:outline-level="3"><text:bookmark-start text:name="__RefHeading___gestionchampperso_15"/><text:bookmark-start text:name="gestionchampperso"/>"GestionChampPerso"<text:bookmark-end text:name="__RefHeading___gestionchampperso_15"/><text:bookmark-end text:name="gestionchampperso"/></text:h>
      <text:p text:style-name="Text_20_body">Lorsque le droit de “Gestion des champs personnalisés” est accordé à un utilisateur de la base, cet utilisateur est autorisé à :</text:p>
      <text:list text:style-name="List_20_1" text:continue-numbering="false">
        <text:list-item>
          <text:p text:style-name="List_20_1_Content_First"> Créer de nouveaux champs sur les tables Familles ou Personnes</text:p>
        </text:list-item>
        <text:list-item>
          <text:p text:style-name="List_20_1_Content"> Modifier un champ personnalisé</text:p>
        </text:list-item>
        <text:list-item>
          <text:p text:style-name="List_20_1_Content_Last"> Supprimer un champ personnalisé</text:p>
        </text:list-item>
      </text:list>
      <text:p text:style-name="Text_20_body">Toutes ces actions sont possibles via l'écran d'édition des tables sur LoGeAs (menu “Administration” &gt; “Tables” &gt; “Gestion champs tables Personne et Famille”).</text:p>
      <text:h text:style-name="Heading_20_3" text:outline-level="3"><text:bookmark-start text:name="__RefHeading___modificationetat_16"/><text:bookmark-start text:name="modificationetat"/>"ModificationEtat"<text:bookmark-end text:name="__RefHeading___modificationetat_16"/><text:bookmark-end text:name="modificationetat"/></text:h>
      <text:p text:style-name="Text_20_body">Lorsque le droit de “Modification des états” est accordé à un utilisateur de la base, cet utilisateur est autorisé à <text:a xlink:type="simple" xlink:href="https://wiki-logeas.fr/logeas-web/doku.php?id=clientlourd:autres:etat" text:style-name="Internet_20_link" text:visited-style-name="Visited_20_Internet_20_Link"> Editer des états </text:a>, soit :</text:p>
      <text:list text:style-name="List_20_1" text:continue-numbering="false">
        <text:list-item>
          <text:p text:style-name="List_20_1_Content_First"> Créer un état personnalisé</text:p>
        </text:list-item>
        <text:list-item>
          <text:p text:style-name="List_20_1_Content"> Modifier un état personnalisé</text:p>
        </text:list-item>
        <text:list-item>
          <text:p text:style-name="List_20_1_Content_Last"> Supprimer un état personnalisé</text:p>
        </text:list-item>
      </text:list>
      <text:p text:style-name="Text_20_body">Toutes ces actions sont possibles via l'écran “Etat” sur LoGeAs, nous vous conseillons de contacter l'assistance pour vous aider à gérer un état personnalisé.</text:p>
      <text:h text:style-name="Heading_20_2" text:outline-level="2"><text:bookmark-start text:name="__RefHeading___type_compta_17"/><text:bookmark-start text:name="type_compta"/>Type "COMPTA"<text:bookmark-end text:name="__RefHeading___type_compta_17"/><text:bookmark-end text:name="type_compta"/></text:h>
      <text:p text:style-name="Text_20_body">Voici un tableau récapitulant les droits sur la partie Comptabilité : 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Droit</text:p>
          </table:table-cell>
          <table:table-cell office:value-type="string" table:style-name="tableheader">
            <text:p text:style-name="Table_20_Heading">  Voir les informations  </text:p>
          </table:table-cell>
          <table:table-cell office:value-type="string" table:style-name="tableheader">
            <text:p text:style-name="Table_20_Heading">  Modifier les informations  </text:p>
          </table:table-cell>
          <table:table-cell office:value-type="string" table:style-name="tableheader">
            <text:p text:style-name="Table_20_Heading">  Ajouter des enregistrements  </text:p>
          </table:table-cell>
          <table:table-cell office:value-type="string" table:style-name="tableheader">
            <text:p text:style-name="Table_20_Heading">  Supprimer des enregistrements  </text:p>
          </table:table-cell>
        </table:table-row>
        <table:table-row>
          <table:table-cell office:value-type="string" table:style-name="tablecell">
            <text:p text:style-name="tablealignleft">Lecture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ecture + Edition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ecture + Edition + Ajout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ecture + Edition + Suppression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/>
          <table:table-cell office:value-type="string" table:style-name="tablecell">
            <text:p text:style-name="tablealigncenter">  X  </text:p>
          </table:table-cell>
        </table:table-row>
        <table:table-row>
          <table:table-cell office:value-type="string" table:style-name="tablecell">
            <text:p text:style-name="tablealignleft">Lecture + Edition + Ajout + Suppression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center">  X  </text:p>
          </table:table-cell>
        </table:table-row>
      </table:table>
      <text:h text:style-name="Heading_20_3" text:outline-level="3"><text:bookmark-start text:name="__RefHeading___lecture_18"/><text:bookmark-start text:name="lecture"/>"Lecture"<text:bookmark-end text:name="__RefHeading___lecture_18"/><text:bookmark-end text:name="lecture"/></text:h>
      <text:p text:style-name="Text_20_body">Lorsque le droit de “Lecture” est accordé à un utilisateur de la base, cet utilisateur est autorisé à :</text:p>
      <text:list text:style-name="List_20_1" text:continue-numbering="false">
        <text:list-item>
          <text:p text:style-name="List_20_1_Content_First"> Voir les saisies comptables</text:p>
        </text:list-item>
        <text:list-item>
          <text:p text:style-name="List_20_1_Content"> Voir les états liés à la comptabilité</text:p>
        </text:list-item>
        <text:list-item>
          <text:p text:style-name="List_20_1_Content_Last"> Editer les différents plans analytiques (selon le type de votre base ceux-ci peuvent être les <text:a xlink:type="simple" xlink:href="https://wiki-logeas.fr/logeas-web/doku.php?id=clientlourd:compta:editionplananalytiquelieu" text:style-name="Internet_20_link" text:visited-style-name="Visited_20_Internet_20_Link"> "Lieux" </text:a>, les <text:a xlink:type="simple" xlink:href="https://wiki-logeas.fr/logeas-web/doku.php?id=clientlourd:compta:editionplananalytiqueanimation" text:style-name="Internet_20_link" text:visited-style-name="Visited_20_Internet_20_Link"> "Animations" </text:a>, les “Centres de profit”, les <text:a xlink:type="simple" xlink:href="https://wiki-logeas.fr/logeas-web/doku.php?id=clientlourd:compta:editionplanactivitelucrative" text:style-name="Internet_20_link" text:visited-style-name="Visited_20_Internet_20_Link"> "Activités fiscalisées" </text:a> ou encore les “Autres”)</text:p>
        </text:list-item>
      </text:list>
      <text:h text:style-name="Heading_20_3" text:outline-level="3"><text:bookmark-start text:name="__RefHeading___edition_19"/><text:bookmark-start text:name="edition"/>"Edition"<text:bookmark-end text:name="__RefHeading___edition_19"/><text:bookmark-end text:name="edition"/></text:h>
      <text:p text:style-name="Text_20_body">Lorsque le droit d'“Édition” est accordé à un utilisateur de la base, cet utilisateur est autorisé à :</text:p>
      <text:list text:style-name="List_20_1" text:continue-numbering="false">
        <text:list-item>
          <text:p text:style-name="List_20_1_Content_First"> Modifier des écritures comptables non clôturées</text:p>
        </text:list-item>
        <text:list-item/>
        <text:list-item>
          <text:p text:style-name="List_20_1_Content"> <text:a xlink:type="simple" xlink:href="https://wiki-logeas.fr/logeas-web/doku.php?id=clientlourd:compta:planofficiel" text:style-name="Internet_20_link" text:visited-style-name="Visited_20_Internet_20_Link">Edition du plan simplifié</text:a></text:p>
        </text:list-item>
        <text:list-item>
          <text:p text:style-name="List_20_1_Content"> <text:a xlink:type="simple" xlink:href="https://wiki-logeas.fr/logeas-web/doku.php?id=clientlourd:compta:planinterne" text:style-name="Internet_20_link" text:visited-style-name="Visited_20_Internet_20_Link">Edition du plan interne</text:a></text:p>
        </text:list-item>
        <text:list-item>
          <text:p text:style-name="List_20_1_Content"> <text:a xlink:type="simple" xlink:href="https://wiki-logeas.fr/logeas-web/doku.php?id=clientlourd:compta:editionplananalytiquelieu" text:style-name="Internet_20_link" text:visited-style-name="Visited_20_Internet_20_Link">Edition du plan analytique des lieux</text:a></text:p>
        </text:list-item>
        <text:list-item>
          <text:p text:style-name="List_20_1_Content"> <text:a xlink:type="simple" xlink:href="https://wiki-logeas.fr/logeas-web/doku.php?id=clientlourd:compta:editionplananalytiqueanimation" text:style-name="Internet_20_link" text:visited-style-name="Visited_20_Internet_20_Link">Edition du plan analytique des animations</text:a></text:p>
        </text:list-item>
        <text:list-item>
          <text:p text:style-name="List_20_1_Content_Last"> <text:a xlink:type="simple" xlink:href="https://wiki-logeas.fr/logeas-web/doku.php?id=clientlourd:compta:editionplanactivitelucrative" text:style-name="Internet_20_link" text:visited-style-name="Visited_20_Internet_20_Link">Edition du plan analytique des activités lucratives</text:a></text:p>
        </text:list-item>
      </text:list>
      <text:h text:style-name="Heading_20_3" text:outline-level="3"><text:bookmark-start text:name="__RefHeading___ajout_20"/><text:bookmark-start text:name="ajout"/>"Ajout"<text:bookmark-end text:name="__RefHeading___ajout_20"/><text:bookmark-end text:name="ajout"/></text:h>
      <text:list text:style-name="List_20_1" text:continue-numbering="false">
        <text:list-item>
          <text:p text:style-name="List_20_1_Content_First"> <text:a xlink:type="simple" xlink:href="https://wiki-logeas.fr/logeas-web/doku.php?id=clientlourd:compta:planofficiel" text:style-name="Internet_20_link" text:visited-style-name="Visited_20_Internet_20_Link">Edition du plan simplifié</text:a></text:p>
        </text:list-item>
        <text:list-item>
          <text:p text:style-name="List_20_1_Content"> <text:a xlink:type="simple" xlink:href="https://wiki-logeas.fr/logeas-web/doku.php?id=clientlourd:compta:planinterne" text:style-name="Internet_20_link" text:visited-style-name="Visited_20_Internet_20_Link">Edition du plan interne</text:a></text:p>
        </text:list-item>
        <text:list-item>
          <text:p text:style-name="List_20_1_Content"> <text:a xlink:type="simple" xlink:href="https://wiki-logeas.fr/logeas-web/doku.php?id=clientlourd:compta:editionplananalytiquelieu" text:style-name="Internet_20_link" text:visited-style-name="Visited_20_Internet_20_Link">Edition du plan analytique des lieux</text:a></text:p>
        </text:list-item>
        <text:list-item>
          <text:p text:style-name="List_20_1_Content"> <text:a xlink:type="simple" xlink:href="https://wiki-logeas.fr/logeas-web/doku.php?id=clientlourd:compta:editionplananalytiqueanimation" text:style-name="Internet_20_link" text:visited-style-name="Visited_20_Internet_20_Link">Edition du plan analytique des animations</text:a></text:p>
        </text:list-item>
        <text:list-item>
          <text:p text:style-name="List_20_1_Content_Last"> <text:a xlink:type="simple" xlink:href="https://wiki-logeas.fr/logeas-web/doku.php?id=clientlourd:compta:editionplanactivitelucrative" text:style-name="Internet_20_link" text:visited-style-name="Visited_20_Internet_20_Link">Edition du plan analytique des activités lucratives</text:a></text:p>
        </text:list-item>
      </text:list>
      <text:h text:style-name="Heading_20_3" text:outline-level="3"><text:bookmark-start text:name="__RefHeading___suppression_21"/><text:bookmark-start text:name="suppression"/>"Suppression"<text:bookmark-end text:name="__RefHeading___suppression_21"/><text:bookmark-end text:name="suppression"/></text:h>
      <text:list text:style-name="List_20_1" text:continue-numbering="false">
        <text:list-item>
          <text:p text:style-name="List_20_1_Content_First"> <text:a xlink:type="simple" xlink:href="https://wiki-logeas.fr/logeas-web/doku.php?id=clientlourd:compta:planofficiel" text:style-name="Internet_20_link" text:visited-style-name="Visited_20_Internet_20_Link">Edition du plan simplifié</text:a></text:p>
        </text:list-item>
        <text:list-item>
          <text:p text:style-name="List_20_1_Content"> <text:a xlink:type="simple" xlink:href="https://wiki-logeas.fr/logeas-web/doku.php?id=clientlourd:compta:planinterne" text:style-name="Internet_20_link" text:visited-style-name="Visited_20_Internet_20_Link">Edition du plan interne</text:a></text:p>
        </text:list-item>
        <text:list-item>
          <text:p text:style-name="List_20_1_Content"> <text:a xlink:type="simple" xlink:href="https://wiki-logeas.fr/logeas-web/doku.php?id=clientlourd:compta:editionplananalytiquelieu" text:style-name="Internet_20_link" text:visited-style-name="Visited_20_Internet_20_Link">Edition du plan analytique des lieux</text:a></text:p>
        </text:list-item>
        <text:list-item>
          <text:p text:style-name="List_20_1_Content"> <text:a xlink:type="simple" xlink:href="https://wiki-logeas.fr/logeas-web/doku.php?id=clientlourd:compta:editionplananalytiqueanimation" text:style-name="Internet_20_link" text:visited-style-name="Visited_20_Internet_20_Link">Edition du plan analytique des animations</text:a></text:p>
        </text:list-item>
        <text:list-item>
          <text:p text:style-name="List_20_1_Content_Last"> <text:a xlink:type="simple" xlink:href="https://wiki-logeas.fr/logeas-web/doku.php?id=clientlourd:compta:editionplanactivitelucrative" text:style-name="Internet_20_link" text:visited-style-name="Visited_20_Internet_20_Link">Edition du plan analytique des activités lucratives</text:a>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6::59:14</meta:creation-date>
    <dc:creator>Generated</dc:creator>
    <dc:date>2026-09-17T06::59:14</dc:date>
    <dc:language>en-US</dc:language>
    <meta:editing-cycles>1</meta:editing-cycles>
    <meta:editing-duration>PT0S</meta:editing-duration>
    <dc:title>des_droits</dc:title>
  </office:meta>
</office:document-meta>
</file>