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0d3aef6882c5320cbe51156ce508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re"/><text:bookmark-start text:name="__RefHeading___autres_1"/><text:bookmark-start text:name="autres"/>Autres<text:bookmark-end text:name="__RefHeading___autres_1"/><text:bookmark-end text:name="autres"/></text:h>
      <text:p text:style-name="Text_20_body">Cet écran vous permet de d'accéder au différents modules encore non disponibles sur cette interface. Vous retrouverez donc : </text:p>
      <text:list text:style-name="List_20_1" text:continue-numbering="false">
        <text:list-item>
          <text:p text:style-name="List_20_1_Content_First"> La plateforme StatUnion</text:p>
        </text:list-item>
        <text:list-item>
          <text:p text:style-name="List_20_1_Content"> La Cartographie fonctionnelle</text:p>
        </text:list-item>
        <text:list-item>
          <text:p text:style-name="List_20_1_Content_Last"> Statistiques</text:p>
        </text:list-item>
      </text:list>
      <text:p text:style-name="Text_20_body">Les autres modules sont réservés à l'assistance.</text:p>
      <text:p text:style-name="Text_20_body"><draw:frame draw:style-name="mediacenter" draw:name="0" text:anchor-type="paragraph" draw:z-index="0" svg:width="48.286458333333cm" style:rel-width="100%" svg:height="32.093958333333cm" style:rel-height="scale"><draw:image xlink:href="Pictures/4e0d3aef6882c5320cbe51156ce508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48:24</meta:creation-date>
    <dc:creator>Generated</dc:creator>
    <dc:date>2026-09-17T04::48:24</dc:date>
    <dc:language>en-US</dc:language>
    <meta:editing-cycles>1</meta:editing-cycles>
    <meta:editing-duration>PT0S</meta:editing-duration>
    <dc:title>autre</dc:title>
  </office:meta>
</office:document-meta>
</file>