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438089163bb01bcf02553184564a3d.png"/>
  <manifest:file-entry manifest:media-type="image/png" manifest:full-path="Pictures/90efcfb9871827a6c4d406dc869495c3.png"/>
  <manifest:file-entry manifest:media-type="image/png" manifest:full-path="Pictures/08fee7e786d218f99cde59ac388f507b.png"/>
  <manifest:file-entry manifest:media-type="image/png" manifest:full-path="Pictures/b40d41399de530c098f59bbcbea3530b.png"/>
  <manifest:file-entry manifest:media-type="image/png" manifest:full-path="Pictures/61c45d95422672c2f601fe4f1aa5a5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istance"/><text:bookmark-start text:name="__RefHeading___envoyer_une_demande_a_l_assistance_1"/><text:bookmark-start text:name="envoyer_une_demande_a_l_assistance"/>Envoyer une demande à l'Assistance<text:bookmark-end text:name="__RefHeading___envoyer_une_demande_a_l_assistance_1"/><text:bookmark-end text:name="envoyer_une_demande_a_l_assistance"/></text:h>
      <text:p text:style-name="Text_20_body"><text:span text:style-name="Strong_20_Emphasis">Pour écrire vos demandes à l'Assistance, vous devez vous rendre sur le site en ligne de l'interface <text:a xlink:type="simple" xlink:href="https://logeas-web.fr/" text:style-name="Internet_20_link" text:visited-style-name="Visited_20_Internet_20_Link">https://logeas-web.fr/</text:a> </text:span></text:p>
      <text:p text:style-name="Text_20_body">Pour y accéder, deux possibilités s'offrent à vous : </text:p>
      <text:list text:style-name="List_20_1" text:continue-numbering="false">
        <text:list-item>
          <text:p text:style-name="LastListParagraph_List_20_1_Content_First"> Soit depuis le logiciel LoGeAs, depuis le menu “Aide” et le sous menu “Envoyer un message à l'Assistance”: <text:line-break/></text:p>
        </text:list-item>
      </text:list>
      <text:p text:style-name="Text_20_body"><draw:frame draw:style-name="mediacenter" draw:name="0" text:anchor-type="paragraph" draw:z-index="0" svg:width="21.166666666667cm" style:rel-width="100%" svg:height="9.6077975729409cm" style:rel-height="scale"><draw:image xlink:href="Pictures/76438089163bb01bcf02553184564a3d.png" xlink:type="simple" xlink:show="embed" xlink:actuate="onLoad"/></draw:frame></text:p>
      <text:list text:style-name="List_20_1" text:continue-numbering="false">
        <text:list-item>
          <text:p text:style-name="LastListParagraph_List_20_1_Content_First"> Soit directement en saisissant l'adresse <text:a xlink:type="simple" xlink:href="https://logeas-web.fr/" text:style-name="Internet_20_link" text:visited-style-name="Visited_20_Internet_20_Link">https://logeas-web.fr/</text:a> dans votre navigateur internet.</text:p>
        </text:list-item>
      </text:list>
      <text:p text:style-name="Text_20_body"><draw:frame draw:style-name="mediacenter" draw:name="1" text:anchor-type="paragraph" draw:z-index="1" svg:width="26.458333333333cm" style:rel-width="100%" svg:height="7.4491657977059cm" style:rel-height="scale"><draw:image xlink:href="Pictures/90efcfb9871827a6c4d406dc869495c3.png" xlink:type="simple" xlink:show="embed" xlink:actuate="onLoad"/></draw:frame></text:p>
      <text:p text:style-name="Text_20_body">Vous voici maintenant sur le site de l'entreprise. Pour vous connecter à l'interface, il suffit de <text:a xlink:type="simple" xlink:href="https://wiki-logeas.fr/logeas-web/doku.php?id=se_connecter" text:style-name="Internet_20_link" text:visited-style-name="Visited_20_Internet_20_Link">vous connecter</text:a> avec vos identifiants habituels</text:p>
      <text:p text:style-name="Text_20_body">Une fois connecter vous arrivez dans l'interface de logeas-web.fr.
Il vous suffit de cliquer sur le menu Mon Profil sur la gauche de votre écran pour retrouver la possibilité de nous écrire en choisissant l'onglet “MES TICKETS” : </text:p>
      <text:p text:style-name="Text_20_body"><draw:frame draw:style-name="mediacenter" draw:name="2" text:anchor-type="paragraph" draw:z-index="2" svg:width="50.588333333333cm" style:rel-width="100%" svg:height="19.790833333333cm" style:rel-height="scale"><draw:image xlink:href="Pictures/08fee7e786d218f99cde59ac388f507b.png" xlink:type="simple" xlink:show="embed" xlink:actuate="onLoad"/></draw:frame></text:p>
      <text:p text:style-name="Text_20_body">Ensuite, cliquez sur le bouton “NOUVEAU TICKET” afin de nous envoyer votre demande : </text:p>
      <text:p text:style-name="Text_20_body"><draw:frame draw:style-name="mediacenter" draw:name="3" text:anchor-type="paragraph" draw:z-index="3" svg:width="50.561875cm" style:rel-width="100%" svg:height="23.521458333333cm" style:rel-height="scale"><draw:image xlink:href="Pictures/b40d41399de530c098f59bbcbea3530b.png" xlink:type="simple" xlink:show="embed" xlink:actuate="onLoad"/></draw:frame></text:p>
      <text:p text:style-name="Text_20_body">Et pour finir, cliquez sur le bouton “Valider” en vert au bas de la fenêtre pour terminer votre envoi ou sur le bouton rouge “Annuler” pour revenir à l'écran précédent.<text:line-break/>
N'hésitez pas à vous servir du bouton <draw:frame draw:style-name="media" draw:name="4" text:anchor-type="as-char" draw:z-index="4" svg:width="2.6458333333333cm" style:rel-width="100%" svg:height="1.0275080906149cm" style:rel-height="scale"><draw:image xlink:href="Pictures/61c45d95422672c2f601fe4f1aa5a519.png" xlink:type="simple" xlink:show="embed" xlink:actuate="onLoad"/></draw:frame> disponible sur l'écran à tout moment sur votre écr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4::11:40</meta:creation-date>
    <dc:creator>Generated</dc:creator>
    <dc:date>2026-09-16T04::11:40</dc:date>
    <dc:language>en-US</dc:language>
    <meta:editing-cycles>1</meta:editing-cycles>
    <meta:editing-duration>PT0S</meta:editing-duration>
    <dc:title>assistance</dc:title>
  </office:meta>
</office:document-meta>
</file>