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5238e8d6dc94edc9a41e6398edd268.jpg"/>
  <manifest:file-entry manifest:media-type="image/jpeg" manifest:full-path="Pictures/52a6944d9e818020769890b105c16981.jpg"/>
  <manifest:file-entry manifest:media-type="image/jpeg" manifest:full-path="Pictures/b1db9ce044659ee5fae9759cf00e2b89.jpg"/>
  <manifest:file-entry manifest:media-type="image/svg+xml" manifest:full-path="Pictures/61dc863cb4e835075920d8abbe47cf53.svg"/>
  <manifest:file-entry manifest:media-type="image/jpeg" manifest:full-path="Pictures/33c93d536103a42500e0f92587d444f1.jpg"/>
  <manifest:file-entry manifest:media-type="image/jpeg" manifest:full-path="Pictures/9a388067a0400936a5cf800bc5d6d0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ee5238e8d6dc94edc9a41e6398edd268.jpg" xlink:type="simple" xlink:show="embed" xlink:actuate="onLoad"/></draw:frame> <text:span text:style-name="Strong_20_Emphasis"><text:bookmark text:name="adresse_legale"/>Sujets connexes</text:span></text:p>
          </table:table-cell>
          <table:table-cell office:value-type="string" table:style-name="tablecell">
            <text:p text:style-name="tablealignleft"> <text:a xlink:type="simple" xlink:href="https://www.logeas.fr/dokuwiki-logeas-web-fr/doku.php?id=se_connecter" text:style-name="Internet_20_link" text:visited-style-name="Visited_20_Internet_20_Link"> Se connecter</text:a> <text:line-break/><text:a xlink:type="simple" xlink:href="https://www.logeas.fr/dokuwiki-logeas-web-fr/doku.php?id=mes_tickets]" text:style-name="Internet_20_link" text:visited-style-name="Visited_20_Internet_20_Link"> Assistance et Tickets</text:a> <text:line-break/><text:a xlink:type="simple" xlink:href="https://wiki-logeas.fr/logeas-web/doku.php?id=changer_de_base" text:style-name="Internet_20_link" text:visited-style-name="Visited_20_Internet_20_Link">Choisir / Changer de contexte de travail</text:a></text:p>
          </table:table-cell>
        </table:table-row>
      </table:table>
      <text:h text:style-name="Heading_20_2" text:outline-level="2"><text:bookmark-start text:name="__RefHeading___menu_administration_adresse_legale_1"/><text:bookmark-start text:name="menu_administration_adresse_legale"/>Menu Administration \ Adresse "légale"<text:bookmark-end text:name="__RefHeading___menu_administration_adresse_legale_1"/><text:bookmark-end text:name="menu_administration_adresse_legale"/></text:h>
      <text:p text:style-name="Text_20_body">C'est dans cet écran que vous allez pouvoir mettre à jour le nom, l'adresse et le logo de votre organisation et d'autres éléments apparaitront ensuite sur vos reçus fiscaux et certains états.<text:line-break/></text:p>
      <text:h text:style-name="Heading_20_3" text:outline-level="3"><text:bookmark-start text:name="__RefHeading___initialiser_mettre_a_jour_les_informations_2"/><text:bookmark-start text:name="initialiser_mettre_a_jour_les_informations"/>Initialiser / Mettre à jour les informations<text:bookmark-end text:name="__RefHeading___initialiser_mettre_a_jour_les_informations_2"/><text:bookmark-end text:name="initialiser_mettre_a_jour_les_informations"/></text:h>
      <text:p text:style-name="Text_20_body">Cliquez simplement dans le champs que vous souhaitez initialiser ou mettre à jour. Penser à cliquer sur le bouton <draw:frame draw:style-name="media" draw:name="1" text:anchor-type="as-char" draw:z-index="1" svg:width="3.0691666666667cm" style:rel-width="100%" svg:height="0.714375cm" style:rel-height="scale"><draw:image xlink:href="Pictures/52a6944d9e818020769890b105c16981.jpg" xlink:type="simple" xlink:show="embed" xlink:actuate="onLoad"/></draw:frame> pour sauvegarder vos modifications.</text:p>
      <text:p text:style-name="Text_20_body"><draw:frame draw:style-name="media" draw:name="2" text:anchor-type="as-char" draw:z-index="2" svg:width="39.6875cm" style:rel-width="100%" svg:height="16.624445748565cm" style:rel-height="scale"><draw:image xlink:href="Pictures/b1db9ce044659ee5fae9759cf00e2b89.jpg" xlink:type="simple" xlink:show="embed" xlink:actuate="onLoad"/></draw:frame></text:p>
      <text:h text:style-name="Heading_20_3" text:outline-level="3"><text:bookmark-start text:name="__RefHeading___inserer_changer_le_logo_3"/><text:bookmark-start text:name="inserer_changer_le_logo"/>Insérer / Changer le logo<text:bookmark-end text:name="__RefHeading___inserer_changer_le_logo_3"/><text:bookmark-end text:name="inserer_changer_le_logo"/></text:h>
      <text:p text:style-name="Text_20_body"><draw:frame draw:style-name="media" draw:name="3" text:anchor-type="as-char" draw:z-index="3" svg:width="" svg:rel-width="100%" svg:height="0cm"><draw:image xlink:href="Pictures/61dc863cb4e835075920d8abbe47cf53.svg" xlink:type="simple" xlink:show="embed" xlink:actuate="onLoad"/></draw:frame> <text:span text:style-name="Strong_20_Emphasis">Attention :</text:span> Le logo doit être uniquement inséré au format .jpg (format photo) </text:p>
      <text:p text:style-name="Text_20_body">Pour télécharger le logo de votre organisation, il suffit de cliquer sur le bouton <draw:frame draw:style-name="media" draw:name="4" text:anchor-type="as-char" draw:z-index="4" svg:width="5.3710416666667cm" style:rel-width="100%" svg:height="0.79375cm" style:rel-height="scale"><draw:image xlink:href="Pictures/33c93d536103a42500e0f92587d444f1.jpg" xlink:type="simple" xlink:show="embed" xlink:actuate="onLoad"/></draw:frame> et de sélectionner le document au format .jpg que vous avez préalablement enregistré dans votre ordinateur.</text:p>
      <text:p text:style-name="Text_20_body"><draw:frame draw:style-name="media" draw:name="5" text:anchor-type="as-char" draw:z-index="5" svg:width="39.6875cm" style:rel-width="100%" svg:height="15.9913003663cm" style:rel-height="scale"><draw:image xlink:href="Pictures/9a388067a0400936a5cf800bc5d6d01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39:37</meta:creation-date>
    <dc:creator>Generated</dc:creator>
    <dc:date>2026-09-15T09::39:37</dc:date>
    <dc:language>en-US</dc:language>
    <meta:editing-cycles>1</meta:editing-cycles>
    <meta:editing-duration>PT0S</meta:editing-duration>
    <dc:title>adresse_legale</dc:title>
  </office:meta>
</office:document-meta>
</file>