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5238e8d6dc94edc9a41e6398edd2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ee5238e8d6dc94edc9a41e6398edd268.jpg" xlink:type="simple" xlink:show="embed" xlink:actuate="onLoad"/></draw:frame> <text:span text:style-name="Strong_20_Emphasis"><text:bookmark text:name="admin:testbase"/>Sujets connexes</text:span></text:p>
          </table:table-cell>
          <table:table-cell office:value-type="string" table:style-name="tablecell">
            <text:p text:style-name="tablealignleft"><text:a xlink:type="simple" xlink:href="https://wiki-logeas.fr/certif/doku.php?id=certif:dm#test_des_versions" text:style-name="Internet_20_link" text:visited-style-name="Visited_20_Internet_20_Link">Certification : Tests</text:a></text:p>
          </table:table-cell>
        </table:table-row>
      </table:table>
      <text:h text:style-name="Heading_20_1" text:outline-level="1"><text:bookmark-start text:name="__RefHeading___les_tests_de_la_base_et_de_son_contenu_1"/><text:bookmark-start text:name="les_tests_de_la_base_et_de_son_contenu"/>Les tests de la base et de son contenu<text:bookmark-end text:name="__RefHeading___les_tests_de_la_base_et_de_son_contenu_1"/><text:bookmark-end text:name="les_tests_de_la_base_et_de_son_contenu"/></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Des tests de base de données ont été mis en place afin de garantir la qualité, la cohérence et la fiabilité des données manipulées par l’application. Ces contrôles permettent de détecter rapidement les anomalies et de sécuriser le fonctionnement global du système. De vous avertir au plus vite pour vous permettre de corriger ou d'avertir l'assistance.<text:line-break/>
<text:span text:style-name="Strong_20_Emphasis">A ce stage aucune correction automatique n'est mise en place</text:span><text:line-break/>
<text:span text:style-name="Strong_20_Emphasis">D'autres tests seront mis en place au fur et à mesure de l'évolution de l'interface et des problèmes recontrés</text:span>
<text:span text:style-name="Strong_20_Emphasis">Tous les tests sont réalisés automatique</text:span></text:p>
      <text:h text:style-name="Heading_20_3" text:outline-level="3"><text:bookmark-start text:name="__RefHeading___tests_sur_les_bases_clients_3"/><text:bookmark-start text:name="tests_sur_les_bases_clients"/>Tests sur les bases clients<text:bookmark-end text:name="__RefHeading___tests_sur_les_bases_clients_3"/><text:bookmark-end text:name="tests_sur_les_bases_clients"/></text:h>
      <text:p text:style-name="Text_20_body">Une première catégorie de tests vérifie automatiquement la structure de la base de données :</text:p>
      <text:list text:style-name="List_20_1" text:continue-numbering="false">
        <text:list-item>
          <text:p text:style-name="List_20_1_Content_First"> présence et cohérence des tables et des champs,</text:p>
        </text:list-item>
        <text:list-item>
          <text:p text:style-name="List_20_1_Content"> respect des contraintes (clés, relations, unicité),</text:p>
        </text:list-item>
        <text:list-item>
          <text:p text:style-name="List_20_1_Content_Last"> bon fonctionnement des opérations courantes (création, lecture, mise à jour, suppression).</text:p>
        </text:list-item>
      </text:list>
      <text:p text:style-name="Text_20_body">Ces tests permettent d’identifier rapidement les erreurs techniques, notamment lors des évolutions du schéma ou des mises à jour applicatives.</text:p>
      <text:h text:style-name="Heading_20_3" text:outline-level="3"><text:bookmark-start text:name="__RefHeading___tests_sur_les_donnees_des_bases_clients_4"/><text:bookmark-start text:name="tests_sur_les_donnees_des_bases_clients"/>Tests sur les données des bases clients<text:bookmark-end text:name="__RefHeading___tests_sur_les_donnees_des_bases_clients_4"/><text:bookmark-end text:name="tests_sur_les_donnees_des_bases_clients"/></text:h>
      <text:p text:style-name="Text_20_body">En complément, une partie des tests est réalisée directement sur les bases de données des clients, de manière régulière ou en temps réel. L’objectif est de <text:span text:style-name="Strong_20_Emphasis">prévenir</text:span> l’apparition de problèmes avant qu’ils n’aient un impact visible pour l’utilisateur.</text:p>
      <text:p text:style-name="Text_20_body">Ces contrôles permettent notamment de :</text:p>
      <text:list text:style-name="List_20_1" text:continue-numbering="false">
        <text:list-item>
          <text:p text:style-name="List_20_1_Content_First"> détecter des données manquantes ou incohérentes,</text:p>
        </text:list-item>
        <text:list-item>
          <text:p text:style-name="List_20_1_Content"> identifier des anomalies comptables ou métier,</text:p>
        </text:list-item>
        <text:list-item>
          <text:p text:style-name="List_20_1_Content_Last"> signaler des situations anormales dès leur apparition.</text:p>
        </text:list-item>
      </text:list>
      <text:p text:style-name="Text_20_body">Lorsqu’un problème est détecté, une alerte peut être générée afin de permettre une intervention rapide et ciblée.</text:p>
      <text:h text:style-name="Heading_20_3" text:outline-level="3"><text:bookmark-start text:name="__RefHeading___benefices_5"/><text:bookmark-start text:name="benefices"/>Bénéfices<text:bookmark-end text:name="__RefHeading___benefices_5"/><text:bookmark-end text:name="benefices"/></text:h>
      <text:p text:style-name="Text_20_body">Grâce à cette double approche (tests techniques et contrôles en conditions réelles), le système gagne en robustesse :</text:p>
      <text:list text:style-name="List_20_1" text:continue-numbering="false">
        <text:list-item>
          <text:p text:style-name="List_20_1_Content_First"> réduction des risques de régression,</text:p>
        </text:list-item>
        <text:list-item>
          <text:p text:style-name="List_20_1_Content"> amélioration de la stabilité globale,</text:p>
        </text:list-item>
        <text:list-item>
          <text:p text:style-name="List_20_1_Content"> meilleure fiabilité des données,</text:p>
        </text:list-item>
        <text:list-item>
          <text:p text:style-name="List_20_1_Content_Last"> renforcement de la confiance des utilisateurs.</text:p>
        </text:list-item>
      </text:list>
      <text:h text:style-name="Heading_20_2" text:outline-level="2"><text:bookmark-start text:name="__RefHeading___les_tests_realises_6"/><text:bookmark-start text:name="les_tests_realises"/>Les tests réalisés<text:bookmark-end text:name="__RefHeading___les_tests_realises_6"/><text:bookmark-end text:name="les_tests_realises"/></text:h>
      <text:h text:style-name="Heading_20_3" text:outline-level="3"><text:bookmark-start text:name="__RefHeading___test_structurelle_sur_la_base_7"/><text:bookmark-start text:name="test_structurelle_sur_la_base"/>Test structurelle sur la base<text:bookmark-end text:name="__RefHeading___test_structurelle_sur_la_base_7"/><text:bookmark-end text:name="test_structurelle_sur_la_base"/></text:h>
      <table:table table:style-name="Table">
        <table:table-column/>
        <table:table-column/>
        <table:table-row>
          <table:table-cell office:value-type="string" table:style-name="tableheader">
            <text:p text:style-name="Table_20_Heading">Titre</text:p>
          </table:table-cell>
          <table:table-cell office:value-type="string" table:style-name="tableheader">
            <text:p text:style-name="Table_20_Heading">Lien vers les explications</text:p>
          </table:table-cell>
        </table:table-row>
        <table:table-row>
          <table:table-cell office:value-type="string" table:style-name="tablecell">
            <text:p text:style-name="tablealignleft">Test de la structure de la base via “pragma integrity_check”</text:p>
          </table:table-cell>
          <table:table-cell office:value-type="string" table:style-name="tablecell">
            <text:p text:style-name="tablealignleft"><text:a xlink:type="simple" xlink:href="https://wiki-logeas.fr/logeas-web/doku.php?id=admin:testbase:test001" text:style-name="Internet_20_link" text:visited-style-name="Visited_20_Internet_20_Link">Test de la structure de la base via “pragma integrity_check"</text:a></text:p>
          </table:table-cell>
        </table:table-row>
      </table:table>
      <text:h text:style-name="Heading_20_3" text:outline-level="3"><text:bookmark-start text:name="__RefHeading___test_structurelle_sur_les_tables_8"/><text:bookmark-start text:name="test_structurelle_sur_les_tables"/>Test structurelle sur les tables<text:bookmark-end text:name="__RefHeading___test_structurelle_sur_les_tables_8"/><text:bookmark-end text:name="test_structurelle_sur_les_tables"/></text:h>
      <table:table table:style-name="Table">
        <table:table-column/>
        <table:table-column/>
        <table:table-row>
          <table:table-cell office:value-type="string" table:style-name="tableheader">
            <text:p text:style-name="Table_20_Heading">Titre</text:p>
          </table:table-cell>
          <table:table-cell office:value-type="string" table:style-name="tableheader">
            <text:p text:style-name="Table_20_Heading">Lien vers les explications</text:p>
          </table:table-cell>
        </table:table-row>
        <table:table-row>
          <table:table-cell office:value-type="string" table:style-name="tablecell">
            <text:p text:style-name="tablealignleft">Incohérence dans les liaison entre table</text:p>
          </table:table-cell>
          <table:table-cell office:value-type="string" table:style-name="tablecell">
            <text:p text:style-name="tablealignleft"><text:a xlink:type="simple" xlink:href="https://wiki-logeas.fr/logeas-web/doku.php?id=admin:testbase:test009" text:style-name="Internet_20_link" text:visited-style-name="Visited_20_Internet_20_Link">test009</text:a></text:p>
          </table:table-cell>
        </table:table-row>
      </table:table>
      <text:h text:style-name="Heading_20_3" text:outline-level="3"><text:bookmark-start text:name="__RefHeading___test_structurelle_sur_les_plans_comptables_9"/><text:bookmark-start text:name="test_structurelle_sur_les_plans_comptables"/>Test structurelle sur les plans comptables<text:bookmark-end text:name="__RefHeading___test_structurelle_sur_les_plans_comptables_9"/><text:bookmark-end text:name="test_structurelle_sur_les_plans_comptables"/></text:h>
      <table:table table:style-name="Table">
        <table:table-column/>
        <table:table-column/>
        <table:table-row>
          <table:table-cell office:value-type="string" table:style-name="tableheader">
            <text:p text:style-name="Table_20_Heading">Titre</text:p>
          </table:table-cell>
          <table:table-cell office:value-type="string" table:style-name="tableheader">
            <text:p text:style-name="Table_20_Heading">Lien vers les explications</text:p>
          </table:table-cell>
        </table:table-row>
        <table:table-row>
          <table:table-cell office:value-type="string" table:style-name="tablecell">
            <text:p text:style-name="tablealignleft"><text:span text:style-name="Strong_20_Emphasis">Doublon dans un plan comptable</text:span> (1) </text:p>
          </table:table-cell>
          <table:table-cell office:value-type="string" table:style-name="tablecell">
            <text:p text:style-name="tablealignleft"><text:a xlink:type="simple" xlink:href="https://wiki-logeas.fr/logeas-web/doku.php?id=admin:testbase:test002" text:style-name="Internet_20_link" text:visited-style-name="Visited_20_Internet_20_Link">test002</text:a></text:p>
          </table:table-cell>
        </table:table-row>
        <table:table-row>
          <table:table-cell office:value-type="string" table:style-name="tablecell">
            <text:p text:style-name="tablealignleft"><text:span text:style-name="Strong_20_Emphasis">Un compte est orphelin</text:span> (1)</text:p>
          </table:table-cell>
          <table:table-cell office:value-type="string" table:style-name="tablecell">
            <text:p text:style-name="tablealignleft"><text:a xlink:type="simple" xlink:href="https://wiki-logeas.fr/logeas-web/doku.php?id=admin:testbase:test004" text:style-name="Internet_20_link" text:visited-style-name="Visited_20_Internet_20_Link">test004</text:a></text:p>
          </table:table-cell>
        </table:table-row>
        <table:table-row>
          <table:table-cell office:value-type="string" table:style-name="tablecell">
            <text:p text:style-name="tablealignleft"><text:span text:style-name="Strong_20_Emphasis">Un compte qui a des sous-compte est marqué comme CompteTerminal</text:span> (1)</text:p>
          </table:table-cell>
          <table:table-cell office:value-type="string" table:style-name="tablecell">
            <text:p text:style-name="tablealignleft"><text:a xlink:type="simple" xlink:href="https://wiki-logeas.fr/logeas-web/doku.php?id=admin:testbase:test005" text:style-name="Internet_20_link" text:visited-style-name="Visited_20_Internet_20_Link">test005</text:a></text:p>
          </table:table-cell>
        </table:table-row>
        <table:table-row>
          <table:table-cell office:value-type="string" table:style-name="tablecell">
            <text:p text:style-name="tablealignleft"><text:span text:style-name="Strong_20_Emphasis">Un compte n'a pas de sous-compte n'est pas marqué comme CompteTerminal</text:span> (1)</text:p>
          </table:table-cell>
          <table:table-cell office:value-type="string" table:style-name="tablecell">
            <text:p text:style-name="tablealignleft"><text:a xlink:type="simple" xlink:href="https://wiki-logeas.fr/logeas-web/doku.php?id=admin:testbase:test006" text:style-name="Internet_20_link" text:visited-style-name="Visited_20_Internet_20_Link">test006</text:a></text:p>
          </table:table-cell>
        </table:table-row>
        <table:table-row>
          <table:table-cell office:value-type="string" table:style-name="tablecell">
            <text:p text:style-name="tablealignleft"><text:span text:style-name="Strong_20_Emphasis">Le secteur indiqué dans le compte n'est pas cohérent</text:span> (2)</text:p>
          </table:table-cell>
          <table:table-cell office:value-type="string" table:style-name="tablecell">
            <text:p text:style-name="tablealignleft"><text:a xlink:type="simple" xlink:href="https://wiki-logeas.fr/logeas-web/doku.php?id=admin:testbase:test007" text:style-name="Internet_20_link" text:visited-style-name="Visited_20_Internet_20_Link">test007</text:a></text:p>
          </table:table-cell>
        </table:table-row>
        <table:table-row>
          <table:table-cell office:value-type="string" table:style-name="tablecell">
            <text:p text:style-name="tablealignleft"><text:span text:style-name="Strong_20_Emphasis">Le compte XXXXX n'est pas pris en compte sur bilan ou le compte de résultat</text:span> (1)</text:p>
          </table:table-cell>
          <table:table-cell office:value-type="string" table:style-name="tablecell">
            <text:p text:style-name="tablealignleft"><text:a xlink:type="simple" xlink:href="https://wiki-logeas.fr/logeas-web/doku.php?id=admin:testbase:test008" text:style-name="Internet_20_link" text:visited-style-name="Visited_20_Internet_20_Link">test008</text:a></text:p>
          </table:table-cell>
        </table:table-row>
      </table:table>
      <text:p text:style-name="Text_20_body">(1) les test sont réalisés sur les plans suivant :</text:p>
      <text:list text:style-name="List_20_1" text:continue-numbering="false">
        <text:list-item>
          <text:p text:style-name="List_20_1_Content_First"> Plan comptable de référence du type de base (<text:span text:style-name="Strong_20_Emphasis">PlanOfficielComplet</text:span> de la base de paramétrage)</text:p>
        </text:list-item>
        <text:list-item>
          <text:p text:style-name="List_20_1_Content"> Plan comptable officiels de la base (<text:span text:style-name="Strong_20_Emphasis">PlanComptableOfficiel</text:span> exercice N et N-1)</text:p>
        </text:list-item>
        <text:list-item>
          <text:p text:style-name="List_20_1_Content_Last"> Dérivation du plan comptable officiel de la base par utilisateur et secteur (<text:span text:style-name="Strong_20_Emphasis">PlanComptableOfficielUser</text:span> exercice N et N-1)</text:p>
        </text:list-item>
      </text:list>
      <text:p text:style-name="Text_20_body">(2) les test sont réalisés sur les plans suivant :</text:p>
      <text:list text:style-name="List_20_1" text:continue-numbering="false">
        <text:list-item>
          <text:p text:style-name="List_20_1_Content_First"> Plan comptable officiels de la base (<text:span text:style-name="Strong_20_Emphasis">PlanComptableOfficiel</text:span> exercice N et N-1)</text:p>
        </text:list-item>
        <text:list-item>
          <text:p text:style-name="List_20_1_Content_Last"> Dérivation du plan comptable officiel de la base par utilisateur et secteur (<text:span text:style-name="Strong_20_Emphasis">PlanComptableOfficielUser</text:span> exercice N et N-1)</text:p>
        </text:list-item>
      </text:list>
      <text:h text:style-name="Heading_20_3" text:outline-level="3"><text:bookmark-start text:name="__RefHeading___autre_10"/><text:bookmark-start text:name="autre"/>Autre<text:bookmark-end text:name="__RefHeading___autre_10"/><text:bookmark-end text:name="autre"/></text:h>
      <table:table table:style-name="Table">
        <table:table-column/>
        <table:table-column/>
        <table:table-row>
          <table:table-cell office:value-type="string" table:style-name="tableheader">
            <text:p text:style-name="Table_20_Heading">Titre</text:p>
          </table:table-cell>
          <table:table-cell office:value-type="string" table:style-name="tableheader">
            <text:p text:style-name="Table_20_Heading">Lien vers les explications</text:p>
          </table:table-cell>
        </table:table-row>
        <table:table-row>
          <table:table-cell office:value-type="string" table:style-name="tablecell">
            <text:p text:style-name="tablealignleft">Erreur de communication avec le serveur durant les tests</text:p>
          </table:table-cell>
          <table:table-cell office:value-type="string" table:style-name="tablecell">
            <text:p text:style-name="tablealignleft"> so</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6:05</meta:creation-date>
    <dc:creator>Generated</dc:creator>
    <dc:date>2026-09-16T10::46:05</dc:date>
    <dc:language>en-US</dc:language>
    <meta:editing-cycles>1</meta:editing-cycles>
    <meta:editing-duration>PT0S</meta:editing-duration>
    <dc:title>admin:testbase</dc:title>
  </office:meta>
</office:document-meta>
</file>