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e5238e8d6dc94edc9a41e6398edd26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cell">
            <text:p text:style-name="tablealignleft"><draw:frame draw:style-name="media" draw:name="0" text:anchor-type="as-char" draw:z-index="0" svg:width="1.0583333333333cm" svg:height="1.0583333333333cm"><draw:image xlink:href="Pictures/ee5238e8d6dc94edc9a41e6398edd268.jpg" xlink:type="simple" xlink:show="embed" xlink:actuate="onLoad"/></draw:frame> <text:span text:style-name="Strong_20_Emphasis"><text:bookmark text:name="admin:import"/>Sujets connexes</text:span></text:p>
          </table:table-cell>
          <table:table-cell office:value-type="string" table:style-name="tablecell">
            <text:p text:style-name="tablealignleft"> <text:a xlink:type="simple" xlink:href="https://cartographie-fonctionnelle.logeas-web.fr/Bdd" text:style-name="Internet_20_link" text:visited-style-name="Visited_20_Internet_20_Link">Format de la base de donnée</text:a><text:line-break/><text:a xlink:type="simple" xlink:href="https://wiki-logeas.fr/certif/lib/exe/detail.php?id=certif%3Adcg&amp;media=certif:technique:9_base_de_donnees_utilisateur.jpg" text:style-name="Internet_20_link" text:visited-style-name="Visited_20_Internet_20_Link">Schéma</text:a><text:line-break/><text:a xlink:type="simple" xlink:href="https://wiki-logeas.fr/logeas-web/doku.php?id=admin:import:utilitaire-prenom" text:style-name="Internet_20_link" text:visited-style-name="Visited_20_Internet_20_Link">Utilitaire de gestion des prénoms</text:a><text:line-break/><text:a xlink:type="simple" xlink:href="https://wiki-logeas.fr/logeas-web/doku.php?id=admin:import:slipt-colonne" text:style-name="Internet_20_link" text:visited-style-name="Visited_20_Internet_20_Link">slipt-colonne</text:a><text:line-break/><text:a xlink:type="simple" xlink:href="https://wiki-logeas.fr/logeas-web/doku.php?id=admin:import:duplique-enregistrement" text:style-name="Internet_20_link" text:visited-style-name="Visited_20_Internet_20_Link">Dupliquer des lignes à partir d’une colonne</text:a><text:line-break/><text:a xlink:type="simple" xlink:href="https://wiki-logeas.fr/logeas-web/doku.php?id=admin:import:creer-champ-perso" text:style-name="Internet_20_link" text:visited-style-name="Visited_20_Internet_20_Link">creer-champ-perso</text:a></text:p>
          </table:table-cell>
        </table:table-row>
      </table:table>
      <text:h text:style-name="Heading_20_1" text:outline-level="1"><text:bookmark-start text:name="__RefHeading___fonctions_d_import_de_logeas_1"/><text:bookmark-start text:name="fonctions_d_import_de_logeas"/>Fonctions d'import de LoGeAs<text:bookmark-end text:name="__RefHeading___fonctions_d_import_de_logeas_1"/><text:bookmark-end text:name="fonctions_d_import_de_logeas"/></text:h>
      <text:h text:style-name="Heading_20_2" text:outline-level="2"><text:bookmark-start text:name="__RefHeading___import_d_un_fichier_2"/><text:bookmark-start text:name="import_d_un_fichier"/>Import d'un fichier<text:bookmark-end text:name="__RefHeading___import_d_un_fichier_2"/><text:bookmark-end text:name="import_d_un_fichier"/></text:h>
      <text:p text:style-name="Text_20_body">Quelques remarques :</text:p>
      <text:list text:style-name="List_20_1" text:continue-numbering="false">
        <text:list-item>
          <text:p text:style-name="List_20_1_Content_First"> Cette fonctionnalité est à réserver à des personnes ayant une bonne connaissance du produit.<text:line-break/></text:p>
        </text:list-item>
        <text:list-item>
          <text:p text:style-name="List_20_1_Content"> Les fonctionnalité sont nombreuses et pas toujours facile à appréhender.<text:line-break/></text:p>
        </text:list-item>
        <text:list-item>
          <text:p text:style-name="List_20_1_Content"> L'assistance peut prendre en charge des imports si nécessaire</text:p>
        </text:list-item>
        <text:list-item>
          <text:p text:style-name="List_20_1_Content_Last"> Il est difficile de décrire une “procédure” typique d'import de fichier tant les formats des imports peuvent être varié.<text:line-break/><text:span text:style-name="Strong_20_Emphasis">Cet utilitaire ce veut un couteau suisse permettant de gérer des formatages initiaux divers de les amender, compléter et tester afin de les rendre compatible avec l'import. De préférence sans outils externes</text:span></text:p>
        </text:list-item>
      </text:list>
      <text:h text:style-name="Heading_20_3" text:outline-level="3"><text:bookmark-start text:name="__RefHeading___presentation_globale_de_l_outil_3"/><text:bookmark-start text:name="presentation_globale_de_l_outil"/>Présentation globale de l'outil<text:bookmark-end text:name="__RefHeading___presentation_globale_de_l_outil_3"/><text:bookmark-end text:name="presentation_globale_de_l_outil"/></text:h>
      <text:p text:style-name="Text_20_body">L'outil se divise en trois grands blocs :</text:p>
      <text:list text:style-name="List_20_1" text:continue-numbering="false">
        <text:list-item>
          <text:p text:style-name="List_20_1_Content_First"> <text:span text:style-name="Strong_20_Emphasis">“Chargement de la table Personnes”</text:span></text:p>
        </text:list-item>
        <text:list-item>
          <text:p text:style-name="List_20_1_Content"> <text:span text:style-name="Strong_20_Emphasis">“Chargement de la table Familles”</text:span></text:p>
        </text:list-item>
        <text:list-item>
          <text:p text:style-name="List_20_1_Content_Last"> <text:span text:style-name="Strong_20_Emphasis">“Intégration dans la base”</text:span></text:p>
        </text:list-item>
      </text:list>
      <text:p text:style-name="Text_20_body">Les deux premiers ont le même fonctionnement, le troisième sert à l'intégration une fois tout les problèmes résolus</text:p>
      <text:h text:style-name="Heading_20_3" text:outline-level="3"><text:bookmark-start text:name="__RefHeading___les_ecrans_d_import_4"/><text:bookmark-start text:name="les_ecrans_d_import"/>Les écrans d'import<text:bookmark-end text:name="__RefHeading___les_ecrans_d_import_4"/><text:bookmark-end text:name="les_ecrans_d_import"/></text:h>
      <text:h text:style-name="Heading_20_4" text:outline-level="4"><text:bookmark-start text:name="__RefHeading___import_du_fichier_5"/><text:bookmark-start text:name="import_du_fichier"/>1: Import du fichier<text:bookmark-end text:name="__RefHeading___import_du_fichier_5"/><text:bookmark-end text:name="import_du_fichier"/></text:h>
      <text:p text:style-name="Text_20_body">Sur l'arrivée de l'un de ces écrans il conviens de charger votre fichier (il est généralement conseillé de commencer par le fichier des personnes) à l'aide du bouton <text:span text:style-name="Strong_20_Emphasis">“Choisir un fichier”</text:span>. Trois format sont possible (.xls, .xlsx, ou CSV). Pour des problèmes de compatibilité d'accent il est préférable d'utiliser les deux premiers. A noter que c'est format peuvent aussi être généré depuis <text:a xlink:type="simple" xlink:href="https://fr.libreoffice.org/download/telecharger-libreoffice/" text:style-name="Internet_20_link" text:visited-style-name="Visited_20_Internet_20_Link">Libre-Office</text:a> ou <text:a xlink:type="simple" xlink:href="https://www.openoffice.org/fr/" text:style-name="Internet_20_link" text:visited-style-name="Visited_20_Internet_20_Link">Open-Office</text:a> à défaut d'Excel.<text:line-break/>
La première ligne de la table doit comporter le nom de colonnes, elle sera utiliser comme tel à l'import<text:line-break/>
<text:line-break/>
Dés le chargement une grille s'affiche avec les informations lues et une analyse de celle-ci au dessous (il vaut mieux les traiter dans l'ordre).<text:line-break/>
Plusieurs autres sous-onglets sont aussi apparues :</text:p>
      <text:list text:style-name="List_20_1" text:continue-numbering="false">
        <text:list-item>
          <text:p text:style-name="List_20_1_Content_First"> <text:span text:style-name="Strong_20_Emphasis">“Données”</text:span> : la grille des données importées</text:p>
        </text:list-item>
        <text:list-item>
          <text:p text:style-name="List_20_1_Content"> <text:span text:style-name="Strong_20_Emphasis">“Colonnes existantes”</text:span> : contiens une liste des colonnes de l'importation (elle permet aussi certaine action sur les colonnes, que l'on retrouve sur le premier ergo)</text:p>
        </text:list-item>
        <text:list-item>
          <text:p text:style-name="List_20_1_Content"> <text:span text:style-name="Strong_20_Emphasis">“Colonnes attendues”</text:span> : contiens la liste des champs(colonnes) connues dans la table cible, avec leur rôle, ce qui peut être utile pour vos affectation</text:p>
        </text:list-item>
        <text:list-item>
          <text:p text:style-name="List_20_1_Content_Last"> <text:span text:style-name="Strong_20_Emphasis">“Prénom”</text:span> : (uniquement disponible dans l'import de personne) permet des traitements annexe (affectation du sexe, du titre..) pour en savoir plus voir <text:a xlink:type="simple" xlink:href="https://wiki-logeas.fr/logeas-web/doku.php?id=admin:import:utilitaire-prenom" text:style-name="Internet_20_link" text:visited-style-name="Visited_20_Internet_20_Link">Utilitaire de gestion des prénoms</text:a></text:p>
        </text:list-item>
      </text:list>
      <text:h text:style-name="Heading_20_4" text:outline-level="4"><text:bookmark-start text:name="__RefHeading___traitements_generiques_6"/><text:bookmark-start text:name="traitements_generiques"/>2: Traitements génériques<text:bookmark-end text:name="__RefHeading___traitements_generiques_6"/><text:bookmark-end text:name="traitements_generiques"/></text:h>
      <text:p text:style-name="Text_20_body">Le logiciel va vous guider et vous proposer des utilitaires pour résoudre les problèmes les plus courant, mais il ne connait pas vos données, il vous reste donc un travail d'analyse important à faire. Avant cela regardons les fonctions disponibles sur le <text:span text:style-name="Strong_20_Emphasis">clic droit</text:span> (menu contextuel) sur le titre des colonnes de <text:span text:style-name="Strong_20_Emphasis">l'ergo “Données”</text:span>.</text:p>
      <table:table table:style-name="Table">
        <table:table-column/>
        <table:table-column/>
        <table:table-row>
          <table:table-cell office:value-type="string" table:style-name="tableheader">
            <text:p text:style-name="Table_20_Heading">Menu</text:p>
          </table:table-cell>
          <table:table-cell office:value-type="string" table:style-name="tableheader">
            <text:p text:style-name="Table_20_Heading">Action</text:p>
          </table:table-cell>
        </table:table-row>
        <table:table-row>
          <table:table-cell office:value-type="string" table:style-name="tablecell">
            <text:p text:style-name="tablealignleft"><text:span text:style-name="Strong_20_Emphasis">Renomme cette colonne</text:span></text:p>
          </table:table-cell>
          <table:table-cell office:value-type="string" table:style-name="tablecell">
            <text:p text:style-name="tablealignleft">Ce menu permet de lier la colonne de l'import avec une colonne de la table cible.<text:line-break/>Par exemple dans le fichier importer la colonne qui contiens l'adresse ce nomme “adresse” ce qui n'est pas un champ de la table cible on va donc la lié avec la colonne “Adresse3” qui doit contenir le numéro, nom.. de la rue<text:line-break/><text:span text:style-name="Strong_20_Emphasis">A noter que ce traitement peut aussi être fait depuis l'analyse sous la grille lors du traitement des erreurs</text:span></text:p>
          </table:table-cell>
        </table:table-row>
        <table:table-row>
          <table:table-cell office:value-type="string" table:style-name="tablecell">
            <text:p text:style-name="tablealignleft"><text:span text:style-name="Strong_20_Emphasis">Efface cette colonne</text:span></text:p>
          </table:table-cell>
          <table:table-cell office:value-type="string" table:style-name="tablecell">
            <text:p text:style-name="tablealignleft">Ce menu permet de supprimer la colonne si elle n'est pas pertinente dans le cas en cours<text:line-break/>Attention il n'y a pas de marche arrière, utilisez le bouton de sauvegarde de la grille (en haut à droite) chaque fois que nécessaire</text:p>
          </table:table-cell>
        </table:table-row>
        <table:table-row>
          <table:table-cell office:value-type="string" table:style-name="tablecell">
            <text:p text:style-name="tablealignleft"><text:span text:style-name="Strong_20_Emphasis">Remplace dans cette colonne (cellules entières</text:span></text:p>
          </table:table-cell>
          <table:table-cell office:value-type="string" table:style-name="tablecell">
            <text:p text:style-name="tablealignleft">Cette utilitaire permet de rechercher dans la colonne les cases qui contiennent une valeur (case entière) pour les remplacer par une autre valeur<text:line-break/>très utile par exemple pour remplacer une abréviation par le mon intégral</text:p>
          </table:table-cell>
        </table:table-row>
        <table:table-row>
          <table:table-cell office:value-type="string" table:style-name="tablecell">
            <text:p text:style-name="tablealignleft"><text:span text:style-name="Strong_20_Emphasis">Passe en majuscule (MarcChand Nicolas ⇒ NICOLAS MARCHAND)</text:span></text:p>
          </table:table-cell>
          <table:table-cell office:value-type="string" table:style-name="tablecell">
            <text:p text:style-name="tablealignleft">A utiliser par exemple pour forcer le nom de la ville en majuscule</text:p>
          </table:table-cell>
        </table:table-row>
        <table:table-row>
          <table:table-cell office:value-type="string" table:style-name="tablecell">
            <text:p text:style-name="tablealignleft"><text:span text:style-name="Strong_20_Emphasis">Passe en minuscule (MarcChand Nicolas ⇒ nicolas marchand)</text:span></text:p>
          </table:table-cell>
          <table:table-cell office:value-type="string" table:style-name="tablecell"/>
        </table:table-row>
        <table:table-row>
          <table:table-cell office:value-type="string" table:style-name="tablecell">
            <text:p text:style-name="tablealignleft"><text:span text:style-name="Strong_20_Emphasis">Passe en Nom Propre (MarcChand Nicolas ⇒ Nicolas Marchand)</text:span></text:p>
          </table:table-cell>
          <table:table-cell office:value-type="string" table:style-name="tablecell">
            <text:p text:style-name="tablealignleft">Utile pour les prénoms par exemple</text:p>
          </table:table-cell>
        </table:table-row>
        <table:table-row>
          <table:table-cell office:value-type="string" table:style-name="tablecell">
            <text:p text:style-name="tablealignleft"><text:span text:style-name="Strong_20_Emphasis">Initialiser toutes les valeurs vides de la colonne à une valeur</text:span></text:p>
          </table:table-cell>
          <table:table-cell office:value-type="string" table:style-name="tablecell">
            <text:p text:style-name="tablealignleft"> Peut être utiliser par exemple pour remplacer dans la colonne “Pays” toutes les valeurs non initialiser par France</text:p>
          </table:table-cell>
        </table:table-row>
        <table:table-row>
          <table:table-cell office:value-type="string" table:style-name="tablecell">
            <text:p text:style-name="tablealignleft"><text:span text:style-name="Strong_20_Emphasis">Duplique les enregistrements(ligne) en fonction de colonne</text:span></text:p>
          </table:table-cell>
          <table:table-cell office:value-type="string" table:style-name="tablecell">
            <text:p text:style-name="tablealignleft">Cette fonction permet de créer de nouveau en enregistrement(ligne) en fonction des valeurs dans une colonne.<text:line-break/>Prenons une exemple pour mieux comprendre dans mon fichier de personnes je n'ai pas une ligne par individu mais deux colonnes prenom1 et prenom2 et je voudrais créer une nouvelle ligne pour toute les lignes ou le prenom2 est renseigné pour en savoir voir l'exemple détaillé <text:a xlink:type="simple" xlink:href="https://wiki-logeas.fr/logeas-web/doku.php?id=admin:import:duplique-enregistrement" text:style-name="Internet_20_link" text:visited-style-name="Visited_20_Internet_20_Link">Dupliquer des lignes à partir d’une colonne</text:a></text:p>
          </table:table-cell>
        </table:table-row>
        <table:table-row>
          <table:table-cell office:value-type="string" table:style-name="tablecell">
            <text:p text:style-name="tablealignleft"><text:span text:style-name="Strong_20_Emphasis">Divise la colonne en deux, selon différent critère</text:span></text:p>
          </table:table-cell>
          <table:table-cell office:value-type="string" table:style-name="tablecell">
            <text:p text:style-name="tablealignleft">Permet par exemple sur une colonne contiens à la fois le code postal et la ville d'un générer deux nouvelles colonnes nécessaires pour l'import. voir l'exemple détaillé <text:a xlink:type="simple" xlink:href="https://wiki-logeas.fr/logeas-web/doku.php?id=admin:import:slipt-colonne" text:style-name="Internet_20_link" text:visited-style-name="Visited_20_Internet_20_Link">slipt-colonne</text:a></text:p>
          </table:table-cell>
        </table:table-row>
      </table:table>
      <text:p text:style-name="Text_20_body"><text:span text:style-name="Strong_20_Emphasis">Remarques</text:span> :</text:p>
      <text:list text:style-name="List_20_1" text:continue-numbering="false">
        <text:list-item>
          <text:p text:style-name="List_20_1_Content_First"> <text:span text:style-name="Strong_20_Emphasis">ATTENTION</text:span> Le travail sur les colonnes ne tiens pas compte du filtrage de la grille</text:p>
        </text:list-item>
        <text:list-item>
          <text:p text:style-name="List_20_1_Content_Last"> Vous pouvez commencer par traiter les colonnes que vous connaissez par le biais du menu contextuel ou suivre l'aide ou utiliser le détecteur d'erreur et suivre sa progression</text:p>
        </text:list-item>
      </text:list>
      <text:h text:style-name="Heading_20_4" text:outline-level="4"><text:bookmark-start text:name="__RefHeading___erreurs_avertissements_7"/><text:bookmark-start text:name="erreurs_avertissements"/>3: Erreurs, Avertissements<text:bookmark-end text:name="__RefHeading___erreurs_avertissements_7"/><text:bookmark-end text:name="erreurs_avertissements"/></text:h>
      <table:table table:style-name="Table">
        <table:table-column/>
        <table:table-column/>
        <table:table-column/>
        <table:table-column/>
        <table:table-row>
          <table:table-cell office:value-type="string" table:style-name="tableheader">
            <text:p text:style-name="Table_20_Heading">N° erreur/avertissement</text:p>
          </table:table-cell>
          <table:table-cell office:value-type="string" table:style-name="tableheader">
            <text:p text:style-name="Table_20_Heading">Titre</text:p>
          </table:table-cell>
          <table:table-cell office:value-type="string" table:style-name="tableheader">
            <text:p text:style-name="Table_20_Heading">Explications</text:p>
          </table:table-cell>
          <table:table-cell office:value-type="string" table:style-name="tableheader">
            <text:p text:style-name="Table_20_Heading">Quoi faire?</text:p>
          </table:table-cell>
        </table:table-row>
        <table:table-row>
          <table:table-cell office:value-type="string" table:style-name="tablecell">
            <text:p text:style-name="tablealignleft">Erreur 1 à 5</text:p>
          </table:table-cell>
          <table:table-cell office:value-type="string" table:style-name="tablecell">
            <text:p text:style-name="tablealignleft">La colonne <text:span text:style-name="Strong_20_Emphasis">“ID”</text:span> ou <text:span text:style-name="Strong_20_Emphasis">“Numero”</text:span> est obligatoire dans la table X<text:line-break/>La colonne <text:span text:style-name="Strong_20_Emphasis">“ID”</text:span> ou <text:span text:style-name="Strong_20_Emphasis">“Numero”</text:span> doit comporter des valeurs uniques</text:p>
          </table:table-cell>
          <table:table-cell office:value-type="string" table:style-name="tablecell">
            <text:p text:style-name="tablealignleft">Du à l'historique deux colonnes servent de “Clé primaire” : <text:span text:style-name="Strong_20_Emphasis">“ID”</text:span> et <text:span text:style-name="Strong_20_Emphasis">“Numero”</text:span><text:line-break/>Une clé primaire, c’est simplement un identifiant unique pour chaque ligne d’une table dans une base de données, elle sert à reconnaître une ligne sans ambiguïté. Comme un numéro de carte d’identité pour une personne.<text:line-break/></text:p>
          </table:table-cell>
          <table:table-cell office:value-type="string" table:style-name="tablecell">
            <text:p text:style-name="tablealignleft">* Créer la colonne si votre fichier ne la comporte pas (utilitaire proposé)<text:line-break/>* Renommer une des colonnes existante, mais qui serait déclaré sous un autre nom<text:line-break/>* Une fois celle-ci existante vous pouvez l'initialiser si besoin avec l'utilitaire proposé<text:line-break/><text:span text:style-name="Strong_20_Emphasis">Attention, les colonnes Numero et ID doivent être strictement égales</text:span></text:p>
          </table:table-cell>
        </table:table-row>
        <table:table-row>
          <table:table-cell office:value-type="string" table:style-name="tablecell">
            <text:p text:style-name="tablealignleft">Erreur 6</text:p>
          </table:table-cell>
          <table:table-cell office:value-type="string" table:style-name="tablecell">
            <text:p text:style-name="tablealignleft">Dans la table X la colonne C doit exister</text:p>
          </table:table-cell>
          <table:table-cell office:value-type="string" table:style-name="tablecell">
            <text:p text:style-name="tablealignleft">Certaine colonne comme par exemple le nom dans les personnes sont obligatoire. La colonne les contenant doit donc exister<text:line-break/>Parmi c'est colonne la colonne <text:span text:style-name="Strong_20_Emphasis">“Famille”</text:span> de la table Personne à un rôle spécial : Elle doit comporter le numero (ID) qui corresponds à la famille dans la table correspondante.</text:p>
          </table:table-cell>
          <table:table-cell office:value-type="string" table:style-name="tablecell">
            <text:p text:style-name="tablealignleft"> Créer la colonne si votre fichier ne la comporte pas (utilitaire proposé)<text:line-break/>* Renommer une des colonnes existante, mais qui serait déclaré sous un autre nom</text:p>
          </table:table-cell>
        </table:table-row>
        <table:table-row>
          <table:table-cell office:value-type="string" table:style-name="tablecell">
            <text:p text:style-name="tablealignleft">Erreur 7</text:p>
          </table:table-cell>
          <table:table-cell office:value-type="string" table:style-name="tablecell">
            <text:p text:style-name="tablealignleft">Dans la table X la colonne C la colonne n'a pas toujours une valeur</text:p>
          </table:table-cell>
          <table:table-cell office:value-type="string" table:style-name="tablecell">
            <text:p text:style-name="tablealignleft">En lien avec l'erreur précédente, dans une colonne obligatoire tout les enregistrement doivent avoir une valeur</text:p>
          </table:table-cell>
          <table:table-cell office:value-type="string" table:style-name="tablecell">
            <text:p text:style-name="tablealignleft">* Normalement l'analyseur vous donne les enregistrement en erreur. Vous pouvez les modifier dans la grille (édition en fin de ligne)<text:line-break/>* Cas spécifique du champ <text:span text:style-name="Strong_20_Emphasis">“Intitule”</text:span> de la table Famille. Souvent on recopie la table des personnes pour créer les famille mais le champ intitulé n'existe pas. Un utilitaire vous permet de le créer plus facilement. Pour en savoir plus <text:a xlink:type="simple" xlink:href="https://wiki-logeas.fr/logeas-web/doku.php?id=admin:import:utilitaire-intitule" text:style-name="Internet_20_link" text:visited-style-name="Visited_20_Internet_20_Link">utilitaire-intitule</text:a></text:p>
          </table:table-cell>
        </table:table-row>
        <table:table-row>
          <table:table-cell office:value-type="string" table:style-name="tablecell">
            <text:p text:style-name="tablealignleft">Avertissement 13</text:p>
          </table:table-cell>
          <table:table-cell office:value-type="string" table:style-name="tablecell">
            <text:p text:style-name="tablealignleft">La colonne <text:span text:style-name="Strong_20_Emphasis">“ClasserSous”</text:span> n'existe pas dans l'import de la table Famille</text:p>
          </table:table-cell>
          <table:table-cell office:value-type="string" table:style-name="tablecell">
            <text:p text:style-name="tablealignleft">Ce n'est pas une erreur à proprement dit, car la colonne “Classer-Sous” n'est pas obligatoire<text:line-break/>Mais des lors que vous voulez facilement trier les familles ou retrouver une famille facilement pour lui affecter une nouvelle personne, c'est ce champ qui sert…</text:p>
          </table:table-cell>
          <table:table-cell office:value-type="string" table:style-name="tablecell">
            <text:p text:style-name="tablealignleft">* Si vous avez dupliquer vous fichier famille, vous pouvez “renommer” la colonne “Nom”<text:line-break/>* Sinon vous pouvez la créer vide et la remplir plus tard</text:p>
          </table:table-cell>
        </table:table-row>
        <table:table-row>
          <table:table-cell office:value-type="string" table:style-name="tablecell">
            <text:p text:style-name="tablealignleft">Erreur 8</text:p>
          </table:table-cell>
          <table:table-cell office:value-type="string" table:style-name="tablecell">
            <text:p text:style-name="tablealignleft">Dans la table X la colonne C n'existe pas</text:p>
          </table:table-cell>
          <table:table-cell office:value-type="string" table:style-name="tablecell">
            <text:p text:style-name="tablealignleft">Dans votre grille vous avez par exemple une colonne intitulé “Adresse” hors il n'existe pas de colonne dans LoGeAs sous ce nom<text:line-break/>ou vous avec un champ “Membre de la chorale” et si vous voulez l'importer il faut le créer en tant que champ personnalisé (<text:a xlink:type="simple" xlink:href="https://wiki-logeas.fr/logeas/doku.php?id=clientlourd:administration:table:gestionchampersonnefamille" text:style-name="Internet_20_link" text:visited-style-name="Visited_20_Internet_20_Link">pour en savoir plus</text:a>)</text:p>
          </table:table-cell>
          <table:table-cell office:value-type="string" table:style-name="tablecell">
            <text:p text:style-name="tablealignleft">* Vous pouvez effacer la colonne (voir utilitaire)<text:line-break/>* Vous pouvez affecter la colonne à unee colonne existante dans dans LoGeAs (dans notre exemple Adresse ⇒ Adresse3)<text:line-break/>* Créer un champ personnalisé via l'utilitaire <text:a xlink:type="simple" xlink:href="https://wiki-logeas.fr/logeas-web/doku.php?id=admin:import:creer-champ-perso" text:style-name="Internet_20_link" text:visited-style-name="Visited_20_Internet_20_Link">pour en savoir plus</text:a></text:p>
          </table:table-cell>
        </table:table-row>
      </table:table>
      <text:h text:style-name="Heading_20_3" text:outline-level="3"><text:bookmark-start text:name="__RefHeading___comment_faire_pour_8"/><text:bookmark-start text:name="comment_faire_pour"/>Comment faire pour ...<text:bookmark-end text:name="__RefHeading___comment_faire_pour_8"/><text:bookmark-end text:name="comment_faire_pour"/></text:h>
      <table:table table:style-name="Table">
        <table:table-column/>
        <table:table-column/>
        <table:table-row>
          <table:table-cell office:value-type="string" table:style-name="tableheader">
            <text:p text:style-name="Table_20_Heading">Description du probléme…</text:p>
          </table:table-cell>
          <table:table-cell office:value-type="string" table:style-name="tableheader">
            <text:p text:style-name="Table_20_Heading">Les éléments de solutions</text:p>
          </table:table-cell>
        </table:table-row>
        <table:table-row>
          <table:table-cell office:value-type="string" table:style-name="tablecell">
            <text:p text:style-name="tablealignleft">J'ai une colonne qui contiens des chiffres “0” “1” “2”… pour indiquer une tournée de distribution et je voudrais plutôt y indiquer le nom de la tournée en clair</text:p>
          </table:table-cell>
          <table:table-cell office:value-type="string" table:style-name="tablecell">
            <text:p text:style-name="tablealignleft">1) Repérez dans la grille la colonne concernée<text:line-break/>2) Activer le menu contextuel par le clic droit sur l'entête de colonne<text:line-break/>3)Utiliser le menu <text:span text:style-name="Strong_20_Emphasis">“Remplace dans cette colonne (cellules entières)“</text:span> en répétant pour chaque tournée</text:p>
          </table:table-cell>
        </table:table-row>
        <table:table-row>
          <table:table-cell office:value-type="string" table:style-name="tablecell">
            <text:p text:style-name="tablealignleft">Le formatage des caractères des colonnes est “aléatoire”, je voudrais le rendre homogène</text:p>
          </table:table-cell>
          <table:table-cell office:value-type="string" table:style-name="tablecell">
            <text:p text:style-name="tablealignleft">1) Repérez dans la grille la colonne concernée<text:line-break/>2) Activer le menu contextuel par le clic droit sur l'entête de colonne<text:line-break/>3)Utiliser l'une des menus de formatage<text:line-break/>Par exemple : Majuscule pour la ville, Nom Propre pour les prénoms …</text:p>
          </table:table-cell>
        </table:table-row>
        <table:table-row>
          <table:table-cell office:value-type="string" table:style-name="tablecell">
            <text:p text:style-name="tablealignleft">Dans mon import “Code postal” et “Ville” sont dans la même colonne</text:p>
          </table:table-cell>
          <table:table-cell office:value-type="string" table:style-name="tablecell">
            <text:p text:style-name="tablealignleft">Voir l'exemple détaillé <text:a xlink:type="simple" xlink:href="https://wiki-logeas.fr/logeas-web/doku.php?id=admin:import:slipt-colonne" text:style-name="Internet_20_link" text:visited-style-name="Visited_20_Internet_20_Link">slipt-colonne</text:a></text:p>
          </table:table-cell>
        </table:table-row>
        <table:table-row>
          <table:table-cell office:value-type="string" table:style-name="tablecell">
            <text:p text:style-name="tablealignleft">Mon fichier de personnes contiens deux colonnes de prénoms comment faire ?</text:p>
          </table:table-cell>
          <table:table-cell office:value-type="string" table:style-name="tablecell">
            <text:p text:style-name="tablealignleft">Voir l'exemple détaillé <text:a xlink:type="simple" xlink:href="https://wiki-logeas.fr/logeas-web/doku.php?id=admin:import:duplique-enregistrement" text:style-name="Internet_20_link" text:visited-style-name="Visited_20_Internet_20_Link">Dupliquer des lignes à partir d’une colonne</text:a></text:p>
          </table:table-cell>
        </table:table-row>
        <table:table-row>
          <table:table-cell office:value-type="string" table:style-name="tablecell">
            <text:p text:style-name="tablealignleft">Une des lignes doit être effacer (ligne par exemple). Comment faire ?</text:p>
          </table:table-cell>
          <table:table-cell office:value-type="string" table:style-name="tablecell">
            <text:p text:style-name="tablealignleft">Dans la grille de l'ergo “Donnée” vous avez un bouton pour effacer une ligne à la fin de celle-ci</text:p>
          </table:table-cell>
        </table:table-row>
        <table:table-row>
          <table:table-cell office:value-type="string" table:style-name="tablecell">
            <text:p text:style-name="tablealignleft">J'aai besoin d'importer des données qui ne sont pas prise en charge par LoGeAs. Commet faire?</text:p>
          </table:table-cell>
          <table:table-cell office:value-type="string" table:style-name="tablecell">
            <text:p text:style-name="tablealignleft">Dans les erreur (erreur 8) vous avez la possibilité de créer un champ personnalisé <text:a xlink:type="simple" xlink:href="https://wiki-logeas.fr/logeas-web/doku.php?id=admin:import:creer-champ-perso" text:style-name="Internet_20_link" text:visited-style-name="Visited_20_Internet_20_Link">Voir la documentation</text:a></text:p>
          </table:table-cell>
        </table:table-row>
      </table:table>
      <text:h text:style-name="Heading_20_3" text:outline-level="3"><text:bookmark-start text:name="__RefHeading___exemples_9"/><text:bookmark-start text:name="exemples"/>Exemples<text:bookmark-end text:name="__RefHeading___exemples_9"/><text:bookmark-end text:name="exemples"/></text:h>
      <table:table table:style-name="Table">
        <table:table-column/>
        <table:table-column/>
        <table:table-row>
          <table:table-cell office:value-type="string" table:style-name="tableheader">
            <text:p text:style-name="Table_20_Heading">Descriptif du fichier source</text:p>
          </table:table-cell>
          <table:table-cell office:value-type="string" table:style-name="tableheader">
            <text:p text:style-name="Table_20_Heading">Lien sur le déroulé</text:p>
          </table:table-cell>
        </table:table-row>
        <table:table-row>
          <table:table-cell office:value-type="string" table:style-name="tablecell">
            <text:p text:style-name="tablealignleft">Fichier uniquement de personne, comportant plusieurs colonne de prénom (pour les différentes personnes du foyer)</text:p>
          </table:table-cell>
          <table:table-cell office:value-type="string" table:style-name="tablecell">
            <text:p text:style-name="tablealignleft"><text:a xlink:type="simple" xlink:href="https://wiki-logeas.fr/logeas-web/doku.php?id=import:fichier:exemple1" text:style-name="Internet_20_link" text:visited-style-name="Visited_20_Internet_20_Link">Exemple de l'import d'un fichier uniquement de personne, comportant plusieurs colonnes de prénom</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6::37:45</meta:creation-date>
    <dc:creator>Generated</dc:creator>
    <dc:date>2026-09-17T06::37:45</dc:date>
    <dc:language>en-US</dc:language>
    <meta:editing-cycles>1</meta:editing-cycles>
    <meta:editing-duration>PT0S</meta:editing-duration>
    <dc:title>admin:import</dc:title>
  </office:meta>
</office:document-meta>
</file>