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5238e8d6dc94edc9a41e6398edd268.jpg"/>
  <manifest:file-entry manifest:media-type="image/jpeg" manifest:full-path="Pictures/291d1898c9815420e38bfad81a4b4506.jpg"/>
  <manifest:file-entry manifest:media-type="image/jpeg" manifest:full-path="Pictures/1a3cd4f7427a57f3d72c513196805524.jpg"/>
  <manifest:file-entry manifest:media-type="image/jpeg" manifest:full-path="Pictures/10be5031c68912d082ab9dbe4a6da7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ee5238e8d6dc94edc9a41e6398edd268.jpg" xlink:type="simple" xlink:show="embed" xlink:actuate="onLoad"/></draw:frame> <text:span text:style-name="Strong_20_Emphasis"><text:bookmark text:name="admin:import:duplique-enregistrement"/>Sujets connexes</text:span></text:p>
          </table:table-cell>
          <table:table-cell office:value-type="string" table:style-name="tablecell">
            <text:p text:style-name="tablealignleft"> <text:a xlink:type="simple" xlink:href="https://cartographie-fonctionnelle.logeas-web.fr/Bdd" text:style-name="Internet_20_link" text:visited-style-name="Visited_20_Internet_20_Link">Format de la base de donnée</text:a><text:line-break/><text:a xlink:type="simple" xlink:href="https://wiki-logeas.fr/certif/lib/exe/detail.php?id=certif%3Adcg&amp;media=certif:technique:9_base_de_donnees_utilisateur.jpg" text:style-name="Internet_20_link" text:visited-style-name="Visited_20_Internet_20_Link">Schéma</text:a><text:line-break/><text:a xlink:type="simple" xlink:href="https://wiki-logeas.fr/logeas-web/doku.php?id=admin:import" text:style-name="Internet_20_link" text:visited-style-name="Visited_20_Internet_20_Link">Fonctions d'import de LoGeAs</text:a><text:line-break/><text:a xlink:type="simple" xlink:href="https://wiki-logeas.fr/logeas-web/doku.php?id=admin:import:utilitaire-prenom" text:style-name="Internet_20_link" text:visited-style-name="Visited_20_Internet_20_Link">Utilitaire de gestion des prénoms</text:a><text:line-break/><text:a xlink:type="simple" xlink:href="https://wiki-logeas.fr/logeas-web/doku.php?id=admin:import:slipt-colonne" text:style-name="Internet_20_link" text:visited-style-name="Visited_20_Internet_20_Link">slipt-colonne</text:a><text:line-break/><text:a xlink:type="simple" xlink:href="https://wiki-logeas.fr/logeas-web/doku.php?id=admin:import:creer-champ-perso" text:style-name="Internet_20_link" text:visited-style-name="Visited_20_Internet_20_Link">creer-champ-perso</text:a></text:p>
          </table:table-cell>
        </table:table-row>
      </table:table>
      <text:h text:style-name="Heading_20_1" text:outline-level="1"><text:bookmark-start text:name="__RefHeading___dupliquer_des_lignes_a_partir_d_une_colonne_1"/><text:bookmark-start text:name="dupliquer_des_lignes_a_partir_d_une_colonne"/>Dupliquer des lignes à partir d’une colonne<text:bookmark-end text:name="__RefHeading___dupliquer_des_lignes_a_partir_d_une_colonne_1"/><text:bookmark-end text:name="dupliquer_des_lignes_a_partir_d_une_colonne"/></text:h>
      <text:h text:style-name="Heading_20_2" text:outline-level="2"><text:bookmark-start text:name="__RefHeading___a_quoi_sert_cet_outil_2"/><text:bookmark-start text:name="a_quoi_sert_cet_outil"/>À quoi sert cet outil ?<text:bookmark-end text:name="__RefHeading___a_quoi_sert_cet_outil_2"/><text:bookmark-end text:name="a_quoi_sert_cet_outil"/></text:h>
      <text:p text:style-name="Text_20_body">Cet outil permet de transformer un fichier qui contient <text:span text:style-name="Strong_20_Emphasis">une seule ligne par famille</text:span>
en un fichier qui contient <text:span text:style-name="Strong_20_Emphasis">une ligne par personne</text:span>.</text:p>
      <text:p text:style-name="Text_20_body">Il est utilisé lorsque :</text:p>
      <text:list text:style-name="List_20_1" text:continue-numbering="false">
        <text:list-item>
          <text:p text:style-name="List_20_1_Content_First"> une famille est présente sur une seule ligne</text:p>
        </text:list-item>
        <text:list-item>
          <text:p text:style-name="List_20_1_Content_Last"> plusieurs prénoms sont répartis sur plusieurs colonnes</text:p>
        </text:list-item>
      </text:list>
      <text:p text:style-name="Text_20_body">Le logiciel crée automatiquement plusieurs lignes,
une par prénom, tout en conservant le lien avec la famille.</text:p>
      <text:h text:style-name="Heading_20_2" text:outline-level="2"><text:bookmark-start text:name="__RefHeading___exemple_3"/><text:bookmark-start text:name="exemple"/>Exemple<text:bookmark-end text:name="__RefHeading___exemple_3"/><text:bookmark-end text:name="exemp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uation </text:p>
          </table:table-cell>
          <table:table-cell office:value-type="string" table:style-name="tableheader">
            <text:p text:style-name="Table_20_Heading"> Illustration </text:p>
          </table:table-cell>
        </table:table-row>
        <table:table-row>
          <table:table-cell office:value-type="string" table:style-name="tablecell">
            <text:p text:style-name="tablealignleft"> Avant : une ligne par famille avec plusieurs prénoms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32.728958333333cm" style:rel-width="100%" svg:height="3.81cm" style:rel-height="scale"><draw:image xlink:href="Pictures/291d1898c9815420e38bfad81a4b4506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Après utilisation de l’outil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32.676041666667cm" style:rel-width="100%" svg:height="5.8472916666667cm" style:rel-height="scale"><draw:image xlink:href="Pictures/1a3cd4f7427a57f3d72c51319680552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Résultat final : une ligne par personne, le lien famille est conservé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32.728958333333cm" style:rel-width="100%" svg:height="5.6620833333333cm" style:rel-height="scale"><draw:image xlink:href="Pictures/10be5031c68912d082ab9dbe4a6da7d1.jpg" xlink:type="simple" xlink:show="embed" xlink:actuate="onLoad"/></draw:frame> </text:p>
          </table:table-cell>
        </table:table-row>
      </table:table>
      <text:h text:style-name="Heading_20_2" text:outline-level="2"><text:bookmark-start text:name="__RefHeading___comment_faire_4"/><text:bookmark-start text:name="comment_faire"/>Comment faire<text:bookmark-end text:name="__RefHeading___comment_faire_4"/><text:bookmark-end text:name="comment_faire"/></text:h>
      <text:list text:style-name="Numbering_20_1" text:continue-numbering="false">
        <text:list-item>
          <text:p text:style-name="Numbering_20_1_Content_First"> Renommer la colonne <text:span text:style-name="Strong_20_Emphasis">ID</text:span> en <text:span text:style-name="Strong_20_Emphasis">Famille</text:span>. Cette colonne servira à mémoriser le numéro de la famille.</text:p>
        </text:list-item>
        <text:list-item>
          <text:p text:style-name="Numbering_20_1_Content"> Faire un clic droit sur le titre de la colonne contenant le deuxième prénom.</text:p>
        </text:list-item>
        <text:list-item>
          <text:p text:style-name="Numbering_20_1_Content"> Choisir <text:span text:style-name="Strong_20_Emphasis">« Dupliquer les lignes en fonction de la colonne »</text:span>.</text:p>
        </text:list-item>
        <text:list-item>
          <text:p text:style-name="Numbering_20_1_Content"> Lorsque le logiciel demande quelle colonne doit être renseignée :</text:p>
          <text:list text:style-name="List_20_1">
            <text:list-item>
              <text:p text:style-name="List_20_1_Content"> sélectionner <text:span text:style-name="Strong_20_Emphasis">prenom</text:span></text:p>
            </text:list-item>
          </text:list>
        </text:list-item>
        <text:list-item>
          <text:p text:style-name="Numbering_20_1_Content_Last"> Valider.</text:p>
        </text:list-item>
      </text:list>
      <text:p text:style-name="Text_20_body">De nouvelles lignes sont créées automatiquement :</text:p>
      <text:list text:style-name="List_20_1" text:continue-numbering="false">
        <text:list-item>
          <text:p text:style-name="List_20_1_Content_First"> chaque prénom est placé sur sa propre ligne</text:p>
        </text:list-item>
        <text:list-item>
          <text:p text:style-name="List_20_1_Content_Last"> les personnes d’une même famille ont le même numéro dans la colonne <text:span text:style-name="Strong_20_Emphasis">Famille</text:span></text:p>
        </text:list-item>
      </text:list>
      <text:h text:style-name="Heading_20_2" text:outline-level="2"><text:bookmark-start text:name="__RefHeading___finalisation_5"/><text:bookmark-start text:name="finalisation"/>Finalisation<text:bookmark-end text:name="__RefHeading___finalisation_5"/><text:bookmark-end text:name="finalisation"/></text:h>
      <text:list text:style-name="Numbering_20_1" text:continue-numbering="false">
        <text:list-item>
          <text:p text:style-name="Numbering_20_1_Content_First"> Vérifier que les données sont correctes.</text:p>
        </text:list-item>
        <text:list-item>
          <text:p text:style-name="Numbering_20_1_Content"> Supprimer la colonne du deuxième prénom (menu <text:span text:style-name="Strong_20_Emphasis">« Effacer cette colonne »</text:span>).</text:p>
        </text:list-item>
        <text:list-item>
          <text:p text:style-name="Numbering_20_1_Content"> Recréer la colonne <text:span text:style-name="Strong_20_Emphasis">ID</text:span> si nécessaire.</text:p>
        </text:list-item>
        <text:list-item>
          <text:p text:style-name="Numbering_20_1_Content_Last"> Enregistrer le fichier.</text:p>
        </text:list-item>
      </text:list>
      <text:h text:style-name="Heading_20_2" text:outline-level="2"><text:bookmark-start text:name="__RefHeading___astuce_6"/><text:bookmark-start text:name="astuce"/>Astuce<text:bookmark-end text:name="__RefHeading___astuce_6"/><text:bookmark-end text:name="astuce"/></text:h>
      <text:p text:style-name="Text_20_body">Vous pouvez trier le fichier par la colonne <text:span text:style-name="Strong_20_Emphasis">Famille</text:span>
pour vérifier facilement que les personnes d’une même famille sont bien regroup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17:34</meta:creation-date>
    <dc:creator>Generated</dc:creator>
    <dc:date>2026-09-16T19::17:34</dc:date>
    <dc:language>en-US</dc:language>
    <meta:editing-cycles>1</meta:editing-cycles>
    <meta:editing-duration>PT0S</meta:editing-duration>
    <dc:title>admin:import:duplique-enregistrement</dc:title>
  </office:meta>
</office:document-meta>
</file>